
<file path=META-INF/manifest.xml><?xml version="1.0" encoding="utf-8"?>
<manifest:manifest xmlns:manifest="urn:oasis:names:tc:opendocument:xmlns:manifest:1.0" manifest:version="1.2">
  <manifest:file-entry manifest:full-path="/" manifest:media-type="application/vnd.oasis.opendocument.spreadsheet"/>
  <manifest:file-entry manifest:full-path="content.xml" manifest:media-type="text/xml"/>
  <manifest:file-entry manifest:full-path="meta.xml" manifest:media-type="text/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anim="urn:oasis:names:tc:opendocument:xmlns:animation:1.0" xmlns:calcext="urn:org:documentfoundation:names:experimental:calc:xmlns:calcext:1.0" xmlns:chart="urn:oasis:names:tc:opendocument:xmlns:chart:1.0" xmlns:config="urn:oasis:names:tc:opendocument:xmlns:config:1.0" xmlns:db="urn:oasis:names:tc:opendocument:xmlns:database:1.0" xmlns:dc="http://purl.org/dc/elements/1.1/" xmlns:dom="http://www.w3.org/2001/xml-events"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oo="http://openoffice.org/2004/office" xmlns:oooc="http://openoffice.org/2004/calc" xmlns:ooow="http://openoffice.org/2004/writer"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xmlns:xml="http://www.w3.org/XML/1998/namespace" xmlns:xsd="http://www.w3.org/2001/XMLSchema" xmlns:xsi="http://www.w3.org/2001/XMLSchema-instance" office:version="1.2">
  <office:scripts/>
  <office:font-face-decls>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automatic-styles>
    <style:style style:family="table-column" style:name="a597601">
      <style:table-column-properties style:column-width="001.2000in" style:rel-column-width="13107*"/>
    </style:style>
    <style:style style:family="table" style:name="ac6a676">
      <style:table-properties style:width="6.0in" table:align="margins"/>
    </style:style>
    <style:style style:data-style-name="N_up_to_3_119_24" style:family="table-cell" style:name="a35eb16"/>
    <style:style style:data-style-name="N_up_to_3_119_23" style:family="table-cell" style:name="a9c803e"/>
    <style:style style:data-style-name="N_up_to_3_119_22" style:family="table-cell" style:name="ad51eaa"/>
    <style:style style:data-style-name="N_up_to_3_119_21" style:family="table-cell" style:name="a0c1d73"/>
    <style:style style:data-style-name="N_up_to_3_119_20" style:family="table-cell" style:name="a42bc7e"/>
    <style:style style:data-style-name="N_up_to_3_119_19" style:family="table-cell" style:name="ab1963d"/>
    <style:style style:data-style-name="N_up_to_3_119_18" style:family="table-cell" style:name="a0a184b"/>
    <style:style style:data-style-name="N_up_to_3_119_17" style:family="table-cell" style:name="a085807"/>
    <style:style style:data-style-name="N_up_to_3_119_16" style:family="table-cell" style:name="a270c78"/>
    <style:style style:data-style-name="N_up_to_3_119_15" style:family="table-cell" style:name="a122131"/>
    <style:style style:data-style-name="N_up_to_3_119_10" style:family="table-cell" style:name="a831fb4"/>
    <style:style style:data-style-name="N_up_to_3_119_4" style:family="table-cell" style:name="a4b749d"/>
    <style:style style:data-style-name="N_up_to_3_119_3" style:family="table-cell" style:name="ab7d357"/>
    <style:style style:data-style-name="N_up_to_3_118_24" style:family="table-cell" style:name="af1c47f"/>
    <style:style style:data-style-name="N_up_to_3_118_23" style:family="table-cell" style:name="a44d6a8"/>
    <style:style style:data-style-name="N_up_to_3_118_22" style:family="table-cell" style:name="a90d43b"/>
    <style:style style:data-style-name="N_up_to_3_118_21" style:family="table-cell" style:name="ab19158"/>
    <style:style style:data-style-name="N_up_to_3_118_20" style:family="table-cell" style:name="a468d40"/>
    <style:style style:data-style-name="N_up_to_3_118_19" style:family="table-cell" style:name="af749e8"/>
    <style:style style:data-style-name="N_up_to_3_118_18" style:family="table-cell" style:name="adefb29"/>
    <style:style style:data-style-name="N_up_to_3_118_17" style:family="table-cell" style:name="aba5ab4"/>
    <style:style style:data-style-name="N_up_to_3_118_16" style:family="table-cell" style:name="a01979d"/>
    <style:style style:data-style-name="N_up_to_3_118_15" style:family="table-cell" style:name="a07b2db"/>
    <style:style style:data-style-name="N_up_to_3_118_10" style:family="table-cell" style:name="a0dbe9e"/>
    <style:style style:data-style-name="N_up_to_3_118_4" style:family="table-cell" style:name="a9e864c"/>
    <style:style style:data-style-name="N_up_to_3_118_3" style:family="table-cell" style:name="ada5054"/>
    <style:style style:data-style-name="N_up_to_3_117_24" style:family="table-cell" style:name="afed2af"/>
    <style:style style:data-style-name="N_up_to_3_117_23" style:family="table-cell" style:name="a746d87"/>
    <style:style style:data-style-name="N_up_to_3_117_22" style:family="table-cell" style:name="a1a7cde"/>
    <style:style style:data-style-name="N_up_to_3_117_21" style:family="table-cell" style:name="acf2041"/>
    <style:style style:data-style-name="N_up_to_3_117_20" style:family="table-cell" style:name="a52852a"/>
    <style:style style:data-style-name="N_up_to_3_117_19" style:family="table-cell" style:name="a71e25e"/>
    <style:style style:data-style-name="N_up_to_3_117_18" style:family="table-cell" style:name="a6a66c9"/>
    <style:style style:data-style-name="N_up_to_3_117_17" style:family="table-cell" style:name="aea8ff8"/>
    <style:style style:data-style-name="N_up_to_3_117_16" style:family="table-cell" style:name="afb68ea"/>
    <style:style style:data-style-name="N_up_to_3_117_15" style:family="table-cell" style:name="aa8ac05"/>
    <style:style style:data-style-name="N_up_to_3_117_10" style:family="table-cell" style:name="a36b66f"/>
    <style:style style:data-style-name="N_up_to_3_117_4" style:family="table-cell" style:name="a003175"/>
    <style:style style:data-style-name="N_up_to_3_117_3" style:family="table-cell" style:name="a11bb4f"/>
    <style:style style:data-style-name="N_up_to_3_116_24" style:family="table-cell" style:name="a29bbc3"/>
    <style:style style:data-style-name="N_up_to_3_116_15" style:family="table-cell" style:name="a4acd10"/>
    <style:style style:data-style-name="N_up_to_3_116_10" style:family="table-cell" style:name="af0ddcd"/>
    <style:style style:data-style-name="N_up_to_3_116_4" style:family="table-cell" style:name="aa6c5e3"/>
    <style:style style:data-style-name="N_up_to_3_116_3" style:family="table-cell" style:name="a604640"/>
    <style:style style:data-style-name="N_up_to_3_115_24" style:family="table-cell" style:name="ad1384b"/>
    <style:style style:data-style-name="N_up_to_3_115_23" style:family="table-cell" style:name="a9a150a"/>
    <style:style style:data-style-name="N_up_to_3_115_22" style:family="table-cell" style:name="afa7b62"/>
    <style:style style:data-style-name="N_up_to_3_115_21" style:family="table-cell" style:name="a61c59f"/>
    <style:style style:data-style-name="N_up_to_3_115_20" style:family="table-cell" style:name="a974622"/>
    <style:style style:data-style-name="N_up_to_3_115_19" style:family="table-cell" style:name="ae08df7"/>
    <style:style style:data-style-name="N_up_to_3_115_18" style:family="table-cell" style:name="a0f2242"/>
    <style:style style:data-style-name="N_up_to_3_115_17" style:family="table-cell" style:name="a4d4a99"/>
    <style:style style:data-style-name="N_up_to_3_115_16" style:family="table-cell" style:name="a17ed8f"/>
    <style:style style:data-style-name="N_up_to_3_115_15" style:family="table-cell" style:name="a4a4414"/>
    <style:style style:data-style-name="N_up_to_3_115_10" style:family="table-cell" style:name="a772ad3"/>
    <style:style style:data-style-name="N_up_to_3_115_4" style:family="table-cell" style:name="aa58aba"/>
    <style:style style:data-style-name="N_up_to_3_115_3" style:family="table-cell" style:name="ac449ae"/>
    <style:style style:data-style-name="N_up_to_3_114_24" style:family="table-cell" style:name="a58918d"/>
    <style:style style:data-style-name="N_up_to_3_114_23" style:family="table-cell" style:name="a0b8ef4"/>
    <style:style style:data-style-name="N_up_to_3_114_22" style:family="table-cell" style:name="a09599e"/>
    <style:style style:data-style-name="N_up_to_3_114_21" style:family="table-cell" style:name="a2e2577"/>
    <style:style style:data-style-name="N_up_to_3_114_20" style:family="table-cell" style:name="a47234c"/>
    <style:style style:data-style-name="N_up_to_3_114_19" style:family="table-cell" style:name="a03594f"/>
    <style:style style:data-style-name="N_up_to_3_114_18" style:family="table-cell" style:name="a5e7b45"/>
    <style:style style:data-style-name="N_up_to_3_114_17" style:family="table-cell" style:name="a5f5600"/>
    <style:style style:data-style-name="N_up_to_3_114_16" style:family="table-cell" style:name="a00d50e"/>
    <style:style style:data-style-name="N_up_to_3_114_15" style:family="table-cell" style:name="aa73224"/>
    <style:style style:data-style-name="N_up_to_3_114_10" style:family="table-cell" style:name="a6afd7c"/>
    <style:style style:data-style-name="N_up_to_3_114_4" style:family="table-cell" style:name="ac6e15a"/>
    <style:style style:data-style-name="N_up_to_3_114_3" style:family="table-cell" style:name="affc38d"/>
    <style:style style:data-style-name="N_up_to_3_113_24" style:family="table-cell" style:name="a960fb5"/>
    <style:style style:data-style-name="N_up_to_3_113_23" style:family="table-cell" style:name="af9864a"/>
    <style:style style:data-style-name="N_up_to_3_113_22" style:family="table-cell" style:name="abb2ff5"/>
    <style:style style:data-style-name="N_up_to_3_113_21" style:family="table-cell" style:name="a6a22c8"/>
    <style:style style:data-style-name="N_up_to_3_113_20" style:family="table-cell" style:name="a426828"/>
    <style:style style:data-style-name="N_up_to_3_113_19" style:family="table-cell" style:name="afd4576"/>
    <style:style style:data-style-name="N_up_to_3_113_18" style:family="table-cell" style:name="a9ec697"/>
    <style:style style:data-style-name="N_up_to_3_113_17" style:family="table-cell" style:name="a11a63d"/>
    <style:style style:data-style-name="N_up_to_3_113_15" style:family="table-cell" style:name="af9830d"/>
    <style:style style:data-style-name="N_up_to_3_113_10" style:family="table-cell" style:name="aba771b"/>
    <style:style style:data-style-name="N_up_to_3_113_4" style:family="table-cell" style:name="a3b46e6"/>
    <style:style style:data-style-name="N_up_to_3_113_3" style:family="table-cell" style:name="a078953"/>
    <style:style style:data-style-name="N_up_to_3_112_24" style:family="table-cell" style:name="a68c86d"/>
    <style:style style:data-style-name="N_up_to_3_112_23" style:family="table-cell" style:name="ac0a54a"/>
    <style:style style:data-style-name="N_up_to_3_112_22" style:family="table-cell" style:name="ae4b47d"/>
    <style:style style:data-style-name="N_up_to_3_112_21" style:family="table-cell" style:name="a3b85bb"/>
    <style:style style:data-style-name="N_up_to_3_112_20" style:family="table-cell" style:name="a2f2b6b"/>
    <style:style style:data-style-name="N_up_to_3_112_19" style:family="table-cell" style:name="a8416c1"/>
    <style:style style:data-style-name="N_up_to_3_112_18" style:family="table-cell" style:name="a6d3c9a"/>
    <style:style style:data-style-name="N_up_to_3_112_17" style:family="table-cell" style:name="a1845f6"/>
    <style:style style:data-style-name="N_up_to_3_112_16" style:family="table-cell" style:name="a9b0e6c"/>
    <style:style style:data-style-name="N_up_to_3_112_15" style:family="table-cell" style:name="a9c18aa"/>
    <style:style style:data-style-name="N_up_to_3_112_10" style:family="table-cell" style:name="adffe48"/>
    <style:style style:data-style-name="N_up_to_3_112_4" style:family="table-cell" style:name="a4421d6"/>
    <style:style style:data-style-name="N_up_to_3_112_3" style:family="table-cell" style:name="a3f3ee5"/>
    <style:style style:data-style-name="N_up_to_3_111_24" style:family="table-cell" style:name="a1c1170"/>
    <style:style style:data-style-name="N_up_to_3_111_23" style:family="table-cell" style:name="a5f9137"/>
    <style:style style:data-style-name="N_up_to_3_111_22" style:family="table-cell" style:name="a993320"/>
    <style:style style:data-style-name="N_up_to_3_111_21" style:family="table-cell" style:name="a8be699"/>
    <style:style style:data-style-name="N_up_to_3_111_20" style:family="table-cell" style:name="a258aa3"/>
    <style:style style:data-style-name="N_up_to_3_111_19" style:family="table-cell" style:name="a634906"/>
    <style:style style:data-style-name="N_up_to_3_111_18" style:family="table-cell" style:name="a0c1037"/>
    <style:style style:data-style-name="N_up_to_3_111_17" style:family="table-cell" style:name="a129088"/>
    <style:style style:data-style-name="N_up_to_3_111_16" style:family="table-cell" style:name="ab19fef"/>
    <style:style style:data-style-name="N_up_to_3_111_15" style:family="table-cell" style:name="ae47332"/>
    <style:style style:data-style-name="N_up_to_3_111_10" style:family="table-cell" style:name="a94bad4"/>
    <style:style style:data-style-name="N_up_to_3_111_4" style:family="table-cell" style:name="a8e9f51"/>
    <style:style style:data-style-name="N_up_to_3_111_3" style:family="table-cell" style:name="aa88118"/>
    <style:style style:data-style-name="N_up_to_3_110_24" style:family="table-cell" style:name="adb0d8c"/>
    <style:style style:data-style-name="N_up_to_3_110_23" style:family="table-cell" style:name="a4190d5"/>
    <style:style style:data-style-name="N_up_to_3_110_22" style:family="table-cell" style:name="a35d33e"/>
    <style:style style:data-style-name="N_up_to_3_110_21" style:family="table-cell" style:name="aadf513"/>
    <style:style style:data-style-name="N_up_to_3_110_20" style:family="table-cell" style:name="aafb33e"/>
    <style:style style:data-style-name="N_up_to_3_110_19" style:family="table-cell" style:name="a684d17"/>
    <style:style style:data-style-name="N_up_to_3_110_18" style:family="table-cell" style:name="a36bdcb"/>
    <style:style style:data-style-name="N_up_to_3_110_17" style:family="table-cell" style:name="a920c28"/>
    <style:style style:data-style-name="N_up_to_3_110_16" style:family="table-cell" style:name="a06be67"/>
    <style:style style:data-style-name="N_up_to_3_110_15" style:family="table-cell" style:name="a6d6661"/>
    <style:style style:data-style-name="N_up_to_3_110_10" style:family="table-cell" style:name="aa540c8"/>
    <style:style style:data-style-name="N_up_to_3_110_4" style:family="table-cell" style:name="a156f28"/>
    <style:style style:data-style-name="N_up_to_3_110_3" style:family="table-cell" style:name="a7edc3b"/>
    <style:style style:data-style-name="N_up_to_3_109_24" style:family="table-cell" style:name="ad65a63"/>
    <style:style style:data-style-name="N_up_to_3_109_23" style:family="table-cell" style:name="a677709"/>
    <style:style style:data-style-name="N_up_to_3_109_22" style:family="table-cell" style:name="aa8f9a6"/>
    <style:style style:data-style-name="N_up_to_3_109_21" style:family="table-cell" style:name="aab91c6"/>
    <style:style style:data-style-name="N_up_to_3_109_20" style:family="table-cell" style:name="a4fb2bc"/>
    <style:style style:data-style-name="N_up_to_3_109_19" style:family="table-cell" style:name="affa4a5"/>
    <style:style style:data-style-name="N_up_to_3_109_18" style:family="table-cell" style:name="a008d5e"/>
    <style:style style:data-style-name="N_up_to_3_109_17" style:family="table-cell" style:name="aba6f28"/>
    <style:style style:data-style-name="N_up_to_3_109_16" style:family="table-cell" style:name="afbd218"/>
    <style:style style:data-style-name="N_up_to_3_109_15" style:family="table-cell" style:name="a520cc8"/>
    <style:style style:data-style-name="N_up_to_3_109_10" style:family="table-cell" style:name="ab94c83"/>
    <style:style style:data-style-name="N_up_to_3_109_4" style:family="table-cell" style:name="acfef74"/>
    <style:style style:data-style-name="N_up_to_3_109_3" style:family="table-cell" style:name="ac3d75e"/>
    <style:style style:data-style-name="N_up_to_3_108_24" style:family="table-cell" style:name="abfcb0b"/>
    <style:style style:data-style-name="N_up_to_3_108_23" style:family="table-cell" style:name="af3a942"/>
    <style:style style:data-style-name="N_up_to_3_108_22" style:family="table-cell" style:name="a3f4314"/>
    <style:style style:data-style-name="N_up_to_3_108_21" style:family="table-cell" style:name="a8024e8"/>
    <style:style style:data-style-name="N_up_to_3_108_20" style:family="table-cell" style:name="a220e6e"/>
    <style:style style:data-style-name="N_up_to_3_108_19" style:family="table-cell" style:name="a99f83f"/>
    <style:style style:data-style-name="N_up_to_3_108_18" style:family="table-cell" style:name="a4e82c0"/>
    <style:style style:data-style-name="N_up_to_3_108_17" style:family="table-cell" style:name="aa259d0"/>
    <style:style style:data-style-name="N_up_to_3_108_16" style:family="table-cell" style:name="a5b53cd"/>
    <style:style style:data-style-name="N_up_to_3_108_15" style:family="table-cell" style:name="a1c7429"/>
    <style:style style:data-style-name="N_up_to_3_108_10" style:family="table-cell" style:name="a3f0908"/>
    <style:style style:data-style-name="N_up_to_3_108_4" style:family="table-cell" style:name="a96cb4a"/>
    <style:style style:data-style-name="N_up_to_3_108_3" style:family="table-cell" style:name="a567dfa"/>
    <style:style style:data-style-name="N_up_to_3_107_24" style:family="table-cell" style:name="ab3e05c"/>
    <style:style style:data-style-name="N_up_to_3_107_23" style:family="table-cell" style:name="acff06b"/>
    <style:style style:data-style-name="N_up_to_3_107_22" style:family="table-cell" style:name="a57cc15"/>
    <style:style style:data-style-name="N_up_to_3_107_21" style:family="table-cell" style:name="a65e954"/>
    <style:style style:data-style-name="N_up_to_3_107_20" style:family="table-cell" style:name="abc389c"/>
    <style:style style:data-style-name="N_up_to_3_107_19" style:family="table-cell" style:name="a66f3ff"/>
    <style:style style:data-style-name="N_up_to_3_107_18" style:family="table-cell" style:name="aa94feb"/>
    <style:style style:data-style-name="N_up_to_3_107_17" style:family="table-cell" style:name="a06d8fa"/>
    <style:style style:data-style-name="N_up_to_3_107_16" style:family="table-cell" style:name="a711bce"/>
    <style:style style:data-style-name="N_up_to_3_107_15" style:family="table-cell" style:name="a7a30a4"/>
    <style:style style:data-style-name="N_up_to_3_107_10" style:family="table-cell" style:name="a27b91c"/>
    <style:style style:data-style-name="N_up_to_3_107_4" style:family="table-cell" style:name="a17db8a"/>
    <style:style style:data-style-name="N_up_to_3_107_3" style:family="table-cell" style:name="a45dfd2"/>
    <style:style style:data-style-name="N_up_to_3_106_24" style:family="table-cell" style:name="abb84d1"/>
    <style:style style:data-style-name="N_up_to_3_106_23" style:family="table-cell" style:name="ac0de19"/>
    <style:style style:data-style-name="N_up_to_3_106_22" style:family="table-cell" style:name="a930570"/>
    <style:style style:data-style-name="N_up_to_3_106_21" style:family="table-cell" style:name="a3b7c66"/>
    <style:style style:data-style-name="N_up_to_3_106_20" style:family="table-cell" style:name="ae48ce9"/>
    <style:style style:data-style-name="N_up_to_3_106_19" style:family="table-cell" style:name="a529530"/>
    <style:style style:data-style-name="N_up_to_3_106_18" style:family="table-cell" style:name="ad71ec9"/>
    <style:style style:data-style-name="N_up_to_3_106_17" style:family="table-cell" style:name="af6bb15"/>
    <style:style style:data-style-name="N_up_to_3_106_16" style:family="table-cell" style:name="ad87a24"/>
    <style:style style:data-style-name="N_up_to_3_106_15" style:family="table-cell" style:name="a06543a"/>
    <style:style style:data-style-name="N_up_to_3_106_10" style:family="table-cell" style:name="a7d22cd"/>
    <style:style style:data-style-name="N_up_to_3_106_4" style:family="table-cell" style:name="af15a45"/>
    <style:style style:data-style-name="N_up_to_3_106_3" style:family="table-cell" style:name="a1f4205"/>
    <style:style style:data-style-name="N_up_to_3_105_24" style:family="table-cell" style:name="a95b26c"/>
    <style:style style:data-style-name="N_up_to_3_105_23" style:family="table-cell" style:name="aa1aed3"/>
    <style:style style:data-style-name="N_up_to_3_105_22" style:family="table-cell" style:name="af1113c"/>
    <style:style style:data-style-name="N_up_to_3_105_21" style:family="table-cell" style:name="a83e45e"/>
    <style:style style:data-style-name="N_up_to_3_105_20" style:family="table-cell" style:name="aefda33"/>
    <style:style style:data-style-name="N_up_to_3_105_19" style:family="table-cell" style:name="a6c3edb"/>
    <style:style style:data-style-name="N_up_to_3_105_18" style:family="table-cell" style:name="af7a350"/>
    <style:style style:data-style-name="N_up_to_3_105_17" style:family="table-cell" style:name="addc5f1"/>
    <style:style style:data-style-name="N_up_to_3_105_16" style:family="table-cell" style:name="abc3921"/>
    <style:style style:data-style-name="N_up_to_3_105_15" style:family="table-cell" style:name="a7855b6"/>
    <style:style style:data-style-name="N_up_to_3_105_10" style:family="table-cell" style:name="a1f7013"/>
    <style:style style:data-style-name="N_up_to_3_105_4" style:family="table-cell" style:name="ac35d90"/>
    <style:style style:data-style-name="N_up_to_3_105_3" style:family="table-cell" style:name="af2fbe4"/>
    <style:style style:data-style-name="N_up_to_3_104_24" style:family="table-cell" style:name="a96eead"/>
    <style:style style:data-style-name="N_up_to_3_104_23" style:family="table-cell" style:name="a502e9a"/>
    <style:style style:data-style-name="N_up_to_3_104_22" style:family="table-cell" style:name="a12b1d6"/>
    <style:style style:data-style-name="N_up_to_3_104_21" style:family="table-cell" style:name="a382453"/>
    <style:style style:data-style-name="N_up_to_3_104_20" style:family="table-cell" style:name="a28d6c7"/>
    <style:style style:data-style-name="N_up_to_3_104_19" style:family="table-cell" style:name="a67c1ce"/>
    <style:style style:data-style-name="N_up_to_3_104_18" style:family="table-cell" style:name="ae2656c"/>
    <style:style style:data-style-name="N_up_to_3_104_17" style:family="table-cell" style:name="ad2478b"/>
    <style:style style:data-style-name="N_up_to_3_104_16" style:family="table-cell" style:name="a14cb92"/>
    <style:style style:data-style-name="N_up_to_3_104_15" style:family="table-cell" style:name="a5b53d4"/>
    <style:style style:data-style-name="N_up_to_3_104_10" style:family="table-cell" style:name="a8c4fea"/>
    <style:style style:data-style-name="N_up_to_3_104_4" style:family="table-cell" style:name="afa421c"/>
    <style:style style:data-style-name="N_up_to_3_104_3" style:family="table-cell" style:name="a167d8a"/>
    <style:style style:data-style-name="N_up_to_3_103_24" style:family="table-cell" style:name="af5267b"/>
    <style:style style:data-style-name="N_up_to_3_103_23" style:family="table-cell" style:name="a18e132"/>
    <style:style style:data-style-name="N_up_to_3_103_22" style:family="table-cell" style:name="add703e"/>
    <style:style style:data-style-name="N_up_to_3_103_21" style:family="table-cell" style:name="ad5d400"/>
    <style:style style:data-style-name="N_up_to_3_103_20" style:family="table-cell" style:name="a2bc6c4"/>
    <style:style style:data-style-name="N_up_to_3_103_19" style:family="table-cell" style:name="a60cd6f"/>
    <style:style style:data-style-name="N_up_to_3_103_18" style:family="table-cell" style:name="a003827"/>
    <style:style style:data-style-name="N_up_to_3_103_17" style:family="table-cell" style:name="ae010a5"/>
    <style:style style:data-style-name="N_up_to_3_103_16" style:family="table-cell" style:name="a9f9171"/>
    <style:style style:data-style-name="N_up_to_3_103_15" style:family="table-cell" style:name="ac0bf9d"/>
    <style:style style:data-style-name="N_up_to_3_103_10" style:family="table-cell" style:name="abaf457"/>
    <style:style style:data-style-name="N_up_to_3_103_4" style:family="table-cell" style:name="a3eb08e"/>
    <style:style style:data-style-name="N_up_to_3_103_3" style:family="table-cell" style:name="a93b6ad"/>
    <style:style style:data-style-name="N_up_to_3_102_24" style:family="table-cell" style:name="a39109c"/>
    <style:style style:data-style-name="N_up_to_3_102_23" style:family="table-cell" style:name="a4f8c17"/>
    <style:style style:data-style-name="N_up_to_3_102_22" style:family="table-cell" style:name="a0228d6"/>
    <style:style style:data-style-name="N_up_to_3_102_21" style:family="table-cell" style:name="ab82abc"/>
    <style:style style:data-style-name="N_up_to_3_102_20" style:family="table-cell" style:name="a49c0db"/>
    <style:style style:data-style-name="N_up_to_3_102_19" style:family="table-cell" style:name="a9247e3"/>
    <style:style style:data-style-name="N_up_to_3_102_15" style:family="table-cell" style:name="aa8dcd4"/>
    <style:style style:data-style-name="N_up_to_3_102_10" style:family="table-cell" style:name="a5231c3"/>
    <style:style style:data-style-name="N_up_to_3_102_4" style:family="table-cell" style:name="ac9328e"/>
    <style:style style:data-style-name="N_up_to_3_102_3" style:family="table-cell" style:name="a54b000"/>
    <style:style style:data-style-name="N_up_to_3_101_24" style:family="table-cell" style:name="ad4ebd5"/>
    <style:style style:data-style-name="N_up_to_3_101_23" style:family="table-cell" style:name="ac17494"/>
    <style:style style:data-style-name="N_up_to_3_101_22" style:family="table-cell" style:name="a5a6276"/>
    <style:style style:data-style-name="N_up_to_3_101_21" style:family="table-cell" style:name="aad8313"/>
    <style:style style:data-style-name="N_up_to_3_101_20" style:family="table-cell" style:name="a45b46d"/>
    <style:style style:data-style-name="N_up_to_3_101_19" style:family="table-cell" style:name="a07cc9a"/>
    <style:style style:data-style-name="N_up_to_3_101_18" style:family="table-cell" style:name="a059d38"/>
    <style:style style:data-style-name="N_up_to_3_101_17" style:family="table-cell" style:name="add12ce"/>
    <style:style style:data-style-name="N_up_to_3_101_16" style:family="table-cell" style:name="a842b53"/>
    <style:style style:data-style-name="N_up_to_3_101_15" style:family="table-cell" style:name="ada34c5"/>
    <style:style style:data-style-name="N_up_to_3_101_10" style:family="table-cell" style:name="accef45"/>
    <style:style style:data-style-name="N_up_to_3_101_4" style:family="table-cell" style:name="ae994ad"/>
    <style:style style:data-style-name="N_up_to_3_101_3" style:family="table-cell" style:name="a2363d8"/>
    <style:style style:data-style-name="N_up_to_3_100_24" style:family="table-cell" style:name="ad98d95"/>
    <style:style style:data-style-name="N_up_to_3_100_23" style:family="table-cell" style:name="ae3cd52"/>
    <style:style style:data-style-name="N_up_to_3_100_22" style:family="table-cell" style:name="a2334be"/>
    <style:style style:data-style-name="N_up_to_3_100_21" style:family="table-cell" style:name="ae0e7df"/>
    <style:style style:data-style-name="N_up_to_3_100_20" style:family="table-cell" style:name="ae22228"/>
    <style:style style:data-style-name="N_up_to_3_100_19" style:family="table-cell" style:name="a77b360"/>
    <style:style style:data-style-name="N_up_to_3_100_18" style:family="table-cell" style:name="a8bf87c"/>
    <style:style style:data-style-name="N_up_to_3_100_17" style:family="table-cell" style:name="a52bd71"/>
    <style:style style:data-style-name="N_up_to_3_100_15" style:family="table-cell" style:name="ae91c5c"/>
    <style:style style:data-style-name="N_up_to_3_100_10" style:family="table-cell" style:name="ab5b84f"/>
    <style:style style:data-style-name="N_up_to_3_100_4" style:family="table-cell" style:name="aa3bfc2"/>
    <style:style style:data-style-name="N_up_to_3_100_3" style:family="table-cell" style:name="a2b37dc"/>
    <style:style style:data-style-name="N_up_to_3_99_24" style:family="table-cell" style:name="a9f560b"/>
    <style:style style:data-style-name="N_up_to_3_99_23" style:family="table-cell" style:name="aef540b"/>
    <style:style style:data-style-name="N_up_to_3_99_22" style:family="table-cell" style:name="a54f1bf"/>
    <style:style style:data-style-name="N_up_to_3_99_21" style:family="table-cell" style:name="a6cf25f"/>
    <style:style style:data-style-name="N_up_to_3_99_20" style:family="table-cell" style:name="a093544"/>
    <style:style style:data-style-name="N_up_to_3_99_19" style:family="table-cell" style:name="a6ed642"/>
    <style:style style:data-style-name="N_up_to_3_99_18" style:family="table-cell" style:name="ab2a400"/>
    <style:style style:data-style-name="N_up_to_3_99_17" style:family="table-cell" style:name="a33926e"/>
    <style:style style:data-style-name="N_up_to_3_99_15" style:family="table-cell" style:name="a6b81a5"/>
    <style:style style:data-style-name="N_up_to_3_99_10" style:family="table-cell" style:name="ab24ba9"/>
    <style:style style:data-style-name="N_up_to_3_99_4" style:family="table-cell" style:name="ae54996"/>
    <style:style style:data-style-name="N_up_to_3_99_3" style:family="table-cell" style:name="af82f80"/>
    <style:style style:data-style-name="N_up_to_3_98_24" style:family="table-cell" style:name="a5560bf"/>
    <style:style style:data-style-name="N_up_to_3_98_23" style:family="table-cell" style:name="a61cfd8"/>
    <style:style style:data-style-name="N_up_to_3_98_22" style:family="table-cell" style:name="a073836"/>
    <style:style style:data-style-name="N_up_to_3_98_21" style:family="table-cell" style:name="a727e6e"/>
    <style:style style:data-style-name="N_up_to_3_98_20" style:family="table-cell" style:name="a2fe785"/>
    <style:style style:data-style-name="N_up_to_3_98_19" style:family="table-cell" style:name="a6c89ad"/>
    <style:style style:data-style-name="N_up_to_3_98_18" style:family="table-cell" style:name="ace917a"/>
    <style:style style:data-style-name="N_up_to_3_98_17" style:family="table-cell" style:name="a6a1e61"/>
    <style:style style:data-style-name="N_up_to_3_98_16" style:family="table-cell" style:name="a93eed4"/>
    <style:style style:data-style-name="N_up_to_3_98_15" style:family="table-cell" style:name="a45d044"/>
    <style:style style:data-style-name="N_up_to_3_98_10" style:family="table-cell" style:name="ab65e2f"/>
    <style:style style:data-style-name="N_up_to_3_98_4" style:family="table-cell" style:name="af5a555"/>
    <style:style style:data-style-name="N_up_to_3_98_3" style:family="table-cell" style:name="ab71903"/>
    <style:style style:data-style-name="N_up_to_3_97_24" style:family="table-cell" style:name="a423683"/>
    <style:style style:data-style-name="N_up_to_3_97_23" style:family="table-cell" style:name="ae4e9a7"/>
    <style:style style:data-style-name="N_up_to_3_97_22" style:family="table-cell" style:name="ac74a25"/>
    <style:style style:data-style-name="N_up_to_3_97_21" style:family="table-cell" style:name="a893689"/>
    <style:style style:data-style-name="N_up_to_3_97_20" style:family="table-cell" style:name="a927b2d"/>
    <style:style style:data-style-name="N_up_to_3_97_19" style:family="table-cell" style:name="a51ab32"/>
    <style:style style:data-style-name="N_up_to_3_97_18" style:family="table-cell" style:name="a414a2f"/>
    <style:style style:data-style-name="N_up_to_3_97_17" style:family="table-cell" style:name="a9b77b0"/>
    <style:style style:data-style-name="N_up_to_3_97_16" style:family="table-cell" style:name="a509b8c"/>
    <style:style style:data-style-name="N_up_to_3_97_15" style:family="table-cell" style:name="aa94b8b"/>
    <style:style style:data-style-name="N_up_to_3_97_10" style:family="table-cell" style:name="a1e687c"/>
    <style:style style:data-style-name="N_up_to_3_97_4" style:family="table-cell" style:name="aa31955"/>
    <style:style style:data-style-name="N_up_to_3_97_3" style:family="table-cell" style:name="a8186a5"/>
    <style:style style:data-style-name="N_up_to_3_96_24" style:family="table-cell" style:name="a229472"/>
    <style:style style:data-style-name="N_up_to_3_96_23" style:family="table-cell" style:name="a852488"/>
    <style:style style:data-style-name="N_up_to_3_96_22" style:family="table-cell" style:name="a597ac3"/>
    <style:style style:data-style-name="N_up_to_3_96_21" style:family="table-cell" style:name="ad42f03"/>
    <style:style style:data-style-name="N_up_to_3_96_20" style:family="table-cell" style:name="ae3583a"/>
    <style:style style:data-style-name="N_up_to_3_96_19" style:family="table-cell" style:name="a5e868d"/>
    <style:style style:data-style-name="N_up_to_3_96_18" style:family="table-cell" style:name="aa3ca8d"/>
    <style:style style:data-style-name="N_up_to_3_96_17" style:family="table-cell" style:name="a44f90e"/>
    <style:style style:data-style-name="N_up_to_3_96_16" style:family="table-cell" style:name="ab89f80"/>
    <style:style style:data-style-name="N_up_to_3_96_15" style:family="table-cell" style:name="ac39f62"/>
    <style:style style:data-style-name="N_up_to_3_96_10" style:family="table-cell" style:name="a4cb88c"/>
    <style:style style:data-style-name="N_up_to_3_96_4" style:family="table-cell" style:name="aa2c3f2"/>
    <style:style style:data-style-name="N_up_to_3_96_3" style:family="table-cell" style:name="ac1aadd"/>
    <style:style style:data-style-name="N_up_to_3_95_24" style:family="table-cell" style:name="a4719ee"/>
    <style:style style:data-style-name="N_up_to_3_95_23" style:family="table-cell" style:name="a32dad9"/>
    <style:style style:data-style-name="N_up_to_3_95_22" style:family="table-cell" style:name="a410b16"/>
    <style:style style:data-style-name="N_up_to_3_95_21" style:family="table-cell" style:name="a4196b8"/>
    <style:style style:data-style-name="N_up_to_3_95_20" style:family="table-cell" style:name="aca7c20"/>
    <style:style style:data-style-name="N_up_to_3_95_19" style:family="table-cell" style:name="a9eb3e4"/>
    <style:style style:data-style-name="N_up_to_3_95_18" style:family="table-cell" style:name="ae8de21"/>
    <style:style style:data-style-name="N_up_to_3_95_17" style:family="table-cell" style:name="a17af1f"/>
    <style:style style:data-style-name="N_up_to_3_95_16" style:family="table-cell" style:name="a70f58a"/>
    <style:style style:data-style-name="N_up_to_3_95_15" style:family="table-cell" style:name="a7b879d"/>
    <style:style style:data-style-name="N_up_to_3_95_10" style:family="table-cell" style:name="a58ad9c"/>
    <style:style style:data-style-name="N_up_to_3_95_4" style:family="table-cell" style:name="a62c1b2"/>
    <style:style style:data-style-name="N_up_to_3_95_3" style:family="table-cell" style:name="a1bd976"/>
    <style:style style:data-style-name="N_up_to_3_94_24" style:family="table-cell" style:name="a6e6d9d"/>
    <style:style style:data-style-name="N_up_to_3_94_23" style:family="table-cell" style:name="a592a0a"/>
    <style:style style:data-style-name="N_up_to_3_94_22" style:family="table-cell" style:name="a8ffba0"/>
    <style:style style:data-style-name="N_up_to_3_94_21" style:family="table-cell" style:name="aaf229b"/>
    <style:style style:data-style-name="N_up_to_3_94_20" style:family="table-cell" style:name="a3f4e73"/>
    <style:style style:data-style-name="N_up_to_3_94_19" style:family="table-cell" style:name="a9bb3aa"/>
    <style:style style:data-style-name="N_up_to_3_94_18" style:family="table-cell" style:name="a8a21b2"/>
    <style:style style:data-style-name="N_up_to_3_94_15" style:family="table-cell" style:name="a269e5b"/>
    <style:style style:data-style-name="N_up_to_3_94_10" style:family="table-cell" style:name="ab7b9ef"/>
    <style:style style:data-style-name="N_up_to_3_94_4" style:family="table-cell" style:name="a3d18be"/>
    <style:style style:data-style-name="N_up_to_3_94_3" style:family="table-cell" style:name="aea3065"/>
    <style:style style:data-style-name="N_up_to_3_93_24" style:family="table-cell" style:name="a469d93"/>
    <style:style style:data-style-name="N_up_to_3_93_23" style:family="table-cell" style:name="a03c490"/>
    <style:style style:data-style-name="N_up_to_3_93_22" style:family="table-cell" style:name="ae5a05d"/>
    <style:style style:data-style-name="N_up_to_3_93_21" style:family="table-cell" style:name="aeeb21a"/>
    <style:style style:data-style-name="N_up_to_3_93_20" style:family="table-cell" style:name="a6d48f8"/>
    <style:style style:data-style-name="N_up_to_3_93_19" style:family="table-cell" style:name="ac159ec"/>
    <style:style style:data-style-name="N_up_to_3_93_18" style:family="table-cell" style:name="a159fe3"/>
    <style:style style:data-style-name="N_up_to_3_93_17" style:family="table-cell" style:name="a9b5949"/>
    <style:style style:data-style-name="N_up_to_3_93_16" style:family="table-cell" style:name="abbf70c"/>
    <style:style style:data-style-name="N_up_to_3_93_15" style:family="table-cell" style:name="a42b23d"/>
    <style:style style:data-style-name="N_up_to_3_93_10" style:family="table-cell" style:name="a3c18dc"/>
    <style:style style:data-style-name="N_up_to_3_93_4" style:family="table-cell" style:name="ab6acd6"/>
    <style:style style:data-style-name="N_up_to_3_93_3" style:family="table-cell" style:name="a7a2199"/>
    <style:style style:data-style-name="N_up_to_3_92_24" style:family="table-cell" style:name="a18d8ee"/>
    <style:style style:data-style-name="N_up_to_3_92_23" style:family="table-cell" style:name="abb1d98"/>
    <style:style style:data-style-name="N_up_to_3_92_22" style:family="table-cell" style:name="a67d467"/>
    <style:style style:data-style-name="N_up_to_3_92_21" style:family="table-cell" style:name="a35d8c0"/>
    <style:style style:data-style-name="N_up_to_3_92_20" style:family="table-cell" style:name="ac37241"/>
    <style:style style:data-style-name="N_up_to_3_92_19" style:family="table-cell" style:name="afbfa3d"/>
    <style:style style:data-style-name="N_up_to_3_92_18" style:family="table-cell" style:name="afad2d0"/>
    <style:style style:data-style-name="N_up_to_3_92_17" style:family="table-cell" style:name="abfd19b"/>
    <style:style style:data-style-name="N_up_to_3_92_16" style:family="table-cell" style:name="a632e05"/>
    <style:style style:data-style-name="N_up_to_3_92_15" style:family="table-cell" style:name="a2b6070"/>
    <style:style style:data-style-name="N_up_to_3_92_10" style:family="table-cell" style:name="acdbc91"/>
    <style:style style:data-style-name="N_up_to_3_92_4" style:family="table-cell" style:name="ab36e6d"/>
    <style:style style:data-style-name="N_up_to_3_92_3" style:family="table-cell" style:name="a849554"/>
    <style:style style:data-style-name="N_up_to_3_91_24" style:family="table-cell" style:name="a241386"/>
    <style:style style:data-style-name="N_up_to_3_91_23" style:family="table-cell" style:name="a9db85e"/>
    <style:style style:data-style-name="N_up_to_3_91_22" style:family="table-cell" style:name="ac55e5e"/>
    <style:style style:data-style-name="N_up_to_3_91_21" style:family="table-cell" style:name="a89216d"/>
    <style:style style:data-style-name="N_up_to_3_91_20" style:family="table-cell" style:name="a74d356"/>
    <style:style style:data-style-name="N_up_to_3_91_19" style:family="table-cell" style:name="a56d7be"/>
    <style:style style:data-style-name="N_up_to_3_91_18" style:family="table-cell" style:name="a95b2d0"/>
    <style:style style:data-style-name="N_up_to_3_91_17" style:family="table-cell" style:name="adcc98f"/>
    <style:style style:data-style-name="N_up_to_3_91_16" style:family="table-cell" style:name="a4c838b"/>
    <style:style style:data-style-name="N_up_to_3_91_15" style:family="table-cell" style:name="a2e15b2"/>
    <style:style style:data-style-name="N_up_to_3_91_10" style:family="table-cell" style:name="a3c8836"/>
    <style:style style:data-style-name="N_up_to_3_91_4" style:family="table-cell" style:name="a0675f8"/>
    <style:style style:data-style-name="N_up_to_3_91_3" style:family="table-cell" style:name="a6dcd89"/>
    <style:style style:data-style-name="N_up_to_3_90_24" style:family="table-cell" style:name="a290976"/>
    <style:style style:data-style-name="N_up_to_3_90_23" style:family="table-cell" style:name="a3aa08d"/>
    <style:style style:data-style-name="N_up_to_3_90_22" style:family="table-cell" style:name="aba05da"/>
    <style:style style:data-style-name="N_up_to_3_90_21" style:family="table-cell" style:name="a19baea"/>
    <style:style style:data-style-name="N_up_to_3_90_20" style:family="table-cell" style:name="a4b1b49"/>
    <style:style style:data-style-name="N_up_to_3_90_19" style:family="table-cell" style:name="ae18d55"/>
    <style:style style:data-style-name="N_up_to_3_90_18" style:family="table-cell" style:name="a62d680"/>
    <style:style style:data-style-name="N_up_to_3_90_17" style:family="table-cell" style:name="a270682"/>
    <style:style style:data-style-name="N_up_to_3_90_16" style:family="table-cell" style:name="a6c4948"/>
    <style:style style:data-style-name="N_up_to_3_90_15" style:family="table-cell" style:name="aa94724"/>
    <style:style style:data-style-name="N_up_to_3_90_10" style:family="table-cell" style:name="a25f95f"/>
    <style:style style:data-style-name="N_up_to_3_90_4" style:family="table-cell" style:name="a3a21f7"/>
    <style:style style:data-style-name="N_up_to_3_90_3" style:family="table-cell" style:name="a41ca5d"/>
    <style:style style:data-style-name="N_up_to_3_89_24" style:family="table-cell" style:name="a4350c4"/>
    <style:style style:data-style-name="N_up_to_3_89_23" style:family="table-cell" style:name="a1b8759"/>
    <style:style style:data-style-name="N_up_to_3_89_22" style:family="table-cell" style:name="a482dea"/>
    <style:style style:data-style-name="N_up_to_3_89_21" style:family="table-cell" style:name="a5d1d37"/>
    <style:style style:data-style-name="N_up_to_3_89_20" style:family="table-cell" style:name="a8dc3e1"/>
    <style:style style:data-style-name="N_up_to_3_89_19" style:family="table-cell" style:name="a76bef5"/>
    <style:style style:data-style-name="N_up_to_3_89_18" style:family="table-cell" style:name="a3d62ac"/>
    <style:style style:data-style-name="N_up_to_3_89_17" style:family="table-cell" style:name="ada5155"/>
    <style:style style:data-style-name="N_up_to_3_89_16" style:family="table-cell" style:name="ad2e54a"/>
    <style:style style:data-style-name="N_up_to_3_89_15" style:family="table-cell" style:name="a84dbbc"/>
    <style:style style:data-style-name="N_up_to_3_89_10" style:family="table-cell" style:name="ac5a788"/>
    <style:style style:data-style-name="N_up_to_3_89_4" style:family="table-cell" style:name="a229829"/>
    <style:style style:data-style-name="N_up_to_3_89_3" style:family="table-cell" style:name="a041ec5"/>
    <style:style style:data-style-name="N_up_to_3_88_24" style:family="table-cell" style:name="ad2d496"/>
    <style:style style:data-style-name="N_up_to_3_88_23" style:family="table-cell" style:name="ad45699"/>
    <style:style style:data-style-name="N_up_to_3_88_22" style:family="table-cell" style:name="a8c6c36"/>
    <style:style style:data-style-name="N_up_to_3_88_21" style:family="table-cell" style:name="ad97c64"/>
    <style:style style:data-style-name="N_up_to_3_88_20" style:family="table-cell" style:name="a6a6f3f"/>
    <style:style style:data-style-name="N_up_to_3_88_19" style:family="table-cell" style:name="a9e6b32"/>
    <style:style style:data-style-name="N_up_to_3_88_18" style:family="table-cell" style:name="abedc58"/>
    <style:style style:data-style-name="N_up_to_3_88_17" style:family="table-cell" style:name="af10b7f"/>
    <style:style style:data-style-name="N_up_to_3_88_16" style:family="table-cell" style:name="aef56cc"/>
    <style:style style:data-style-name="N_up_to_3_88_15" style:family="table-cell" style:name="a4898d5"/>
    <style:style style:data-style-name="N_up_to_3_88_10" style:family="table-cell" style:name="a91c90c"/>
    <style:style style:data-style-name="N_up_to_3_88_4" style:family="table-cell" style:name="a33b92f"/>
    <style:style style:data-style-name="N_up_to_3_88_3" style:family="table-cell" style:name="a75233d"/>
    <style:style style:data-style-name="N_up_to_3_87_24" style:family="table-cell" style:name="a9108ba"/>
    <style:style style:data-style-name="N_up_to_3_87_23" style:family="table-cell" style:name="ab121c6"/>
    <style:style style:data-style-name="N_up_to_3_87_22" style:family="table-cell" style:name="ae78e59"/>
    <style:style style:data-style-name="N_up_to_3_87_21" style:family="table-cell" style:name="a2f8021"/>
    <style:style style:data-style-name="N_up_to_3_87_20" style:family="table-cell" style:name="a3abbeb"/>
    <style:style style:data-style-name="N_up_to_3_87_19" style:family="table-cell" style:name="a8d7064"/>
    <style:style style:data-style-name="N_up_to_3_87_18" style:family="table-cell" style:name="af16759"/>
    <style:style style:data-style-name="N_up_to_3_87_17" style:family="table-cell" style:name="a9de049"/>
    <style:style style:data-style-name="N_up_to_3_87_16" style:family="table-cell" style:name="af6cfe4"/>
    <style:style style:data-style-name="N_up_to_3_87_15" style:family="table-cell" style:name="a2040a5"/>
    <style:style style:data-style-name="N_up_to_3_87_10" style:family="table-cell" style:name="ada8526"/>
    <style:style style:data-style-name="N_up_to_3_87_4" style:family="table-cell" style:name="a8c6c8e"/>
    <style:style style:data-style-name="N_up_to_3_87_3" style:family="table-cell" style:name="af623cf"/>
    <style:style style:data-style-name="N_up_to_3_86_24" style:family="table-cell" style:name="abf31b5"/>
    <style:style style:data-style-name="N_up_to_3_86_23" style:family="table-cell" style:name="a389617"/>
    <style:style style:data-style-name="N_up_to_3_86_22" style:family="table-cell" style:name="a341ba0"/>
    <style:style style:data-style-name="N_up_to_3_86_21" style:family="table-cell" style:name="a341c4e"/>
    <style:style style:data-style-name="N_up_to_3_86_20" style:family="table-cell" style:name="aa4bfcb"/>
    <style:style style:data-style-name="N_up_to_3_86_19" style:family="table-cell" style:name="a191432"/>
    <style:style style:data-style-name="N_up_to_3_86_18" style:family="table-cell" style:name="aec20ed"/>
    <style:style style:data-style-name="N_up_to_3_86_17" style:family="table-cell" style:name="ae983cb"/>
    <style:style style:data-style-name="N_up_to_3_86_16" style:family="table-cell" style:name="afa13d2"/>
    <style:style style:data-style-name="N_up_to_3_86_15" style:family="table-cell" style:name="a0b170b"/>
    <style:style style:data-style-name="N_up_to_3_86_10" style:family="table-cell" style:name="a3f2096"/>
    <style:style style:data-style-name="N_up_to_3_86_4" style:family="table-cell" style:name="a6cc568"/>
    <style:style style:data-style-name="N_up_to_3_86_3" style:family="table-cell" style:name="a096727"/>
    <style:style style:data-style-name="N_up_to_3_85_24" style:family="table-cell" style:name="a54f734"/>
    <style:style style:data-style-name="N_up_to_3_85_23" style:family="table-cell" style:name="aced66a"/>
    <style:style style:data-style-name="N_up_to_3_85_22" style:family="table-cell" style:name="a13006f"/>
    <style:style style:data-style-name="N_up_to_3_85_21" style:family="table-cell" style:name="ad4c95e"/>
    <style:style style:data-style-name="N_up_to_3_85_20" style:family="table-cell" style:name="acd613c"/>
    <style:style style:data-style-name="N_up_to_3_85_19" style:family="table-cell" style:name="a411e07"/>
    <style:style style:data-style-name="N_up_to_3_85_18" style:family="table-cell" style:name="a6bb25d"/>
    <style:style style:data-style-name="N_up_to_3_85_17" style:family="table-cell" style:name="a995627"/>
    <style:style style:data-style-name="N_up_to_3_85_16" style:family="table-cell" style:name="ab1b63e"/>
    <style:style style:data-style-name="N_up_to_3_85_15" style:family="table-cell" style:name="a7989f0"/>
    <style:style style:data-style-name="N_up_to_3_85_10" style:family="table-cell" style:name="a6ef57e"/>
    <style:style style:data-style-name="N_up_to_3_85_4" style:family="table-cell" style:name="acb2933"/>
    <style:style style:data-style-name="N_up_to_3_85_3" style:family="table-cell" style:name="aadd803"/>
    <style:style style:data-style-name="N_up_to_3_84_24" style:family="table-cell" style:name="aa2f7c9"/>
    <style:style style:data-style-name="N_up_to_3_84_23" style:family="table-cell" style:name="aec9209"/>
    <style:style style:data-style-name="N_up_to_3_84_22" style:family="table-cell" style:name="ad29e30"/>
    <style:style style:data-style-name="N_up_to_3_84_21" style:family="table-cell" style:name="a1bbeae"/>
    <style:style style:data-style-name="N_up_to_3_84_20" style:family="table-cell" style:name="a04cf99"/>
    <style:style style:data-style-name="N_up_to_3_84_19" style:family="table-cell" style:name="ab85fe5"/>
    <style:style style:data-style-name="N_up_to_3_84_18" style:family="table-cell" style:name="a47aada"/>
    <style:style style:data-style-name="N_up_to_3_84_17" style:family="table-cell" style:name="a4b75fb"/>
    <style:style style:data-style-name="N_up_to_3_84_15" style:family="table-cell" style:name="a4fdc19"/>
    <style:style style:data-style-name="N_up_to_3_84_10" style:family="table-cell" style:name="ab6b6e5"/>
    <style:style style:data-style-name="N_up_to_3_84_4" style:family="table-cell" style:name="a94610c"/>
    <style:style style:data-style-name="N_up_to_3_84_3" style:family="table-cell" style:name="a666016"/>
    <style:style style:data-style-name="N_up_to_3_83_24" style:family="table-cell" style:name="af6ea1f"/>
    <style:style style:data-style-name="N_up_to_3_83_23" style:family="table-cell" style:name="a09eba8"/>
    <style:style style:data-style-name="N_up_to_3_83_22" style:family="table-cell" style:name="acbe6f7"/>
    <style:style style:data-style-name="N_up_to_3_83_21" style:family="table-cell" style:name="a3adbf2"/>
    <style:style style:data-style-name="N_up_to_3_83_20" style:family="table-cell" style:name="a479d0c"/>
    <style:style style:data-style-name="N_up_to_3_83_19" style:family="table-cell" style:name="a3816f8"/>
    <style:style style:data-style-name="N_up_to_3_83_18" style:family="table-cell" style:name="a1f7357"/>
    <style:style style:data-style-name="N_up_to_3_83_17" style:family="table-cell" style:name="aefad39"/>
    <style:style style:data-style-name="N_up_to_3_83_16" style:family="table-cell" style:name="a502650"/>
    <style:style style:data-style-name="N_up_to_3_83_15" style:family="table-cell" style:name="a2ea5cc"/>
    <style:style style:data-style-name="N_up_to_3_83_10" style:family="table-cell" style:name="aaf1bbd"/>
    <style:style style:data-style-name="N_up_to_3_83_4" style:family="table-cell" style:name="a48c3d6"/>
    <style:style style:data-style-name="N_up_to_3_83_3" style:family="table-cell" style:name="a2ece00"/>
    <style:style style:data-style-name="N_up_to_3_82_24" style:family="table-cell" style:name="a8f6fc7"/>
    <style:style style:data-style-name="N_up_to_3_82_23" style:family="table-cell" style:name="a8082f1"/>
    <style:style style:data-style-name="N_up_to_3_82_22" style:family="table-cell" style:name="ac940f2"/>
    <style:style style:data-style-name="N_up_to_3_82_21" style:family="table-cell" style:name="a307a77"/>
    <style:style style:data-style-name="N_up_to_3_82_20" style:family="table-cell" style:name="ab15252"/>
    <style:style style:data-style-name="N_up_to_3_82_19" style:family="table-cell" style:name="a29b558"/>
    <style:style style:data-style-name="N_up_to_3_82_18" style:family="table-cell" style:name="a98d7a8"/>
    <style:style style:data-style-name="N_up_to_3_82_15" style:family="table-cell" style:name="a23a50b"/>
    <style:style style:data-style-name="N_up_to_3_82_10" style:family="table-cell" style:name="a348e47"/>
    <style:style style:data-style-name="N_up_to_3_82_4" style:family="table-cell" style:name="a3ac172"/>
    <style:style style:data-style-name="N_up_to_3_82_3" style:family="table-cell" style:name="aa4e726"/>
    <style:style style:data-style-name="N_up_to_3_81_24" style:family="table-cell" style:name="a7d69cf"/>
    <style:style style:data-style-name="N_up_to_3_81_23" style:family="table-cell" style:name="af9661f"/>
    <style:style style:data-style-name="N_up_to_3_81_22" style:family="table-cell" style:name="aa4da62"/>
    <style:style style:data-style-name="N_up_to_3_81_21" style:family="table-cell" style:name="affec6f"/>
    <style:style style:data-style-name="N_up_to_3_81_20" style:family="table-cell" style:name="a5ea06a"/>
    <style:style style:data-style-name="N_up_to_3_81_19" style:family="table-cell" style:name="aadbac8"/>
    <style:style style:data-style-name="N_up_to_3_81_18" style:family="table-cell" style:name="a4a1291"/>
    <style:style style:data-style-name="N_up_to_3_81_17" style:family="table-cell" style:name="a0429b2"/>
    <style:style style:data-style-name="N_up_to_3_81_15" style:family="table-cell" style:name="a2f2bf6"/>
    <style:style style:data-style-name="N_up_to_3_81_10" style:family="table-cell" style:name="a04a4ef"/>
    <style:style style:data-style-name="N_up_to_3_81_4" style:family="table-cell" style:name="a84fc51"/>
    <style:style style:data-style-name="N_up_to_3_81_3" style:family="table-cell" style:name="a38a120"/>
    <style:style style:data-style-name="N_up_to_3_80_24" style:family="table-cell" style:name="a65eff4"/>
    <style:style style:data-style-name="N_up_to_3_80_23" style:family="table-cell" style:name="a0148ee"/>
    <style:style style:data-style-name="N_up_to_3_80_22" style:family="table-cell" style:name="ad3be9d"/>
    <style:style style:data-style-name="N_up_to_3_80_21" style:family="table-cell" style:name="a69c161"/>
    <style:style style:data-style-name="N_up_to_3_80_20" style:family="table-cell" style:name="a2c1857"/>
    <style:style style:data-style-name="N_up_to_3_80_19" style:family="table-cell" style:name="a8c6341"/>
    <style:style style:data-style-name="N_up_to_3_80_18" style:family="table-cell" style:name="ae66be6"/>
    <style:style style:data-style-name="N_up_to_3_80_17" style:family="table-cell" style:name="ad16192"/>
    <style:style style:data-style-name="N_up_to_3_80_16" style:family="table-cell" style:name="adaa289"/>
    <style:style style:data-style-name="N_up_to_3_80_15" style:family="table-cell" style:name="ad24b93"/>
    <style:style style:data-style-name="N_up_to_3_80_10" style:family="table-cell" style:name="a1ca8ea"/>
    <style:style style:data-style-name="N_up_to_3_80_4" style:family="table-cell" style:name="a8bead5"/>
    <style:style style:data-style-name="N_up_to_3_80_3" style:family="table-cell" style:name="ad9559e"/>
    <style:style style:data-style-name="N_up_to_3_79_24" style:family="table-cell" style:name="aa56c4e"/>
    <style:style style:data-style-name="N_up_to_3_79_23" style:family="table-cell" style:name="a02f1a2"/>
    <style:style style:data-style-name="N_up_to_3_79_22" style:family="table-cell" style:name="af2cd71"/>
    <style:style style:data-style-name="N_up_to_3_79_21" style:family="table-cell" style:name="a26977f"/>
    <style:style style:data-style-name="N_up_to_3_79_20" style:family="table-cell" style:name="a576cc7"/>
    <style:style style:data-style-name="N_up_to_3_79_19" style:family="table-cell" style:name="a9c0a3c"/>
    <style:style style:data-style-name="N_up_to_3_79_18" style:family="table-cell" style:name="ac69f7e"/>
    <style:style style:data-style-name="N_up_to_3_79_17" style:family="table-cell" style:name="ac7cd2b"/>
    <style:style style:data-style-name="N_up_to_3_79_16" style:family="table-cell" style:name="a298bf4"/>
    <style:style style:data-style-name="N_up_to_3_79_15" style:family="table-cell" style:name="a376a2c"/>
    <style:style style:data-style-name="N_up_to_3_79_10" style:family="table-cell" style:name="a5d832b"/>
    <style:style style:data-style-name="N_up_to_3_79_4" style:family="table-cell" style:name="a923414"/>
    <style:style style:data-style-name="N_up_to_3_79_3" style:family="table-cell" style:name="a9ae9b4"/>
    <style:style style:data-style-name="N_up_to_3_78_24" style:family="table-cell" style:name="a41af3f"/>
    <style:style style:data-style-name="N_up_to_3_78_23" style:family="table-cell" style:name="a4cb285"/>
    <style:style style:data-style-name="N_up_to_3_78_22" style:family="table-cell" style:name="a24627a"/>
    <style:style style:data-style-name="N_up_to_3_78_21" style:family="table-cell" style:name="a79bca7"/>
    <style:style style:data-style-name="N_up_to_3_78_20" style:family="table-cell" style:name="ae066cc"/>
    <style:style style:data-style-name="N_up_to_3_78_19" style:family="table-cell" style:name="a3e4edd"/>
    <style:style style:data-style-name="N_up_to_3_78_18" style:family="table-cell" style:name="a88dce1"/>
    <style:style style:data-style-name="N_up_to_3_78_17" style:family="table-cell" style:name="ab2b293"/>
    <style:style style:data-style-name="N_up_to_3_78_15" style:family="table-cell" style:name="a46baf2"/>
    <style:style style:data-style-name="N_up_to_3_78_10" style:family="table-cell" style:name="ad6d1b8"/>
    <style:style style:data-style-name="N_up_to_3_78_4" style:family="table-cell" style:name="ad26e97"/>
    <style:style style:data-style-name="N_up_to_3_78_3" style:family="table-cell" style:name="a67f961"/>
    <style:style style:data-style-name="N_up_to_3_77_24" style:family="table-cell" style:name="a84d1d8"/>
    <style:style style:data-style-name="N_up_to_3_77_23" style:family="table-cell" style:name="ab7bd4a"/>
    <style:style style:data-style-name="N_up_to_3_77_22" style:family="table-cell" style:name="a133345"/>
    <style:style style:data-style-name="N_up_to_3_77_21" style:family="table-cell" style:name="adfae9d"/>
    <style:style style:data-style-name="N_up_to_3_77_20" style:family="table-cell" style:name="a1fed17"/>
    <style:style style:data-style-name="N_up_to_3_77_19" style:family="table-cell" style:name="acf6a87"/>
    <style:style style:data-style-name="N_up_to_3_77_18" style:family="table-cell" style:name="a577f91"/>
    <style:style style:data-style-name="N_up_to_3_77_17" style:family="table-cell" style:name="a57b393"/>
    <style:style style:data-style-name="N_up_to_3_77_16" style:family="table-cell" style:name="a05971c"/>
    <style:style style:data-style-name="N_up_to_3_77_15" style:family="table-cell" style:name="a4012c6"/>
    <style:style style:data-style-name="N_up_to_3_77_10" style:family="table-cell" style:name="ace16d7"/>
    <style:style style:data-style-name="N_up_to_3_77_4" style:family="table-cell" style:name="ac323f6"/>
    <style:style style:data-style-name="N_up_to_3_77_3" style:family="table-cell" style:name="a686ca7"/>
    <style:style style:data-style-name="N_up_to_3_76_24" style:family="table-cell" style:name="a3a72e9"/>
    <style:style style:data-style-name="N_up_to_3_76_23" style:family="table-cell" style:name="aff5be6"/>
    <style:style style:data-style-name="N_up_to_3_76_22" style:family="table-cell" style:name="ae3ed14"/>
    <style:style style:data-style-name="N_up_to_3_76_21" style:family="table-cell" style:name="ac95054"/>
    <style:style style:data-style-name="N_up_to_3_76_20" style:family="table-cell" style:name="a32a626"/>
    <style:style style:data-style-name="N_up_to_3_76_19" style:family="table-cell" style:name="ae56ad8"/>
    <style:style style:data-style-name="N_up_to_3_76_18" style:family="table-cell" style:name="a1943a4"/>
    <style:style style:data-style-name="N_up_to_3_76_17" style:family="table-cell" style:name="adc163c"/>
    <style:style style:data-style-name="N_up_to_3_76_16" style:family="table-cell" style:name="ad8164d"/>
    <style:style style:data-style-name="N_up_to_3_76_15" style:family="table-cell" style:name="adf49f5"/>
    <style:style style:data-style-name="N_up_to_3_76_10" style:family="table-cell" style:name="a99f612"/>
    <style:style style:data-style-name="N_up_to_3_76_4" style:family="table-cell" style:name="a1af59a"/>
    <style:style style:data-style-name="N_up_to_3_76_3" style:family="table-cell" style:name="a339fb2"/>
    <style:style style:data-style-name="N_up_to_3_75_24" style:family="table-cell" style:name="ad99fa2"/>
    <style:style style:data-style-name="N_up_to_3_75_23" style:family="table-cell" style:name="aa7d976"/>
    <style:style style:data-style-name="N_up_to_3_75_22" style:family="table-cell" style:name="ab84e88"/>
    <style:style style:data-style-name="N_up_to_3_75_21" style:family="table-cell" style:name="a414691"/>
    <style:style style:data-style-name="N_up_to_3_75_20" style:family="table-cell" style:name="a9f9b6c"/>
    <style:style style:data-style-name="N_up_to_3_75_19" style:family="table-cell" style:name="a97cf00"/>
    <style:style style:data-style-name="N_up_to_3_75_18" style:family="table-cell" style:name="a3291cf"/>
    <style:style style:data-style-name="N_up_to_3_75_17" style:family="table-cell" style:name="a451c16"/>
    <style:style style:data-style-name="N_up_to_3_75_16" style:family="table-cell" style:name="a170014"/>
    <style:style style:data-style-name="N_up_to_3_75_15" style:family="table-cell" style:name="a502001"/>
    <style:style style:data-style-name="N_up_to_3_75_10" style:family="table-cell" style:name="a1a58be"/>
    <style:style style:data-style-name="N_up_to_3_75_4" style:family="table-cell" style:name="afd30e8"/>
    <style:style style:data-style-name="N_up_to_3_75_3" style:family="table-cell" style:name="a327cb9"/>
    <style:style style:data-style-name="N_up_to_3_74_24" style:family="table-cell" style:name="a1d2e87"/>
    <style:style style:data-style-name="N_up_to_3_74_23" style:family="table-cell" style:name="a9efb16"/>
    <style:style style:data-style-name="N_up_to_3_74_22" style:family="table-cell" style:name="aacb34d"/>
    <style:style style:data-style-name="N_up_to_3_74_21" style:family="table-cell" style:name="aa5c306"/>
    <style:style style:data-style-name="N_up_to_3_74_20" style:family="table-cell" style:name="a72b880"/>
    <style:style style:data-style-name="N_up_to_3_74_19" style:family="table-cell" style:name="a323107"/>
    <style:style style:data-style-name="N_up_to_3_74_18" style:family="table-cell" style:name="ace96d4"/>
    <style:style style:data-style-name="N_up_to_3_74_17" style:family="table-cell" style:name="adf087b"/>
    <style:style style:data-style-name="N_up_to_3_74_15" style:family="table-cell" style:name="a5e2b76"/>
    <style:style style:data-style-name="N_up_to_3_74_10" style:family="table-cell" style:name="a078f3a"/>
    <style:style style:data-style-name="N_up_to_3_74_4" style:family="table-cell" style:name="a086398"/>
    <style:style style:data-style-name="N_up_to_3_74_3" style:family="table-cell" style:name="a79e0bb"/>
    <style:style style:data-style-name="N_up_to_3_73_24" style:family="table-cell" style:name="a14c6d2"/>
    <style:style style:data-style-name="N_up_to_3_73_23" style:family="table-cell" style:name="a60eaee"/>
    <style:style style:data-style-name="N_up_to_3_73_22" style:family="table-cell" style:name="ab80b0d"/>
    <style:style style:data-style-name="N_up_to_3_73_21" style:family="table-cell" style:name="a479ef2"/>
    <style:style style:data-style-name="N_up_to_3_73_20" style:family="table-cell" style:name="a268ab6"/>
    <style:style style:data-style-name="N_up_to_3_73_19" style:family="table-cell" style:name="a7cf424"/>
    <style:style style:data-style-name="N_up_to_3_73_18" style:family="table-cell" style:name="a31e066"/>
    <style:style style:data-style-name="N_up_to_3_73_17" style:family="table-cell" style:name="a29ac4b"/>
    <style:style style:data-style-name="N_up_to_3_73_16" style:family="table-cell" style:name="a753162"/>
    <style:style style:data-style-name="N_up_to_3_73_15" style:family="table-cell" style:name="a9993d7"/>
    <style:style style:data-style-name="N_up_to_3_73_10" style:family="table-cell" style:name="a76127a"/>
    <style:style style:data-style-name="N_up_to_3_73_4" style:family="table-cell" style:name="a52816e"/>
    <style:style style:data-style-name="N_up_to_3_73_3" style:family="table-cell" style:name="a1cb131"/>
    <style:style style:data-style-name="N_up_to_3_72_24" style:family="table-cell" style:name="acfdc4a"/>
    <style:style style:data-style-name="N_up_to_3_72_23" style:family="table-cell" style:name="acf454c"/>
    <style:style style:data-style-name="N_up_to_3_72_22" style:family="table-cell" style:name="a123119"/>
    <style:style style:data-style-name="N_up_to_3_72_21" style:family="table-cell" style:name="a01051a"/>
    <style:style style:data-style-name="N_up_to_3_72_20" style:family="table-cell" style:name="a9b9965"/>
    <style:style style:data-style-name="N_up_to_3_72_19" style:family="table-cell" style:name="a6e2917"/>
    <style:style style:data-style-name="N_up_to_3_72_18" style:family="table-cell" style:name="a1bb1bf"/>
    <style:style style:data-style-name="N_up_to_3_72_17" style:family="table-cell" style:name="ab339ca"/>
    <style:style style:data-style-name="N_up_to_3_72_16" style:family="table-cell" style:name="aa4cf1c"/>
    <style:style style:data-style-name="N_up_to_3_72_15" style:family="table-cell" style:name="ab02cef"/>
    <style:style style:data-style-name="N_up_to_3_72_10" style:family="table-cell" style:name="a30543e"/>
    <style:style style:data-style-name="N_up_to_3_72_4" style:family="table-cell" style:name="ad5fd50"/>
    <style:style style:data-style-name="N_up_to_3_72_3" style:family="table-cell" style:name="addb3f2"/>
    <style:style style:data-style-name="N_up_to_3_71_24" style:family="table-cell" style:name="a51aaef"/>
    <style:style style:data-style-name="N_up_to_3_71_23" style:family="table-cell" style:name="a5715a3"/>
    <style:style style:data-style-name="N_up_to_3_71_22" style:family="table-cell" style:name="a182f4c"/>
    <style:style style:data-style-name="N_up_to_3_71_21" style:family="table-cell" style:name="a3bf57a"/>
    <style:style style:data-style-name="N_up_to_3_71_20" style:family="table-cell" style:name="a562bf8"/>
    <style:style style:data-style-name="N_up_to_3_71_19" style:family="table-cell" style:name="a35b9fb"/>
    <style:style style:data-style-name="N_up_to_3_71_18" style:family="table-cell" style:name="a422fbd"/>
    <style:style style:data-style-name="N_up_to_3_71_17" style:family="table-cell" style:name="a4054fc"/>
    <style:style style:data-style-name="N_up_to_3_71_16" style:family="table-cell" style:name="af3a103"/>
    <style:style style:data-style-name="N_up_to_3_71_15" style:family="table-cell" style:name="ac9de3a"/>
    <style:style style:data-style-name="N_up_to_3_71_10" style:family="table-cell" style:name="ab0ea54"/>
    <style:style style:data-style-name="N_up_to_3_71_4" style:family="table-cell" style:name="a23ea1b"/>
    <style:style style:data-style-name="N_up_to_3_71_3" style:family="table-cell" style:name="a47b000"/>
    <style:style style:data-style-name="N_up_to_3_70_24" style:family="table-cell" style:name="aa06f2d"/>
    <style:style style:data-style-name="N_up_to_3_70_23" style:family="table-cell" style:name="aefdc61"/>
    <style:style style:data-style-name="N_up_to_3_70_22" style:family="table-cell" style:name="ade9994"/>
    <style:style style:data-style-name="N_up_to_3_70_21" style:family="table-cell" style:name="a107243"/>
    <style:style style:data-style-name="N_up_to_3_70_20" style:family="table-cell" style:name="ac23378"/>
    <style:style style:data-style-name="N_up_to_3_70_19" style:family="table-cell" style:name="af19348"/>
    <style:style style:data-style-name="N_up_to_3_70_18" style:family="table-cell" style:name="a4e8e07"/>
    <style:style style:data-style-name="N_up_to_3_70_15" style:family="table-cell" style:name="a0c4285"/>
    <style:style style:data-style-name="N_up_to_3_70_10" style:family="table-cell" style:name="adc56b4"/>
    <style:style style:data-style-name="N_up_to_3_70_4" style:family="table-cell" style:name="aac6184"/>
    <style:style style:data-style-name="N_up_to_3_70_3" style:family="table-cell" style:name="a94c0d1"/>
    <style:style style:data-style-name="N_up_to_3_69_24" style:family="table-cell" style:name="a067875"/>
    <style:style style:data-style-name="N_up_to_3_69_23" style:family="table-cell" style:name="ab4238c"/>
    <style:style style:data-style-name="N_up_to_3_69_22" style:family="table-cell" style:name="a9f4844"/>
    <style:style style:data-style-name="N_up_to_3_69_21" style:family="table-cell" style:name="a3ee0ff"/>
    <style:style style:data-style-name="N_up_to_3_69_20" style:family="table-cell" style:name="af12fd3"/>
    <style:style style:data-style-name="N_up_to_3_69_19" style:family="table-cell" style:name="ab55aee"/>
    <style:style style:data-style-name="N_up_to_3_69_18" style:family="table-cell" style:name="af95392"/>
    <style:style style:data-style-name="N_up_to_3_69_17" style:family="table-cell" style:name="a13263e"/>
    <style:style style:data-style-name="N_up_to_3_69_16" style:family="table-cell" style:name="abe7929"/>
    <style:style style:data-style-name="N_up_to_3_69_15" style:family="table-cell" style:name="a62d656"/>
    <style:style style:data-style-name="N_up_to_3_69_10" style:family="table-cell" style:name="acbe70a"/>
    <style:style style:data-style-name="N_up_to_3_69_4" style:family="table-cell" style:name="a46ddf2"/>
    <style:style style:data-style-name="N_up_to_3_69_3" style:family="table-cell" style:name="af591ff"/>
    <style:style style:data-style-name="N_up_to_3_68_24" style:family="table-cell" style:name="aa1631c"/>
    <style:style style:data-style-name="N_up_to_3_68_23" style:family="table-cell" style:name="ad6b91d"/>
    <style:style style:data-style-name="N_up_to_3_68_22" style:family="table-cell" style:name="a94c049"/>
    <style:style style:data-style-name="N_up_to_3_68_21" style:family="table-cell" style:name="a4302b0"/>
    <style:style style:data-style-name="N_up_to_3_68_20" style:family="table-cell" style:name="a3d04d9"/>
    <style:style style:data-style-name="N_up_to_3_68_19" style:family="table-cell" style:name="a1a7af2"/>
    <style:style style:data-style-name="N_up_to_3_68_15" style:family="table-cell" style:name="a0c5b6c"/>
    <style:style style:data-style-name="N_up_to_3_68_10" style:family="table-cell" style:name="a7cbfc9"/>
    <style:style style:data-style-name="N_up_to_3_68_4" style:family="table-cell" style:name="aa90cd9"/>
    <style:style style:data-style-name="N_up_to_3_68_3" style:family="table-cell" style:name="a756ac2"/>
    <style:style style:data-style-name="N_up_to_3_67_24" style:family="table-cell" style:name="a9022b5"/>
    <style:style style:data-style-name="N_up_to_3_67_23" style:family="table-cell" style:name="ac5acfb"/>
    <style:style style:data-style-name="N_up_to_3_67_22" style:family="table-cell" style:name="ad3b4a4"/>
    <style:style style:data-style-name="N_up_to_3_67_21" style:family="table-cell" style:name="a1b4eda"/>
    <style:style style:data-style-name="N_up_to_3_67_20" style:family="table-cell" style:name="acbf002"/>
    <style:style style:data-style-name="N_up_to_3_67_19" style:family="table-cell" style:name="aa61f98"/>
    <style:style style:data-style-name="N_up_to_3_67_18" style:family="table-cell" style:name="af6298a"/>
    <style:style style:data-style-name="N_up_to_3_67_17" style:family="table-cell" style:name="ac0971b"/>
    <style:style style:data-style-name="N_up_to_3_67_15" style:family="table-cell" style:name="afa0509"/>
    <style:style style:data-style-name="N_up_to_3_67_10" style:family="table-cell" style:name="a113e9f"/>
    <style:style style:data-style-name="N_up_to_3_67_4" style:family="table-cell" style:name="a92374c"/>
    <style:style style:data-style-name="N_up_to_3_67_3" style:family="table-cell" style:name="acea317"/>
    <style:style style:data-style-name="N_up_to_3_66_24" style:family="table-cell" style:name="a10dac9"/>
    <style:style style:data-style-name="N_up_to_3_66_23" style:family="table-cell" style:name="a695e63"/>
    <style:style style:data-style-name="N_up_to_3_66_22" style:family="table-cell" style:name="a4effcb"/>
    <style:style style:data-style-name="N_up_to_3_66_21" style:family="table-cell" style:name="aed6ab3"/>
    <style:style style:data-style-name="N_up_to_3_66_20" style:family="table-cell" style:name="af04d01"/>
    <style:style style:data-style-name="N_up_to_3_66_19" style:family="table-cell" style:name="aa7b5b4"/>
    <style:style style:data-style-name="N_up_to_3_66_18" style:family="table-cell" style:name="a1e6dd1"/>
    <style:style style:data-style-name="N_up_to_3_66_17" style:family="table-cell" style:name="a9d0764"/>
    <style:style style:data-style-name="N_up_to_3_66_16" style:family="table-cell" style:name="ad8efc0"/>
    <style:style style:data-style-name="N_up_to_3_66_15" style:family="table-cell" style:name="ad60aa4"/>
    <style:style style:data-style-name="N_up_to_3_66_10" style:family="table-cell" style:name="a0550df"/>
    <style:style style:data-style-name="N_up_to_3_66_4" style:family="table-cell" style:name="a7fdbf2"/>
    <style:style style:data-style-name="N_up_to_3_66_3" style:family="table-cell" style:name="ae49cfd"/>
    <style:style style:data-style-name="N_up_to_3_65_24" style:family="table-cell" style:name="a0b34d2"/>
    <style:style style:data-style-name="N_up_to_3_65_23" style:family="table-cell" style:name="a085015"/>
    <style:style style:data-style-name="N_up_to_3_65_22" style:family="table-cell" style:name="a5458d2"/>
    <style:style style:data-style-name="N_up_to_3_65_21" style:family="table-cell" style:name="a5b8844"/>
    <style:style style:data-style-name="N_up_to_3_65_20" style:family="table-cell" style:name="a159349"/>
    <style:style style:data-style-name="N_up_to_3_65_19" style:family="table-cell" style:name="a202223"/>
    <style:style style:data-style-name="N_up_to_3_65_18" style:family="table-cell" style:name="a739b0e"/>
    <style:style style:data-style-name="N_up_to_3_65_17" style:family="table-cell" style:name="a9d6670"/>
    <style:style style:data-style-name="N_up_to_3_65_16" style:family="table-cell" style:name="af0d3f4"/>
    <style:style style:data-style-name="N_up_to_3_65_15" style:family="table-cell" style:name="aafb84b"/>
    <style:style style:data-style-name="N_up_to_3_65_10" style:family="table-cell" style:name="af863b8"/>
    <style:style style:data-style-name="N_up_to_3_65_4" style:family="table-cell" style:name="aea777a"/>
    <style:style style:data-style-name="N_up_to_3_65_3" style:family="table-cell" style:name="a0eaa9d"/>
    <style:style style:data-style-name="N_up_to_3_64_24" style:family="table-cell" style:name="ac74a7a"/>
    <style:style style:data-style-name="N_up_to_3_64_23" style:family="table-cell" style:name="a7825fb"/>
    <style:style style:data-style-name="N_up_to_3_64_22" style:family="table-cell" style:name="aa48053"/>
    <style:style style:data-style-name="N_up_to_3_64_21" style:family="table-cell" style:name="a5c5578"/>
    <style:style style:data-style-name="N_up_to_3_64_20" style:family="table-cell" style:name="a877267"/>
    <style:style style:data-style-name="N_up_to_3_64_19" style:family="table-cell" style:name="a7629a6"/>
    <style:style style:data-style-name="N_up_to_3_64_18" style:family="table-cell" style:name="aa402ca"/>
    <style:style style:data-style-name="N_up_to_3_64_17" style:family="table-cell" style:name="ac90d44"/>
    <style:style style:data-style-name="N_up_to_3_64_16" style:family="table-cell" style:name="a37c3c5"/>
    <style:style style:data-style-name="N_up_to_3_64_15" style:family="table-cell" style:name="a6f005d"/>
    <style:style style:data-style-name="N_up_to_3_64_10" style:family="table-cell" style:name="afa4191"/>
    <style:style style:data-style-name="N_up_to_3_64_4" style:family="table-cell" style:name="ae3befe"/>
    <style:style style:data-style-name="N_up_to_3_64_3" style:family="table-cell" style:name="a1c8f8b"/>
    <style:style style:data-style-name="N_up_to_3_63_24" style:family="table-cell" style:name="a88cb4d"/>
    <style:style style:data-style-name="N_up_to_3_63_23" style:family="table-cell" style:name="aecde42"/>
    <style:style style:data-style-name="N_up_to_3_63_22" style:family="table-cell" style:name="af0ad1f"/>
    <style:style style:data-style-name="N_up_to_3_63_21" style:family="table-cell" style:name="ac7c044"/>
    <style:style style:data-style-name="N_up_to_3_63_20" style:family="table-cell" style:name="a9b0f75"/>
    <style:style style:data-style-name="N_up_to_3_63_19" style:family="table-cell" style:name="a241f7d"/>
    <style:style style:data-style-name="N_up_to_3_63_18" style:family="table-cell" style:name="a99d668"/>
    <style:style style:data-style-name="N_up_to_3_63_17" style:family="table-cell" style:name="a88fd79"/>
    <style:style style:data-style-name="N_up_to_3_63_16" style:family="table-cell" style:name="a5f1679"/>
    <style:style style:data-style-name="N_up_to_3_63_15" style:family="table-cell" style:name="ae92d10"/>
    <style:style style:data-style-name="N_up_to_3_63_10" style:family="table-cell" style:name="a174045"/>
    <style:style style:data-style-name="N_up_to_3_63_4" style:family="table-cell" style:name="ac18419"/>
    <style:style style:data-style-name="N_up_to_3_63_3" style:family="table-cell" style:name="a301a11"/>
    <style:style style:data-style-name="N_up_to_3_62_24" style:family="table-cell" style:name="aedd03a"/>
    <style:style style:data-style-name="N_up_to_3_62_23" style:family="table-cell" style:name="a5e82bc"/>
    <style:style style:data-style-name="N_up_to_3_62_22" style:family="table-cell" style:name="a386207"/>
    <style:style style:data-style-name="N_up_to_3_62_21" style:family="table-cell" style:name="ad0b7f9"/>
    <style:style style:data-style-name="N_up_to_3_62_20" style:family="table-cell" style:name="a6b85ee"/>
    <style:style style:data-style-name="N_up_to_3_62_19" style:family="table-cell" style:name="a9333ec"/>
    <style:style style:data-style-name="N_up_to_3_62_18" style:family="table-cell" style:name="a1c02a8"/>
    <style:style style:data-style-name="N_up_to_3_62_17" style:family="table-cell" style:name="a316c80"/>
    <style:style style:data-style-name="N_up_to_3_62_16" style:family="table-cell" style:name="a73f133"/>
    <style:style style:data-style-name="N_up_to_3_62_15" style:family="table-cell" style:name="a94111d"/>
    <style:style style:data-style-name="N_up_to_3_62_10" style:family="table-cell" style:name="a263a88"/>
    <style:style style:data-style-name="N_up_to_3_62_4" style:family="table-cell" style:name="a321196"/>
    <style:style style:data-style-name="N_up_to_3_62_3" style:family="table-cell" style:name="a10fb8f"/>
    <style:style style:data-style-name="N_up_to_3_61_24" style:family="table-cell" style:name="a1b035f"/>
    <style:style style:data-style-name="N_up_to_3_61_23" style:family="table-cell" style:name="a58400e"/>
    <style:style style:data-style-name="N_up_to_3_61_22" style:family="table-cell" style:name="acea07c"/>
    <style:style style:data-style-name="N_up_to_3_61_21" style:family="table-cell" style:name="a4f3184"/>
    <style:style style:data-style-name="N_up_to_3_61_20" style:family="table-cell" style:name="a785db8"/>
    <style:style style:data-style-name="N_up_to_3_61_19" style:family="table-cell" style:name="afc3f3e"/>
    <style:style style:data-style-name="N_up_to_3_61_18" style:family="table-cell" style:name="a15b3fb"/>
    <style:style style:data-style-name="N_up_to_3_61_15" style:family="table-cell" style:name="a812916"/>
    <style:style style:data-style-name="N_up_to_3_61_10" style:family="table-cell" style:name="a7bf2e8"/>
    <style:style style:data-style-name="N_up_to_3_61_4" style:family="table-cell" style:name="a0a7691"/>
    <style:style style:data-style-name="N_up_to_3_61_3" style:family="table-cell" style:name="aad8921"/>
    <style:style style:data-style-name="N_up_to_3_60_24" style:family="table-cell" style:name="af7006e"/>
    <style:style style:data-style-name="N_up_to_3_60_23" style:family="table-cell" style:name="aa0e0b4"/>
    <style:style style:data-style-name="N_up_to_3_60_22" style:family="table-cell" style:name="ab80ad0"/>
    <style:style style:data-style-name="N_up_to_3_60_21" style:family="table-cell" style:name="a8a7caa"/>
    <style:style style:data-style-name="N_up_to_3_60_20" style:family="table-cell" style:name="a094281"/>
    <style:style style:data-style-name="N_up_to_3_60_19" style:family="table-cell" style:name="a0b2ec8"/>
    <style:style style:data-style-name="N_up_to_3_60_18" style:family="table-cell" style:name="ad60010"/>
    <style:style style:data-style-name="N_up_to_3_60_17" style:family="table-cell" style:name="ad042d7"/>
    <style:style style:data-style-name="N_up_to_3_60_15" style:family="table-cell" style:name="ab2bfc9"/>
    <style:style style:data-style-name="N_up_to_3_60_10" style:family="table-cell" style:name="a589f23"/>
    <style:style style:data-style-name="N_up_to_3_60_4" style:family="table-cell" style:name="abf05b1"/>
    <style:style style:data-style-name="N_up_to_3_60_3" style:family="table-cell" style:name="aa557f0"/>
    <style:style style:data-style-name="N_up_to_3_59_24" style:family="table-cell" style:name="a09291a"/>
    <style:style style:data-style-name="N_up_to_3_59_23" style:family="table-cell" style:name="ab04e1d"/>
    <style:style style:data-style-name="N_up_to_3_59_22" style:family="table-cell" style:name="ae30373"/>
    <style:style style:data-style-name="N_up_to_3_59_21" style:family="table-cell" style:name="a066745"/>
    <style:style style:data-style-name="N_up_to_3_59_20" style:family="table-cell" style:name="ab07a6f"/>
    <style:style style:data-style-name="N_up_to_3_59_19" style:family="table-cell" style:name="adefff0"/>
    <style:style style:data-style-name="N_up_to_3_59_18" style:family="table-cell" style:name="a879597"/>
    <style:style style:data-style-name="N_up_to_3_59_17" style:family="table-cell" style:name="a65a6ca"/>
    <style:style style:data-style-name="N_up_to_3_59_16" style:family="table-cell" style:name="ae983e6"/>
    <style:style style:data-style-name="N_up_to_3_59_15" style:family="table-cell" style:name="aa839db"/>
    <style:style style:data-style-name="N_up_to_3_59_10" style:family="table-cell" style:name="a14e617"/>
    <style:style style:data-style-name="N_up_to_3_59_4" style:family="table-cell" style:name="a18653e"/>
    <style:style style:data-style-name="N_up_to_3_59_3" style:family="table-cell" style:name="a181eae"/>
    <style:style style:data-style-name="N_up_to_3_58_24" style:family="table-cell" style:name="ac684d1"/>
    <style:style style:data-style-name="N_up_to_3_58_15" style:family="table-cell" style:name="a3e90e6"/>
    <style:style style:data-style-name="N_up_to_3_58_10" style:family="table-cell" style:name="a4348df"/>
    <style:style style:data-style-name="N_up_to_3_58_4" style:family="table-cell" style:name="a91dc19"/>
    <style:style style:data-style-name="N_up_to_3_58_3" style:family="table-cell" style:name="a5f77b7"/>
    <style:style style:data-style-name="N_up_to_3_57_24" style:family="table-cell" style:name="a888144"/>
    <style:style style:data-style-name="N_up_to_3_57_23" style:family="table-cell" style:name="a1bfcb5"/>
    <style:style style:data-style-name="N_up_to_3_57_22" style:family="table-cell" style:name="a323cb8"/>
    <style:style style:data-style-name="N_up_to_3_57_21" style:family="table-cell" style:name="af26735"/>
    <style:style style:data-style-name="N_up_to_3_57_20" style:family="table-cell" style:name="a0ff624"/>
    <style:style style:data-style-name="N_up_to_3_57_19" style:family="table-cell" style:name="af54a69"/>
    <style:style style:data-style-name="N_up_to_3_57_18" style:family="table-cell" style:name="a95bd81"/>
    <style:style style:data-style-name="N_up_to_3_57_17" style:family="table-cell" style:name="a02d918"/>
    <style:style style:data-style-name="N_up_to_3_57_15" style:family="table-cell" style:name="a211b9a"/>
    <style:style style:data-style-name="N_up_to_3_57_10" style:family="table-cell" style:name="aa0dead"/>
    <style:style style:data-style-name="N_up_to_3_57_4" style:family="table-cell" style:name="af94913"/>
    <style:style style:data-style-name="N_up_to_3_57_3" style:family="table-cell" style:name="af21939"/>
    <style:style style:data-style-name="N_up_to_3_56_24" style:family="table-cell" style:name="af9e764"/>
    <style:style style:data-style-name="N_up_to_3_56_15" style:family="table-cell" style:name="a40362f"/>
    <style:style style:data-style-name="N_up_to_3_56_10" style:family="table-cell" style:name="a8fdafb"/>
    <style:style style:data-style-name="N_up_to_3_56_4" style:family="table-cell" style:name="aa58e07"/>
    <style:style style:data-style-name="N_up_to_3_56_3" style:family="table-cell" style:name="a2b267f"/>
    <style:style style:data-style-name="N_up_to_3_55_24" style:family="table-cell" style:name="aa47125"/>
    <style:style style:data-style-name="N_up_to_3_55_15" style:family="table-cell" style:name="aac630e"/>
    <style:style style:data-style-name="N_up_to_3_55_10" style:family="table-cell" style:name="ab9aa8f"/>
    <style:style style:data-style-name="N_up_to_3_55_4" style:family="table-cell" style:name="a50e9c0"/>
    <style:style style:data-style-name="N_up_to_3_55_3" style:family="table-cell" style:name="adb0b65"/>
    <style:style style:data-style-name="N_up_to_3_54_24" style:family="table-cell" style:name="a6236dc"/>
    <style:style style:data-style-name="N_up_to_3_54_23" style:family="table-cell" style:name="a1b9c21"/>
    <style:style style:data-style-name="N_up_to_3_54_22" style:family="table-cell" style:name="a5bbf93"/>
    <style:style style:data-style-name="N_up_to_3_54_21" style:family="table-cell" style:name="a7bb70b"/>
    <style:style style:data-style-name="N_up_to_3_54_20" style:family="table-cell" style:name="a3a9f26"/>
    <style:style style:data-style-name="N_up_to_3_54_19" style:family="table-cell" style:name="af61178"/>
    <style:style style:data-style-name="N_up_to_3_54_18" style:family="table-cell" style:name="a5c68bb"/>
    <style:style style:data-style-name="N_up_to_3_54_17" style:family="table-cell" style:name="ab9d7ad"/>
    <style:style style:data-style-name="N_up_to_3_54_16" style:family="table-cell" style:name="a524f69"/>
    <style:style style:data-style-name="N_up_to_3_54_15" style:family="table-cell" style:name="ae7b982"/>
    <style:style style:data-style-name="N_up_to_3_54_10" style:family="table-cell" style:name="ab3f620"/>
    <style:style style:data-style-name="N_up_to_3_54_4" style:family="table-cell" style:name="a225c2a"/>
    <style:style style:data-style-name="N_up_to_3_54_3" style:family="table-cell" style:name="a9dd57e"/>
    <style:style style:data-style-name="N_up_to_3_53_24" style:family="table-cell" style:name="a7c57ac"/>
    <style:style style:data-style-name="N_up_to_3_53_23" style:family="table-cell" style:name="ab27dbc"/>
    <style:style style:data-style-name="N_up_to_3_53_22" style:family="table-cell" style:name="a4cf4fb"/>
    <style:style style:data-style-name="N_up_to_3_53_21" style:family="table-cell" style:name="a384f41"/>
    <style:style style:data-style-name="N_up_to_3_53_20" style:family="table-cell" style:name="adb8bbd"/>
    <style:style style:data-style-name="N_up_to_3_53_19" style:family="table-cell" style:name="a0ed486"/>
    <style:style style:data-style-name="N_up_to_3_53_18" style:family="table-cell" style:name="a9de51d"/>
    <style:style style:data-style-name="N_up_to_3_53_17" style:family="table-cell" style:name="a7bf44f"/>
    <style:style style:data-style-name="N_up_to_3_53_16" style:family="table-cell" style:name="a92ab4e"/>
    <style:style style:data-style-name="N_up_to_3_53_15" style:family="table-cell" style:name="a39fb7a"/>
    <style:style style:data-style-name="N_up_to_3_53_10" style:family="table-cell" style:name="a83eb8a"/>
    <style:style style:data-style-name="N_up_to_3_53_4" style:family="table-cell" style:name="a3841d1"/>
    <style:style style:data-style-name="N_up_to_3_53_3" style:family="table-cell" style:name="a494ac3"/>
    <style:style style:data-style-name="N_up_to_3_52_24" style:family="table-cell" style:name="a612dac"/>
    <style:style style:data-style-name="N_up_to_3_52_23" style:family="table-cell" style:name="a64033e"/>
    <style:style style:data-style-name="N_up_to_3_52_22" style:family="table-cell" style:name="aa5d655"/>
    <style:style style:data-style-name="N_up_to_3_52_21" style:family="table-cell" style:name="a1253dc"/>
    <style:style style:data-style-name="N_up_to_3_52_20" style:family="table-cell" style:name="af9bd6a"/>
    <style:style style:data-style-name="N_up_to_3_52_19" style:family="table-cell" style:name="aa2f7cd"/>
    <style:style style:data-style-name="N_up_to_3_52_18" style:family="table-cell" style:name="abc4bc0"/>
    <style:style style:data-style-name="N_up_to_3_52_17" style:family="table-cell" style:name="ae5c7d7"/>
    <style:style style:data-style-name="N_up_to_3_52_15" style:family="table-cell" style:name="af22e74"/>
    <style:style style:data-style-name="N_up_to_3_52_10" style:family="table-cell" style:name="af30c91"/>
    <style:style style:data-style-name="N_up_to_3_52_4" style:family="table-cell" style:name="a4a9d41"/>
    <style:style style:data-style-name="N_up_to_3_52_3" style:family="table-cell" style:name="aa18b1e"/>
    <style:style style:data-style-name="N_up_to_3_51_24" style:family="table-cell" style:name="a1c3b37"/>
    <style:style style:data-style-name="N_up_to_3_51_23" style:family="table-cell" style:name="a3a345b"/>
    <style:style style:data-style-name="N_up_to_3_51_22" style:family="table-cell" style:name="aa6e763"/>
    <style:style style:data-style-name="N_up_to_3_51_21" style:family="table-cell" style:name="ab9d883"/>
    <style:style style:data-style-name="N_up_to_3_51_20" style:family="table-cell" style:name="a13b328"/>
    <style:style style:data-style-name="N_up_to_3_51_19" style:family="table-cell" style:name="a0b97bd"/>
    <style:style style:data-style-name="N_up_to_3_51_18" style:family="table-cell" style:name="af69027"/>
    <style:style style:data-style-name="N_up_to_3_51_17" style:family="table-cell" style:name="a843a16"/>
    <style:style style:data-style-name="N_up_to_3_51_16" style:family="table-cell" style:name="ace6024"/>
    <style:style style:data-style-name="N_up_to_3_51_15" style:family="table-cell" style:name="acd67e1"/>
    <style:style style:data-style-name="N_up_to_3_51_10" style:family="table-cell" style:name="af4252c"/>
    <style:style style:data-style-name="N_up_to_3_51_4" style:family="table-cell" style:name="ac2257f"/>
    <style:style style:data-style-name="N_up_to_3_51_3" style:family="table-cell" style:name="a2160e7"/>
    <style:style style:data-style-name="N_up_to_3_50_24" style:family="table-cell" style:name="a3a3bf5"/>
    <style:style style:data-style-name="N_up_to_3_50_23" style:family="table-cell" style:name="ab47df0"/>
    <style:style style:data-style-name="N_up_to_3_50_22" style:family="table-cell" style:name="ac299f1"/>
    <style:style style:data-style-name="N_up_to_3_50_21" style:family="table-cell" style:name="ae0a68a"/>
    <style:style style:data-style-name="N_up_to_3_50_20" style:family="table-cell" style:name="afb7716"/>
    <style:style style:data-style-name="N_up_to_3_50_19" style:family="table-cell" style:name="a40f018"/>
    <style:style style:data-style-name="N_up_to_3_50_18" style:family="table-cell" style:name="a1c5da7"/>
    <style:style style:data-style-name="N_up_to_3_50_17" style:family="table-cell" style:name="acd831d"/>
    <style:style style:data-style-name="N_up_to_3_50_15" style:family="table-cell" style:name="aa074e9"/>
    <style:style style:data-style-name="N_up_to_3_50_10" style:family="table-cell" style:name="ae8a3ca"/>
    <style:style style:data-style-name="N_up_to_3_50_4" style:family="table-cell" style:name="aa4b8f4"/>
    <style:style style:data-style-name="N_up_to_3_50_3" style:family="table-cell" style:name="a517743"/>
    <style:style style:data-style-name="N_up_to_3_49_24" style:family="table-cell" style:name="a347aa4"/>
    <style:style style:data-style-name="N_up_to_3_49_23" style:family="table-cell" style:name="aef561e"/>
    <style:style style:data-style-name="N_up_to_3_49_22" style:family="table-cell" style:name="ae0cce7"/>
    <style:style style:data-style-name="N_up_to_3_49_21" style:family="table-cell" style:name="a02aceb"/>
    <style:style style:data-style-name="N_up_to_3_49_20" style:family="table-cell" style:name="a2baabc"/>
    <style:style style:data-style-name="N_up_to_3_49_19" style:family="table-cell" style:name="abc1796"/>
    <style:style style:data-style-name="N_up_to_3_49_18" style:family="table-cell" style:name="ac1e372"/>
    <style:style style:data-style-name="N_up_to_3_49_17" style:family="table-cell" style:name="a27cd14"/>
    <style:style style:data-style-name="N_up_to_3_49_16" style:family="table-cell" style:name="a4d791b"/>
    <style:style style:data-style-name="N_up_to_3_49_15" style:family="table-cell" style:name="aded4a6"/>
    <style:style style:data-style-name="N_up_to_3_49_10" style:family="table-cell" style:name="a075731"/>
    <style:style style:data-style-name="N_up_to_3_49_4" style:family="table-cell" style:name="ae11e9a"/>
    <style:style style:data-style-name="N_up_to_3_49_3" style:family="table-cell" style:name="aa95de9"/>
    <style:style style:data-style-name="N_up_to_3_48_24" style:family="table-cell" style:name="a2fb65a"/>
    <style:style style:data-style-name="N_up_to_3_48_23" style:family="table-cell" style:name="a22f0b5"/>
    <style:style style:data-style-name="N_up_to_3_48_22" style:family="table-cell" style:name="a451c25"/>
    <style:style style:data-style-name="N_up_to_3_48_21" style:family="table-cell" style:name="a80c4e2"/>
    <style:style style:data-style-name="N_up_to_3_48_20" style:family="table-cell" style:name="aefa8f2"/>
    <style:style style:data-style-name="N_up_to_3_48_19" style:family="table-cell" style:name="af6d766"/>
    <style:style style:data-style-name="N_up_to_3_48_18" style:family="table-cell" style:name="a9eef10"/>
    <style:style style:data-style-name="N_up_to_3_48_17" style:family="table-cell" style:name="a67773e"/>
    <style:style style:data-style-name="N_up_to_3_48_16" style:family="table-cell" style:name="a2d96af"/>
    <style:style style:data-style-name="N_up_to_3_48_15" style:family="table-cell" style:name="a3673f2"/>
    <style:style style:data-style-name="N_up_to_3_48_10" style:family="table-cell" style:name="a157d72"/>
    <style:style style:data-style-name="N_up_to_3_48_4" style:family="table-cell" style:name="aa9fe27"/>
    <style:style style:data-style-name="N_up_to_3_48_3" style:family="table-cell" style:name="ac8248e"/>
    <style:style style:data-style-name="N_up_to_3_47_24" style:family="table-cell" style:name="a9de24b"/>
    <style:style style:data-style-name="N_up_to_3_47_23" style:family="table-cell" style:name="a51f933"/>
    <style:style style:data-style-name="N_up_to_3_47_22" style:family="table-cell" style:name="a4fbbc5"/>
    <style:style style:data-style-name="N_up_to_3_47_21" style:family="table-cell" style:name="a2fff33"/>
    <style:style style:data-style-name="N_up_to_3_47_20" style:family="table-cell" style:name="a95d139"/>
    <style:style style:data-style-name="N_up_to_3_47_19" style:family="table-cell" style:name="a451e30"/>
    <style:style style:data-style-name="N_up_to_3_47_18" style:family="table-cell" style:name="accb8ce"/>
    <style:style style:data-style-name="N_up_to_3_47_17" style:family="table-cell" style:name="a9305c6"/>
    <style:style style:data-style-name="N_up_to_3_47_16" style:family="table-cell" style:name="a33ed78"/>
    <style:style style:data-style-name="N_up_to_3_47_15" style:family="table-cell" style:name="aea8d69"/>
    <style:style style:data-style-name="N_up_to_3_47_10" style:family="table-cell" style:name="aad64b6"/>
    <style:style style:data-style-name="N_up_to_3_47_4" style:family="table-cell" style:name="a54e0fa"/>
    <style:style style:data-style-name="N_up_to_3_47_3" style:family="table-cell" style:name="ada3664"/>
    <style:style style:data-style-name="N_up_to_3_46_24" style:family="table-cell" style:name="ae1f34a"/>
    <style:style style:data-style-name="N_up_to_3_46_23" style:family="table-cell" style:name="a34c661"/>
    <style:style style:data-style-name="N_up_to_3_46_22" style:family="table-cell" style:name="aadd410"/>
    <style:style style:data-style-name="N_up_to_3_46_21" style:family="table-cell" style:name="a01da43"/>
    <style:style style:data-style-name="N_up_to_3_46_20" style:family="table-cell" style:name="ae5e6fc"/>
    <style:style style:data-style-name="N_up_to_3_46_19" style:family="table-cell" style:name="a0bdb6a"/>
    <style:style style:data-style-name="N_up_to_3_46_18" style:family="table-cell" style:name="af4d5f9"/>
    <style:style style:data-style-name="N_up_to_3_46_17" style:family="table-cell" style:name="a007808"/>
    <style:style style:data-style-name="N_up_to_3_46_16" style:family="table-cell" style:name="a90b0ca"/>
    <style:style style:data-style-name="N_up_to_3_46_15" style:family="table-cell" style:name="abf23ff"/>
    <style:style style:data-style-name="N_up_to_3_46_10" style:family="table-cell" style:name="a7e4080"/>
    <style:style style:data-style-name="N_up_to_3_46_4" style:family="table-cell" style:name="ad0e4b9"/>
    <style:style style:data-style-name="N_up_to_3_46_3" style:family="table-cell" style:name="a7f6591"/>
    <style:style style:data-style-name="N_up_to_3_45_24" style:family="table-cell" style:name="add9945"/>
    <style:style style:data-style-name="N_up_to_3_45_23" style:family="table-cell" style:name="a14a37e"/>
    <style:style style:data-style-name="N_up_to_3_45_22" style:family="table-cell" style:name="a1ad261"/>
    <style:style style:data-style-name="N_up_to_3_45_21" style:family="table-cell" style:name="abc0547"/>
    <style:style style:data-style-name="N_up_to_3_45_20" style:family="table-cell" style:name="a1a8c50"/>
    <style:style style:data-style-name="N_up_to_3_45_19" style:family="table-cell" style:name="ae58a32"/>
    <style:style style:data-style-name="N_up_to_3_45_18" style:family="table-cell" style:name="adef688"/>
    <style:style style:data-style-name="N_up_to_3_45_17" style:family="table-cell" style:name="a678a91"/>
    <style:style style:data-style-name="N_up_to_3_45_16" style:family="table-cell" style:name="ada2baa"/>
    <style:style style:data-style-name="N_up_to_3_45_15" style:family="table-cell" style:name="a484095"/>
    <style:style style:data-style-name="N_up_to_3_45_10" style:family="table-cell" style:name="a4f8e4a"/>
    <style:style style:data-style-name="N_up_to_3_45_4" style:family="table-cell" style:name="ae5195d"/>
    <style:style style:data-style-name="N_up_to_3_45_3" style:family="table-cell" style:name="a0ead70"/>
    <style:style style:data-style-name="N_up_to_3_44_24" style:family="table-cell" style:name="a08e6c5"/>
    <style:style style:data-style-name="N_up_to_3_44_23" style:family="table-cell" style:name="a775df0"/>
    <style:style style:data-style-name="N_up_to_3_44_22" style:family="table-cell" style:name="a47baa2"/>
    <style:style style:data-style-name="N_up_to_3_44_21" style:family="table-cell" style:name="a425bed"/>
    <style:style style:data-style-name="N_up_to_3_44_20" style:family="table-cell" style:name="ade6082"/>
    <style:style style:data-style-name="N_up_to_3_44_19" style:family="table-cell" style:name="a638a24"/>
    <style:style style:data-style-name="N_up_to_3_44_18" style:family="table-cell" style:name="a7c5316"/>
    <style:style style:data-style-name="N_up_to_3_44_17" style:family="table-cell" style:name="a1902e1"/>
    <style:style style:data-style-name="N_up_to_3_44_16" style:family="table-cell" style:name="a65eebe"/>
    <style:style style:data-style-name="N_up_to_3_44_15" style:family="table-cell" style:name="a8ee8b1"/>
    <style:style style:data-style-name="N_up_to_3_44_10" style:family="table-cell" style:name="a99c30e"/>
    <style:style style:data-style-name="N_up_to_3_44_4" style:family="table-cell" style:name="a797b3c"/>
    <style:style style:data-style-name="N_up_to_3_44_3" style:family="table-cell" style:name="a6b812f"/>
    <style:style style:data-style-name="N_up_to_3_43_24" style:family="table-cell" style:name="a4fa6ce"/>
    <style:style style:data-style-name="N_up_to_3_43_23" style:family="table-cell" style:name="ae95d5a"/>
    <style:style style:data-style-name="N_up_to_3_43_22" style:family="table-cell" style:name="aee537d"/>
    <style:style style:data-style-name="N_up_to_3_43_21" style:family="table-cell" style:name="a6a0e02"/>
    <style:style style:data-style-name="N_up_to_3_43_20" style:family="table-cell" style:name="a026301"/>
    <style:style style:data-style-name="N_up_to_3_43_19" style:family="table-cell" style:name="a9a233c"/>
    <style:style style:data-style-name="N_up_to_3_43_18" style:family="table-cell" style:name="aa2d296"/>
    <style:style style:data-style-name="N_up_to_3_43_17" style:family="table-cell" style:name="a0b7d96"/>
    <style:style style:data-style-name="N_up_to_3_43_16" style:family="table-cell" style:name="aa0188e"/>
    <style:style style:data-style-name="N_up_to_3_43_15" style:family="table-cell" style:name="aa97367"/>
    <style:style style:data-style-name="N_up_to_3_43_10" style:family="table-cell" style:name="aafd364"/>
    <style:style style:data-style-name="N_up_to_3_43_4" style:family="table-cell" style:name="a03f842"/>
    <style:style style:data-style-name="N_up_to_3_43_3" style:family="table-cell" style:name="a567a76"/>
    <style:style style:data-style-name="N_up_to_3_42_24" style:family="table-cell" style:name="a5c1a18"/>
    <style:style style:data-style-name="N_up_to_3_42_15" style:family="table-cell" style:name="a3236b8"/>
    <style:style style:data-style-name="N_up_to_3_42_10" style:family="table-cell" style:name="af0a436"/>
    <style:style style:data-style-name="N_up_to_3_42_4" style:family="table-cell" style:name="a9c9c06"/>
    <style:style style:data-style-name="N_up_to_3_42_3" style:family="table-cell" style:name="aaaf035"/>
    <style:style style:data-style-name="N_up_to_3_41_24" style:family="table-cell" style:name="ae2e9eb"/>
    <style:style style:data-style-name="N_up_to_3_41_23" style:family="table-cell" style:name="ae62167"/>
    <style:style style:data-style-name="N_up_to_3_41_22" style:family="table-cell" style:name="a1804f8"/>
    <style:style style:data-style-name="N_up_to_3_41_21" style:family="table-cell" style:name="a467785"/>
    <style:style style:data-style-name="N_up_to_3_41_20" style:family="table-cell" style:name="a9ec00b"/>
    <style:style style:data-style-name="N_up_to_3_41_19" style:family="table-cell" style:name="a175186"/>
    <style:style style:data-style-name="N_up_to_3_41_18" style:family="table-cell" style:name="a788f22"/>
    <style:style style:data-style-name="N_up_to_3_41_17" style:family="table-cell" style:name="a4d21f0"/>
    <style:style style:data-style-name="N_up_to_3_41_16" style:family="table-cell" style:name="a7a9b8e"/>
    <style:style style:data-style-name="N_up_to_3_41_15" style:family="table-cell" style:name="a713a0d"/>
    <style:style style:data-style-name="N_up_to_3_41_10" style:family="table-cell" style:name="a3babb3"/>
    <style:style style:data-style-name="N_up_to_3_41_4" style:family="table-cell" style:name="a8031d2"/>
    <style:style style:data-style-name="N_up_to_3_41_3" style:family="table-cell" style:name="aa6a69a"/>
    <style:style style:data-style-name="N_up_to_3_40_24" style:family="table-cell" style:name="a350e5e"/>
    <style:style style:data-style-name="N_up_to_3_40_23" style:family="table-cell" style:name="a09ee08"/>
    <style:style style:data-style-name="N_up_to_3_40_22" style:family="table-cell" style:name="aab6162"/>
    <style:style style:data-style-name="N_up_to_3_40_21" style:family="table-cell" style:name="a8197e0"/>
    <style:style style:data-style-name="N_up_to_3_40_20" style:family="table-cell" style:name="a7dafe8"/>
    <style:style style:data-style-name="N_up_to_3_40_19" style:family="table-cell" style:name="a1bfa05"/>
    <style:style style:data-style-name="N_up_to_3_40_18" style:family="table-cell" style:name="a13bf24"/>
    <style:style style:data-style-name="N_up_to_3_40_17" style:family="table-cell" style:name="ad341fc"/>
    <style:style style:data-style-name="N_up_to_3_40_16" style:family="table-cell" style:name="a3a326a"/>
    <style:style style:data-style-name="N_up_to_3_40_15" style:family="table-cell" style:name="ac63408"/>
    <style:style style:data-style-name="N_up_to_3_40_10" style:family="table-cell" style:name="a1a6d6a"/>
    <style:style style:data-style-name="N_up_to_3_40_4" style:family="table-cell" style:name="a33eb78"/>
    <style:style style:data-style-name="N_up_to_3_40_3" style:family="table-cell" style:name="a7b3238"/>
    <style:style style:data-style-name="N_up_to_3_39_24" style:family="table-cell" style:name="af4d06a"/>
    <style:style style:data-style-name="N_up_to_3_39_23" style:family="table-cell" style:name="ad032e8"/>
    <style:style style:data-style-name="N_up_to_3_39_22" style:family="table-cell" style:name="a2c2d47"/>
    <style:style style:data-style-name="N_up_to_3_39_21" style:family="table-cell" style:name="afd0a9c"/>
    <style:style style:data-style-name="N_up_to_3_39_20" style:family="table-cell" style:name="a04208e"/>
    <style:style style:data-style-name="N_up_to_3_39_19" style:family="table-cell" style:name="aff0a5f"/>
    <style:style style:data-style-name="N_up_to_3_39_18" style:family="table-cell" style:name="a9755e5"/>
    <style:style style:data-style-name="N_up_to_3_39_17" style:family="table-cell" style:name="a9d3a3c"/>
    <style:style style:data-style-name="N_up_to_3_39_16" style:family="table-cell" style:name="afb3b78"/>
    <style:style style:data-style-name="N_up_to_3_39_15" style:family="table-cell" style:name="a2f1f46"/>
    <style:style style:data-style-name="N_up_to_3_39_10" style:family="table-cell" style:name="a488efd"/>
    <style:style style:data-style-name="N_up_to_3_39_4" style:family="table-cell" style:name="ae58399"/>
    <style:style style:data-style-name="N_up_to_3_39_3" style:family="table-cell" style:name="ac1600c"/>
    <style:style style:data-style-name="N_up_to_3_38_24" style:family="table-cell" style:name="a64e591"/>
    <style:style style:data-style-name="N_up_to_3_38_23" style:family="table-cell" style:name="ae1439d"/>
    <style:style style:data-style-name="N_up_to_3_38_22" style:family="table-cell" style:name="a0b979d"/>
    <style:style style:data-style-name="N_up_to_3_38_21" style:family="table-cell" style:name="a70aec1"/>
    <style:style style:data-style-name="N_up_to_3_38_20" style:family="table-cell" style:name="ac63a89"/>
    <style:style style:data-style-name="N_up_to_3_38_19" style:family="table-cell" style:name="a2d8502"/>
    <style:style style:data-style-name="N_up_to_3_38_18" style:family="table-cell" style:name="ab0582c"/>
    <style:style style:data-style-name="N_up_to_3_38_17" style:family="table-cell" style:name="a6b18f5"/>
    <style:style style:data-style-name="N_up_to_3_38_16" style:family="table-cell" style:name="afcbcaa"/>
    <style:style style:data-style-name="N_up_to_3_38_15" style:family="table-cell" style:name="a396beb"/>
    <style:style style:data-style-name="N_up_to_3_38_10" style:family="table-cell" style:name="a4e00df"/>
    <style:style style:data-style-name="N_up_to_3_38_4" style:family="table-cell" style:name="a50a3cc"/>
    <style:style style:data-style-name="N_up_to_3_38_3" style:family="table-cell" style:name="a0bc89a"/>
    <style:style style:data-style-name="N_up_to_3_37_24" style:family="table-cell" style:name="aa8b484"/>
    <style:style style:data-style-name="N_up_to_3_37_23" style:family="table-cell" style:name="aa0c3b2"/>
    <style:style style:data-style-name="N_up_to_3_37_22" style:family="table-cell" style:name="a685c9f"/>
    <style:style style:data-style-name="N_up_to_3_37_21" style:family="table-cell" style:name="a68c928"/>
    <style:style style:data-style-name="N_up_to_3_37_20" style:family="table-cell" style:name="aa812df"/>
    <style:style style:data-style-name="N_up_to_3_37_19" style:family="table-cell" style:name="a69a7d6"/>
    <style:style style:data-style-name="N_up_to_3_37_18" style:family="table-cell" style:name="a779d00"/>
    <style:style style:data-style-name="N_up_to_3_37_17" style:family="table-cell" style:name="a74c866"/>
    <style:style style:data-style-name="N_up_to_3_37_16" style:family="table-cell" style:name="a15fdf5"/>
    <style:style style:data-style-name="N_up_to_3_37_15" style:family="table-cell" style:name="ab7b88d"/>
    <style:style style:data-style-name="N_up_to_3_37_10" style:family="table-cell" style:name="a657c40"/>
    <style:style style:data-style-name="N_up_to_3_37_4" style:family="table-cell" style:name="afe6fc6"/>
    <style:style style:data-style-name="N_up_to_3_37_3" style:family="table-cell" style:name="a3eef42"/>
    <style:style style:data-style-name="N_up_to_3_36_24" style:family="table-cell" style:name="a67d211"/>
    <style:style style:data-style-name="N_up_to_3_36_23" style:family="table-cell" style:name="a628c98"/>
    <style:style style:data-style-name="N_up_to_3_36_22" style:family="table-cell" style:name="a33e555"/>
    <style:style style:data-style-name="N_up_to_3_36_21" style:family="table-cell" style:name="abf54ee"/>
    <style:style style:data-style-name="N_up_to_3_36_20" style:family="table-cell" style:name="ac79a93"/>
    <style:style style:data-style-name="N_up_to_3_36_19" style:family="table-cell" style:name="a9f41d4"/>
    <style:style style:data-style-name="N_up_to_3_36_18" style:family="table-cell" style:name="a6433f4"/>
    <style:style style:data-style-name="N_up_to_3_36_17" style:family="table-cell" style:name="acbb481"/>
    <style:style style:data-style-name="N_up_to_3_36_16" style:family="table-cell" style:name="a3c7549"/>
    <style:style style:data-style-name="N_up_to_3_36_15" style:family="table-cell" style:name="ae59f92"/>
    <style:style style:data-style-name="N_up_to_3_36_10" style:family="table-cell" style:name="a202cb6"/>
    <style:style style:data-style-name="N_up_to_3_36_4" style:family="table-cell" style:name="a45bc2d"/>
    <style:style style:data-style-name="N_up_to_3_36_3" style:family="table-cell" style:name="a7b7d80"/>
    <style:style style:data-style-name="N_up_to_3_35_24" style:family="table-cell" style:name="aad0d14"/>
    <style:style style:data-style-name="N_up_to_3_35_23" style:family="table-cell" style:name="ab2ef3c"/>
    <style:style style:data-style-name="N_up_to_3_35_22" style:family="table-cell" style:name="aa340a1"/>
    <style:style style:data-style-name="N_up_to_3_35_21" style:family="table-cell" style:name="a43d7d5"/>
    <style:style style:data-style-name="N_up_to_3_35_20" style:family="table-cell" style:name="a796c9e"/>
    <style:style style:data-style-name="N_up_to_3_35_19" style:family="table-cell" style:name="a8a872f"/>
    <style:style style:data-style-name="N_up_to_3_35_18" style:family="table-cell" style:name="ac26579"/>
    <style:style style:data-style-name="N_up_to_3_35_17" style:family="table-cell" style:name="aa8e762"/>
    <style:style style:data-style-name="N_up_to_3_35_16" style:family="table-cell" style:name="a88d463"/>
    <style:style style:data-style-name="N_up_to_3_35_15" style:family="table-cell" style:name="a014cbe"/>
    <style:style style:data-style-name="N_up_to_3_35_10" style:family="table-cell" style:name="a546e2d"/>
    <style:style style:data-style-name="N_up_to_3_35_4" style:family="table-cell" style:name="ace3518"/>
    <style:style style:data-style-name="N_up_to_3_35_3" style:family="table-cell" style:name="afd870b"/>
    <style:style style:data-style-name="N_up_to_3_34_24" style:family="table-cell" style:name="a08f632"/>
    <style:style style:data-style-name="N_up_to_3_34_23" style:family="table-cell" style:name="a8ef59c"/>
    <style:style style:data-style-name="N_up_to_3_34_22" style:family="table-cell" style:name="a83170d"/>
    <style:style style:data-style-name="N_up_to_3_34_21" style:family="table-cell" style:name="ad409bd"/>
    <style:style style:data-style-name="N_up_to_3_34_20" style:family="table-cell" style:name="a808895"/>
    <style:style style:data-style-name="N_up_to_3_34_19" style:family="table-cell" style:name="a518a24"/>
    <style:style style:data-style-name="N_up_to_3_34_18" style:family="table-cell" style:name="a7065f3"/>
    <style:style style:data-style-name="N_up_to_3_34_17" style:family="table-cell" style:name="a0f75c0"/>
    <style:style style:data-style-name="N_up_to_3_34_16" style:family="table-cell" style:name="a7e9565"/>
    <style:style style:data-style-name="N_up_to_3_34_15" style:family="table-cell" style:name="ae3ec49"/>
    <style:style style:data-style-name="N_up_to_3_34_10" style:family="table-cell" style:name="a86ce89"/>
    <style:style style:data-style-name="N_up_to_3_34_4" style:family="table-cell" style:name="a9863a9"/>
    <style:style style:data-style-name="N_up_to_3_34_3" style:family="table-cell" style:name="a917352"/>
    <style:style style:data-style-name="N_up_to_3_33_24" style:family="table-cell" style:name="adf6dee"/>
    <style:style style:data-style-name="N_up_to_3_33_23" style:family="table-cell" style:name="a108d30"/>
    <style:style style:data-style-name="N_up_to_3_33_22" style:family="table-cell" style:name="a550e1f"/>
    <style:style style:data-style-name="N_up_to_3_33_21" style:family="table-cell" style:name="ae76018"/>
    <style:style style:data-style-name="N_up_to_3_33_20" style:family="table-cell" style:name="abc3017"/>
    <style:style style:data-style-name="N_up_to_3_33_19" style:family="table-cell" style:name="a35a180"/>
    <style:style style:data-style-name="N_up_to_3_33_18" style:family="table-cell" style:name="a038a28"/>
    <style:style style:data-style-name="N_up_to_3_33_17" style:family="table-cell" style:name="a78b962"/>
    <style:style style:data-style-name="N_up_to_3_33_15" style:family="table-cell" style:name="ad93d48"/>
    <style:style style:data-style-name="N_up_to_3_33_10" style:family="table-cell" style:name="ae5c7f6"/>
    <style:style style:data-style-name="N_up_to_3_33_4" style:family="table-cell" style:name="a593304"/>
    <style:style style:data-style-name="N_up_to_3_33_3" style:family="table-cell" style:name="aaebab6"/>
    <style:style style:data-style-name="N_up_to_3_32_24" style:family="table-cell" style:name="aacbe67"/>
    <style:style style:data-style-name="N_up_to_3_32_15" style:family="table-cell" style:name="af7c7b2"/>
    <style:style style:data-style-name="N_up_to_3_32_10" style:family="table-cell" style:name="adca7a4"/>
    <style:style style:data-style-name="N_up_to_3_32_4" style:family="table-cell" style:name="a996e83"/>
    <style:style style:data-style-name="N_up_to_3_32_3" style:family="table-cell" style:name="a17c836"/>
    <style:style style:data-style-name="N_up_to_3_31_24" style:family="table-cell" style:name="ae1e23c"/>
    <style:style style:data-style-name="N_up_to_3_31_15" style:family="table-cell" style:name="ad9f7a6"/>
    <style:style style:data-style-name="N_up_to_3_31_10" style:family="table-cell" style:name="a97c02d"/>
    <style:style style:data-style-name="N_up_to_3_31_4" style:family="table-cell" style:name="a9f7f59"/>
    <style:style style:data-style-name="N_up_to_3_31_3" style:family="table-cell" style:name="abb7365"/>
    <style:style style:data-style-name="N_up_to_3_30_24" style:family="table-cell" style:name="ab2dde5"/>
    <style:style style:data-style-name="N_up_to_3_30_23" style:family="table-cell" style:name="a5cdd34"/>
    <style:style style:data-style-name="N_up_to_3_30_22" style:family="table-cell" style:name="a8b90f0"/>
    <style:style style:data-style-name="N_up_to_3_30_21" style:family="table-cell" style:name="a3c0f30"/>
    <style:style style:data-style-name="N_up_to_3_30_20" style:family="table-cell" style:name="aa72696"/>
    <style:style style:data-style-name="N_up_to_3_30_19" style:family="table-cell" style:name="a7e5367"/>
    <style:style style:data-style-name="N_up_to_3_30_18" style:family="table-cell" style:name="aa03dbc"/>
    <style:style style:data-style-name="N_up_to_3_30_17" style:family="table-cell" style:name="a28abd0"/>
    <style:style style:data-style-name="N_up_to_3_30_16" style:family="table-cell" style:name="a039efa"/>
    <style:style style:data-style-name="N_up_to_3_30_15" style:family="table-cell" style:name="a2e9a26"/>
    <style:style style:data-style-name="N_up_to_3_30_10" style:family="table-cell" style:name="a5875d8"/>
    <style:style style:data-style-name="N_up_to_3_30_4" style:family="table-cell" style:name="a13a5b0"/>
    <style:style style:data-style-name="N_up_to_3_30_3" style:family="table-cell" style:name="a702c9f"/>
    <style:style style:data-style-name="N_up_to_3_29_24" style:family="table-cell" style:name="a77f4b5"/>
    <style:style style:data-style-name="N_up_to_3_29_23" style:family="table-cell" style:name="a2ac2fe"/>
    <style:style style:data-style-name="N_up_to_3_29_22" style:family="table-cell" style:name="a80ab90"/>
    <style:style style:data-style-name="N_up_to_3_29_21" style:family="table-cell" style:name="ad7ea2c"/>
    <style:style style:data-style-name="N_up_to_3_29_20" style:family="table-cell" style:name="a33dba5"/>
    <style:style style:data-style-name="N_up_to_3_29_19" style:family="table-cell" style:name="a81ff63"/>
    <style:style style:data-style-name="N_up_to_3_29_18" style:family="table-cell" style:name="a61e0b3"/>
    <style:style style:data-style-name="N_up_to_3_29_17" style:family="table-cell" style:name="a2067c5"/>
    <style:style style:data-style-name="N_up_to_3_29_16" style:family="table-cell" style:name="a1b5b40"/>
    <style:style style:data-style-name="N_up_to_3_29_15" style:family="table-cell" style:name="aa91719"/>
    <style:style style:data-style-name="N_up_to_3_29_10" style:family="table-cell" style:name="a7fc316"/>
    <style:style style:data-style-name="N_up_to_3_29_4" style:family="table-cell" style:name="a976cf1"/>
    <style:style style:data-style-name="N_up_to_3_29_3" style:family="table-cell" style:name="aa51512"/>
    <style:style style:data-style-name="N_up_to_3_28_24" style:family="table-cell" style:name="af7520d"/>
    <style:style style:data-style-name="N_up_to_3_28_23" style:family="table-cell" style:name="ab1a3bf"/>
    <style:style style:data-style-name="N_up_to_3_28_22" style:family="table-cell" style:name="aa8da29"/>
    <style:style style:data-style-name="N_up_to_3_28_21" style:family="table-cell" style:name="af5d27a"/>
    <style:style style:data-style-name="N_up_to_3_28_20" style:family="table-cell" style:name="a10e488"/>
    <style:style style:data-style-name="N_up_to_3_28_19" style:family="table-cell" style:name="ad8bf17"/>
    <style:style style:data-style-name="N_up_to_3_28_18" style:family="table-cell" style:name="a1087d8"/>
    <style:style style:data-style-name="N_up_to_3_28_17" style:family="table-cell" style:name="af0d64d"/>
    <style:style style:data-style-name="N_up_to_3_28_16" style:family="table-cell" style:name="a0dc44a"/>
    <style:style style:data-style-name="N_up_to_3_28_15" style:family="table-cell" style:name="a544357"/>
    <style:style style:data-style-name="N_up_to_3_28_10" style:family="table-cell" style:name="a564103"/>
    <style:style style:data-style-name="N_up_to_3_28_4" style:family="table-cell" style:name="a755b8e"/>
    <style:style style:data-style-name="N_up_to_3_28_3" style:family="table-cell" style:name="acf0031"/>
    <style:style style:data-style-name="N_up_to_3_27_24" style:family="table-cell" style:name="a20d2ff"/>
    <style:style style:data-style-name="N_up_to_3_27_23" style:family="table-cell" style:name="af43777"/>
    <style:style style:data-style-name="N_up_to_3_27_22" style:family="table-cell" style:name="a0eef28"/>
    <style:style style:data-style-name="N_up_to_3_27_21" style:family="table-cell" style:name="ab91872"/>
    <style:style style:data-style-name="N_up_to_3_27_20" style:family="table-cell" style:name="a0a5167"/>
    <style:style style:data-style-name="N_up_to_3_27_19" style:family="table-cell" style:name="a128f8a"/>
    <style:style style:data-style-name="N_up_to_3_27_18" style:family="table-cell" style:name="ace92cb"/>
    <style:style style:data-style-name="N_up_to_3_27_17" style:family="table-cell" style:name="a70155c"/>
    <style:style style:data-style-name="N_up_to_3_27_16" style:family="table-cell" style:name="a430757"/>
    <style:style style:data-style-name="N_up_to_3_27_15" style:family="table-cell" style:name="a44e164"/>
    <style:style style:data-style-name="N_up_to_3_27_10" style:family="table-cell" style:name="aaad6cf"/>
    <style:style style:data-style-name="N_up_to_3_27_4" style:family="table-cell" style:name="a105ab5"/>
    <style:style style:data-style-name="N_up_to_3_27_3" style:family="table-cell" style:name="a576db7"/>
    <style:style style:data-style-name="N_up_to_3_26_24" style:family="table-cell" style:name="a30cde8"/>
    <style:style style:data-style-name="N_up_to_3_26_15" style:family="table-cell" style:name="aa5591f"/>
    <style:style style:data-style-name="N_up_to_3_26_10" style:family="table-cell" style:name="ab5759c"/>
    <style:style style:data-style-name="N_up_to_3_26_4" style:family="table-cell" style:name="ad22c44"/>
    <style:style style:data-style-name="N_up_to_3_26_3" style:family="table-cell" style:name="a77051b"/>
    <style:style style:data-style-name="N_up_to_3_25_24" style:family="table-cell" style:name="a0c5746"/>
    <style:style style:data-style-name="N_up_to_3_25_23" style:family="table-cell" style:name="aee6306"/>
    <style:style style:data-style-name="N_up_to_3_25_22" style:family="table-cell" style:name="af81a60"/>
    <style:style style:data-style-name="N_up_to_3_25_21" style:family="table-cell" style:name="aa25c29"/>
    <style:style style:data-style-name="N_up_to_3_25_20" style:family="table-cell" style:name="a7f417b"/>
    <style:style style:data-style-name="N_up_to_3_25_19" style:family="table-cell" style:name="a050cc4"/>
    <style:style style:data-style-name="N_up_to_3_25_18" style:family="table-cell" style:name="ad04fec"/>
    <style:style style:data-style-name="N_up_to_3_25_17" style:family="table-cell" style:name="a42d0f4"/>
    <style:style style:data-style-name="N_up_to_3_25_15" style:family="table-cell" style:name="ae57ccb"/>
    <style:style style:data-style-name="N_up_to_3_25_10" style:family="table-cell" style:name="abcfb14"/>
    <style:style style:data-style-name="N_up_to_3_25_4" style:family="table-cell" style:name="a309434"/>
    <style:style style:data-style-name="N_up_to_3_25_3" style:family="table-cell" style:name="ab4992e"/>
    <style:style style:data-style-name="N_up_to_3_24_24" style:family="table-cell" style:name="a46c24a"/>
    <style:style style:data-style-name="N_up_to_3_24_23" style:family="table-cell" style:name="a6378d5"/>
    <style:style style:data-style-name="N_up_to_3_24_22" style:family="table-cell" style:name="ac2b8e9"/>
    <style:style style:data-style-name="N_up_to_3_24_21" style:family="table-cell" style:name="a659b11"/>
    <style:style style:data-style-name="N_up_to_3_24_20" style:family="table-cell" style:name="a6cc952"/>
    <style:style style:data-style-name="N_up_to_3_24_19" style:family="table-cell" style:name="ab9a830"/>
    <style:style style:data-style-name="N_up_to_3_24_18" style:family="table-cell" style:name="aebaf30"/>
    <style:style style:data-style-name="N_up_to_3_24_17" style:family="table-cell" style:name="ab5ed96"/>
    <style:style style:data-style-name="N_up_to_3_24_15" style:family="table-cell" style:name="a662adf"/>
    <style:style style:data-style-name="N_up_to_3_24_10" style:family="table-cell" style:name="a6745ed"/>
    <style:style style:data-style-name="N_up_to_3_24_4" style:family="table-cell" style:name="a2964bb"/>
    <style:style style:data-style-name="N_up_to_3_24_3" style:family="table-cell" style:name="ad23e4d"/>
    <style:style style:data-style-name="N_up_to_3_23_24" style:family="table-cell" style:name="a6aabea"/>
    <style:style style:data-style-name="N_up_to_3_23_23" style:family="table-cell" style:name="a431941"/>
    <style:style style:data-style-name="N_up_to_3_23_22" style:family="table-cell" style:name="ae0b6f1"/>
    <style:style style:data-style-name="N_up_to_3_23_21" style:family="table-cell" style:name="a213ab6"/>
    <style:style style:data-style-name="N_up_to_3_23_20" style:family="table-cell" style:name="a415ce5"/>
    <style:style style:data-style-name="N_up_to_3_23_19" style:family="table-cell" style:name="ad44e3a"/>
    <style:style style:data-style-name="N_up_to_3_23_18" style:family="table-cell" style:name="ab10a32"/>
    <style:style style:data-style-name="N_up_to_3_23_17" style:family="table-cell" style:name="a0f5b30"/>
    <style:style style:data-style-name="N_up_to_3_23_16" style:family="table-cell" style:name="a213c37"/>
    <style:style style:data-style-name="N_up_to_3_23_15" style:family="table-cell" style:name="afe38b6"/>
    <style:style style:data-style-name="N_up_to_3_23_10" style:family="table-cell" style:name="a37531d"/>
    <style:style style:data-style-name="N_up_to_3_23_4" style:family="table-cell" style:name="a2ead81"/>
    <style:style style:data-style-name="N_up_to_3_23_3" style:family="table-cell" style:name="a1549d1"/>
    <style:style style:data-style-name="N_up_to_3_22_24" style:family="table-cell" style:name="ace3de8"/>
    <style:style style:data-style-name="N_up_to_3_22_23" style:family="table-cell" style:name="ab69fe8"/>
    <style:style style:data-style-name="N_up_to_3_22_22" style:family="table-cell" style:name="ac27cda"/>
    <style:style style:data-style-name="N_up_to_3_22_21" style:family="table-cell" style:name="a3539d7"/>
    <style:style style:data-style-name="N_up_to_3_22_20" style:family="table-cell" style:name="ae1e274"/>
    <style:style style:data-style-name="N_up_to_3_22_19" style:family="table-cell" style:name="a606fd6"/>
    <style:style style:data-style-name="N_up_to_3_22_18" style:family="table-cell" style:name="ae8f57f"/>
    <style:style style:data-style-name="N_up_to_3_22_17" style:family="table-cell" style:name="a84344d"/>
    <style:style style:data-style-name="N_up_to_3_22_16" style:family="table-cell" style:name="ad13b11"/>
    <style:style style:data-style-name="N_up_to_3_22_15" style:family="table-cell" style:name="af366a7"/>
    <style:style style:data-style-name="N_up_to_3_22_10" style:family="table-cell" style:name="aa721f5"/>
    <style:style style:data-style-name="N_up_to_3_22_4" style:family="table-cell" style:name="aff4fde"/>
    <style:style style:data-style-name="N_up_to_3_22_3" style:family="table-cell" style:name="a783dc6"/>
    <style:style style:data-style-name="N_up_to_3_21_24" style:family="table-cell" style:name="a1b2a2e"/>
    <style:style style:data-style-name="N_up_to_3_21_15" style:family="table-cell" style:name="a25dfbe"/>
    <style:style style:data-style-name="N_up_to_3_21_10" style:family="table-cell" style:name="a55b5af"/>
    <style:style style:data-style-name="N_up_to_3_21_4" style:family="table-cell" style:name="adfb1ac"/>
    <style:style style:data-style-name="N_up_to_3_21_3" style:family="table-cell" style:name="a6877e1"/>
    <style:style style:data-style-name="N_up_to_3_20_24" style:family="table-cell" style:name="a70a9a8"/>
    <style:style style:data-style-name="N_up_to_3_20_23" style:family="table-cell" style:name="aec9c40"/>
    <style:style style:data-style-name="N_up_to_3_20_22" style:family="table-cell" style:name="ae4bb4c"/>
    <style:style style:data-style-name="N_up_to_3_20_21" style:family="table-cell" style:name="adcc08f"/>
    <style:style style:data-style-name="N_up_to_3_20_20" style:family="table-cell" style:name="a0155b6"/>
    <style:style style:data-style-name="N_up_to_3_20_19" style:family="table-cell" style:name="a318763"/>
    <style:style style:data-style-name="N_up_to_3_20_18" style:family="table-cell" style:name="a944381"/>
    <style:style style:data-style-name="N_up_to_3_20_17" style:family="table-cell" style:name="ae0d816"/>
    <style:style style:data-style-name="N_up_to_3_20_16" style:family="table-cell" style:name="a562481"/>
    <style:style style:data-style-name="N_up_to_3_20_15" style:family="table-cell" style:name="ad57b3d"/>
    <style:style style:data-style-name="N_up_to_3_20_10" style:family="table-cell" style:name="a7db6f0"/>
    <style:style style:data-style-name="N_up_to_3_20_4" style:family="table-cell" style:name="a128732"/>
    <style:style style:data-style-name="N_up_to_3_20_3" style:family="table-cell" style:name="ab9c046"/>
    <style:style style:data-style-name="N_up_to_3_19_24" style:family="table-cell" style:name="a5c105d"/>
    <style:style style:data-style-name="N_up_to_3_19_23" style:family="table-cell" style:name="a06dc13"/>
    <style:style style:data-style-name="N_up_to_3_19_22" style:family="table-cell" style:name="aa10d51"/>
    <style:style style:data-style-name="N_up_to_3_19_21" style:family="table-cell" style:name="a47096a"/>
    <style:style style:data-style-name="N_up_to_3_19_20" style:family="table-cell" style:name="a7196da"/>
    <style:style style:data-style-name="N_up_to_3_19_19" style:family="table-cell" style:name="a08bdcd"/>
    <style:style style:data-style-name="N_up_to_3_19_18" style:family="table-cell" style:name="af4e08a"/>
    <style:style style:data-style-name="N_up_to_3_19_17" style:family="table-cell" style:name="a0ccea0"/>
    <style:style style:data-style-name="N_up_to_3_19_16" style:family="table-cell" style:name="abbb68a"/>
    <style:style style:data-style-name="N_up_to_3_19_15" style:family="table-cell" style:name="ab3e894"/>
    <style:style style:data-style-name="N_up_to_3_19_10" style:family="table-cell" style:name="a1b398f"/>
    <style:style style:data-style-name="N_up_to_3_19_4" style:family="table-cell" style:name="a07ce97"/>
    <style:style style:data-style-name="N_up_to_3_19_3" style:family="table-cell" style:name="a503a48"/>
    <style:style style:data-style-name="N_up_to_3_18_24" style:family="table-cell" style:name="ae87827"/>
    <style:style style:data-style-name="N_up_to_3_18_23" style:family="table-cell" style:name="ae239ba"/>
    <style:style style:data-style-name="N_up_to_3_18_22" style:family="table-cell" style:name="a73a137"/>
    <style:style style:data-style-name="N_up_to_3_18_21" style:family="table-cell" style:name="aadf440"/>
    <style:style style:data-style-name="N_up_to_3_18_20" style:family="table-cell" style:name="ad4b3d7"/>
    <style:style style:data-style-name="N_up_to_3_18_19" style:family="table-cell" style:name="abeb92e"/>
    <style:style style:data-style-name="N_up_to_3_18_18" style:family="table-cell" style:name="ab56675"/>
    <style:style style:data-style-name="N_up_to_3_18_17" style:family="table-cell" style:name="afbe95a"/>
    <style:style style:data-style-name="N_up_to_3_18_16" style:family="table-cell" style:name="acb375b"/>
    <style:style style:data-style-name="N_up_to_3_18_15" style:family="table-cell" style:name="a790afe"/>
    <style:style style:data-style-name="N_up_to_3_18_10" style:family="table-cell" style:name="add58af"/>
    <style:style style:data-style-name="N_up_to_3_18_4" style:family="table-cell" style:name="a7331ac"/>
    <style:style style:data-style-name="N_up_to_3_18_3" style:family="table-cell" style:name="ad7e63a"/>
    <style:style style:data-style-name="N_up_to_3_17_24" style:family="table-cell" style:name="a3a4566"/>
    <style:style style:data-style-name="N_up_to_3_17_23" style:family="table-cell" style:name="a6ea09d"/>
    <style:style style:data-style-name="N_up_to_3_17_22" style:family="table-cell" style:name="a303bf7"/>
    <style:style style:data-style-name="N_up_to_3_17_21" style:family="table-cell" style:name="aa927c6"/>
    <style:style style:data-style-name="N_up_to_3_17_20" style:family="table-cell" style:name="ae7dc1d"/>
    <style:style style:data-style-name="N_up_to_3_17_19" style:family="table-cell" style:name="ac708d0"/>
    <style:style style:data-style-name="N_up_to_3_17_18" style:family="table-cell" style:name="a386243"/>
    <style:style style:data-style-name="N_up_to_3_17_17" style:family="table-cell" style:name="ae9299c"/>
    <style:style style:data-style-name="N_up_to_3_17_16" style:family="table-cell" style:name="ac79aad"/>
    <style:style style:data-style-name="N_up_to_3_17_15" style:family="table-cell" style:name="a226ec3"/>
    <style:style style:data-style-name="N_up_to_3_17_10" style:family="table-cell" style:name="a48fd7e"/>
    <style:style style:data-style-name="N_up_to_3_17_4" style:family="table-cell" style:name="a2126c2"/>
    <style:style style:data-style-name="N_up_to_3_17_3" style:family="table-cell" style:name="a2a4ce0"/>
    <style:style style:data-style-name="N_up_to_3_16_24" style:family="table-cell" style:name="ad00f75"/>
    <style:style style:data-style-name="N_up_to_3_16_23" style:family="table-cell" style:name="a056633"/>
    <style:style style:data-style-name="N_up_to_3_16_22" style:family="table-cell" style:name="ab6f148"/>
    <style:style style:data-style-name="N_up_to_3_16_21" style:family="table-cell" style:name="a57a334"/>
    <style:style style:data-style-name="N_up_to_3_16_20" style:family="table-cell" style:name="ac20da2"/>
    <style:style style:data-style-name="N_up_to_3_16_19" style:family="table-cell" style:name="a519047"/>
    <style:style style:data-style-name="N_up_to_3_16_18" style:family="table-cell" style:name="a833c89"/>
    <style:style style:data-style-name="N_up_to_3_16_17" style:family="table-cell" style:name="a2a2175"/>
    <style:style style:data-style-name="N_up_to_3_16_15" style:family="table-cell" style:name="a29cf7a"/>
    <style:style style:data-style-name="N_up_to_3_16_10" style:family="table-cell" style:name="a172fd3"/>
    <style:style style:data-style-name="N_up_to_3_16_4" style:family="table-cell" style:name="ae565e8"/>
    <style:style style:data-style-name="N_up_to_3_16_3" style:family="table-cell" style:name="ab6254a"/>
    <style:style style:data-style-name="N_up_to_3_15_24" style:family="table-cell" style:name="a5611f3"/>
    <style:style style:data-style-name="N_up_to_3_15_23" style:family="table-cell" style:name="a5b9504"/>
    <style:style style:data-style-name="N_up_to_3_15_22" style:family="table-cell" style:name="a17ba30"/>
    <style:style style:data-style-name="N_up_to_3_15_21" style:family="table-cell" style:name="afb52eb"/>
    <style:style style:data-style-name="N_up_to_3_15_20" style:family="table-cell" style:name="a81cfab"/>
    <style:style style:data-style-name="N_up_to_3_15_19" style:family="table-cell" style:name="a6cad10"/>
    <style:style style:data-style-name="N_up_to_3_15_18" style:family="table-cell" style:name="add7574"/>
    <style:style style:data-style-name="N_up_to_3_15_17" style:family="table-cell" style:name="afbf5d6"/>
    <style:style style:data-style-name="N_up_to_3_15_16" style:family="table-cell" style:name="ab55955"/>
    <style:style style:data-style-name="N_up_to_3_15_15" style:family="table-cell" style:name="a03d63a"/>
    <style:style style:data-style-name="N_up_to_3_15_10" style:family="table-cell" style:name="a71fb8f"/>
    <style:style style:data-style-name="N_up_to_3_15_4" style:family="table-cell" style:name="aaa239d"/>
    <style:style style:data-style-name="N_up_to_3_15_3" style:family="table-cell" style:name="a453dba"/>
    <style:style style:data-style-name="N_up_to_3_14_24" style:family="table-cell" style:name="a8d74e2"/>
    <style:style style:data-style-name="N_up_to_3_14_23" style:family="table-cell" style:name="ae70722"/>
    <style:style style:data-style-name="N_up_to_3_14_22" style:family="table-cell" style:name="ae6aec2"/>
    <style:style style:data-style-name="N_up_to_3_14_21" style:family="table-cell" style:name="adcdf45"/>
    <style:style style:data-style-name="N_up_to_3_14_20" style:family="table-cell" style:name="a4c77ae"/>
    <style:style style:data-style-name="N_up_to_3_14_19" style:family="table-cell" style:name="addcd36"/>
    <style:style style:data-style-name="N_up_to_3_14_18" style:family="table-cell" style:name="a5237a1"/>
    <style:style style:data-style-name="N_up_to_3_14_17" style:family="table-cell" style:name="a5cd529"/>
    <style:style style:data-style-name="N_up_to_3_14_16" style:family="table-cell" style:name="ad138b7"/>
    <style:style style:data-style-name="N_up_to_3_14_15" style:family="table-cell" style:name="abd5359"/>
    <style:style style:data-style-name="N_up_to_3_14_10" style:family="table-cell" style:name="aece96d"/>
    <style:style style:data-style-name="N_up_to_3_14_4" style:family="table-cell" style:name="a277609"/>
    <style:style style:data-style-name="N_up_to_3_14_3" style:family="table-cell" style:name="a3369d5"/>
    <style:style style:data-style-name="N_up_to_3_13_24" style:family="table-cell" style:name="a36765d"/>
    <style:style style:data-style-name="N_up_to_3_13_23" style:family="table-cell" style:name="a75b13a"/>
    <style:style style:data-style-name="N_up_to_3_13_22" style:family="table-cell" style:name="ac02a3e"/>
    <style:style style:data-style-name="N_up_to_3_13_21" style:family="table-cell" style:name="aaef9e8"/>
    <style:style style:data-style-name="N_up_to_3_13_20" style:family="table-cell" style:name="a0c5f9b"/>
    <style:style style:data-style-name="N_up_to_3_13_19" style:family="table-cell" style:name="a25fd1a"/>
    <style:style style:data-style-name="N_up_to_3_13_17" style:family="table-cell" style:name="ae463a1"/>
    <style:style style:data-style-name="N_up_to_3_13_16" style:family="table-cell" style:name="aac2144"/>
    <style:style style:data-style-name="N_up_to_3_13_15" style:family="table-cell" style:name="ab666ce"/>
    <style:style style:data-style-name="N_up_to_3_13_10" style:family="table-cell" style:name="acb5145"/>
    <style:style style:data-style-name="N_up_to_3_13_4" style:family="table-cell" style:name="a7f58f0"/>
    <style:style style:data-style-name="N_up_to_3_13_3" style:family="table-cell" style:name="adb0322"/>
    <style:style style:data-style-name="N_up_to_3_12_24" style:family="table-cell" style:name="a869e78"/>
    <style:style style:data-style-name="N_up_to_3_12_23" style:family="table-cell" style:name="a5c415e"/>
    <style:style style:data-style-name="N_up_to_3_12_22" style:family="table-cell" style:name="a0be2b8"/>
    <style:style style:data-style-name="N_up_to_3_12_21" style:family="table-cell" style:name="ae39221"/>
    <style:style style:data-style-name="N_up_to_3_12_20" style:family="table-cell" style:name="a8e88dc"/>
    <style:style style:data-style-name="N_up_to_3_12_19" style:family="table-cell" style:name="afa9baf"/>
    <style:style style:data-style-name="N_up_to_3_12_18" style:family="table-cell" style:name="a2217d8"/>
    <style:style style:data-style-name="N_up_to_3_12_17" style:family="table-cell" style:name="a3aa5de"/>
    <style:style style:data-style-name="N_up_to_3_12_16" style:family="table-cell" style:name="a81b381"/>
    <style:style style:data-style-name="N_up_to_3_12_15" style:family="table-cell" style:name="ae0d495"/>
    <style:style style:data-style-name="N_up_to_3_12_10" style:family="table-cell" style:name="a108790"/>
    <style:style style:data-style-name="N_up_to_3_12_4" style:family="table-cell" style:name="af56f92"/>
    <style:style style:data-style-name="N_up_to_3_12_3" style:family="table-cell" style:name="a543750"/>
    <style:style style:data-style-name="N_up_to_3_11_24" style:family="table-cell" style:name="afcffdf"/>
    <style:style style:data-style-name="N_up_to_3_11_23" style:family="table-cell" style:name="a7b2f21"/>
    <style:style style:data-style-name="N_up_to_3_11_22" style:family="table-cell" style:name="af4bbcb"/>
    <style:style style:data-style-name="N_up_to_3_11_21" style:family="table-cell" style:name="a495b34"/>
    <style:style style:data-style-name="N_up_to_3_11_20" style:family="table-cell" style:name="af7e650"/>
    <style:style style:data-style-name="N_up_to_3_11_19" style:family="table-cell" style:name="a0c88fb"/>
    <style:style style:data-style-name="N_up_to_3_11_18" style:family="table-cell" style:name="a79af2c"/>
    <style:style style:data-style-name="N_up_to_3_11_17" style:family="table-cell" style:name="a94d758"/>
    <style:style style:data-style-name="N_up_to_3_11_16" style:family="table-cell" style:name="a1b0529"/>
    <style:style style:data-style-name="N_up_to_3_11_15" style:family="table-cell" style:name="a4f537c"/>
    <style:style style:data-style-name="N_up_to_3_11_10" style:family="table-cell" style:name="a25ec43"/>
    <style:style style:data-style-name="N_up_to_3_11_4" style:family="table-cell" style:name="a9776eb"/>
    <style:style style:data-style-name="N_up_to_3_11_3" style:family="table-cell" style:name="af485c1"/>
    <style:style style:data-style-name="N_up_to_3_10_24" style:family="table-cell" style:name="ac9ed40"/>
    <style:style style:data-style-name="N_up_to_3_10_23" style:family="table-cell" style:name="a915067"/>
    <style:style style:data-style-name="N_up_to_3_10_22" style:family="table-cell" style:name="a1e167a"/>
    <style:style style:data-style-name="N_up_to_3_10_21" style:family="table-cell" style:name="abc7b3a"/>
    <style:style style:data-style-name="N_up_to_3_10_20" style:family="table-cell" style:name="a6e6506"/>
    <style:style style:data-style-name="N_up_to_3_10_19" style:family="table-cell" style:name="affb5b3"/>
    <style:style style:data-style-name="N_up_to_3_10_18" style:family="table-cell" style:name="ae03cd3"/>
    <style:style style:data-style-name="N_up_to_3_10_17" style:family="table-cell" style:name="a5af432"/>
    <style:style style:data-style-name="N_up_to_3_10_16" style:family="table-cell" style:name="a649b14"/>
    <style:style style:data-style-name="N_up_to_3_10_15" style:family="table-cell" style:name="a596807"/>
    <style:style style:data-style-name="N_up_to_3_10_10" style:family="table-cell" style:name="ac9cc81"/>
    <style:style style:data-style-name="N_up_to_3_10_4" style:family="table-cell" style:name="a82ae92"/>
    <style:style style:data-style-name="N_up_to_3_10_3" style:family="table-cell" style:name="a1e1243"/>
    <style:style style:data-style-name="N_up_to_3_9_24" style:family="table-cell" style:name="a593b18"/>
    <style:style style:data-style-name="N_up_to_3_9_23" style:family="table-cell" style:name="a618bd3"/>
    <style:style style:data-style-name="N_up_to_3_9_22" style:family="table-cell" style:name="aa07b6c"/>
    <style:style style:data-style-name="N_up_to_3_9_21" style:family="table-cell" style:name="a854e84"/>
    <style:style style:data-style-name="N_up_to_3_9_20" style:family="table-cell" style:name="aeb6f95"/>
    <style:style style:data-style-name="N_up_to_3_9_19" style:family="table-cell" style:name="adc8170"/>
    <style:style style:data-style-name="N_up_to_3_9_18" style:family="table-cell" style:name="a63a0e7"/>
    <style:style style:data-style-name="N_up_to_3_9_17" style:family="table-cell" style:name="af4df07"/>
    <style:style style:data-style-name="N_up_to_3_9_16" style:family="table-cell" style:name="af8d55f"/>
    <style:style style:data-style-name="N_up_to_3_9_15" style:family="table-cell" style:name="a246383"/>
    <style:style style:data-style-name="N_up_to_3_9_10" style:family="table-cell" style:name="a5fc833"/>
    <style:style style:data-style-name="N_up_to_3_9_4" style:family="table-cell" style:name="a7471e7"/>
    <style:style style:data-style-name="N_up_to_3_9_3" style:family="table-cell" style:name="a51d8c7"/>
    <style:style style:data-style-name="N_up_to_3_8_24" style:family="table-cell" style:name="a45976e"/>
    <style:style style:data-style-name="N_up_to_3_8_23" style:family="table-cell" style:name="abd459d"/>
    <style:style style:data-style-name="N_up_to_3_8_22" style:family="table-cell" style:name="a848f6a"/>
    <style:style style:data-style-name="N_up_to_3_8_21" style:family="table-cell" style:name="a1d68e4"/>
    <style:style style:data-style-name="N_up_to_3_8_20" style:family="table-cell" style:name="a5f8016"/>
    <style:style style:data-style-name="N_up_to_3_8_19" style:family="table-cell" style:name="a18c8a9"/>
    <style:style style:data-style-name="N_up_to_3_8_18" style:family="table-cell" style:name="a83dad0"/>
    <style:style style:data-style-name="N_up_to_3_8_15" style:family="table-cell" style:name="a17e4f5"/>
    <style:style style:data-style-name="N_up_to_3_8_10" style:family="table-cell" style:name="a5018b8"/>
    <style:style style:data-style-name="N_up_to_3_8_4" style:family="table-cell" style:name="a97c237"/>
    <style:style style:data-style-name="N_up_to_3_8_3" style:family="table-cell" style:name="a72f6b5"/>
    <style:style style:data-style-name="N_up_to_3_7_24" style:family="table-cell" style:name="a0e7ed7"/>
    <style:style style:data-style-name="N_up_to_3_7_23" style:family="table-cell" style:name="aea1a51"/>
    <style:style style:data-style-name="N_up_to_3_7_22" style:family="table-cell" style:name="ad30ec8"/>
    <style:style style:data-style-name="N_up_to_3_7_21" style:family="table-cell" style:name="a8e6afb"/>
    <style:style style:data-style-name="N_up_to_3_7_20" style:family="table-cell" style:name="a5bc085"/>
    <style:style style:data-style-name="N_up_to_3_7_19" style:family="table-cell" style:name="a932994"/>
    <style:style style:data-style-name="N_up_to_3_7_18" style:family="table-cell" style:name="a8db2c1"/>
    <style:style style:data-style-name="N_up_to_3_7_17" style:family="table-cell" style:name="ae02a52"/>
    <style:style style:data-style-name="N_up_to_3_7_16" style:family="table-cell" style:name="aba22b1"/>
    <style:style style:data-style-name="N_up_to_3_7_15" style:family="table-cell" style:name="aadcb75"/>
    <style:style style:data-style-name="N_up_to_3_7_10" style:family="table-cell" style:name="a39b6ce"/>
    <style:style style:data-style-name="N_up_to_3_7_4" style:family="table-cell" style:name="a8c9540"/>
    <style:style style:data-style-name="N_up_to_3_7_3" style:family="table-cell" style:name="a89e260"/>
    <style:style style:data-style-name="N_up_to_3_6_24" style:family="table-cell" style:name="a311e3d"/>
    <style:style style:data-style-name="N_up_to_3_6_23" style:family="table-cell" style:name="a117245"/>
    <style:style style:data-style-name="N_up_to_3_6_22" style:family="table-cell" style:name="a3918c2"/>
    <style:style style:data-style-name="N_up_to_3_6_21" style:family="table-cell" style:name="aa783a5"/>
    <style:style style:data-style-name="N_up_to_3_6_20" style:family="table-cell" style:name="a469532"/>
    <style:style style:data-style-name="N_up_to_3_6_19" style:family="table-cell" style:name="a07d1ab"/>
    <style:style style:data-style-name="N_up_to_3_6_18" style:family="table-cell" style:name="a7cc67e"/>
    <style:style style:data-style-name="N_up_to_3_6_17" style:family="table-cell" style:name="a28af5f"/>
    <style:style style:data-style-name="N_up_to_3_6_16" style:family="table-cell" style:name="ab434d1"/>
    <style:style style:data-style-name="N_up_to_3_6_15" style:family="table-cell" style:name="a066738"/>
    <style:style style:data-style-name="N_up_to_3_6_10" style:family="table-cell" style:name="ad58481"/>
    <style:style style:data-style-name="N_up_to_3_6_4" style:family="table-cell" style:name="ac55a0d"/>
    <style:style style:data-style-name="N_up_to_3_6_3" style:family="table-cell" style:name="a400d96"/>
    <style:style style:data-style-name="N_up_to_3_5_24" style:family="table-cell" style:name="adc5374"/>
    <style:style style:data-style-name="N_up_to_3_5_23" style:family="table-cell" style:name="a1eb291"/>
    <style:style style:data-style-name="N_up_to_3_5_22" style:family="table-cell" style:name="a5b61b8"/>
    <style:style style:data-style-name="N_up_to_3_5_21" style:family="table-cell" style:name="a17f34c"/>
    <style:style style:data-style-name="N_up_to_3_5_20" style:family="table-cell" style:name="ae553ea"/>
    <style:style style:data-style-name="N_up_to_3_5_19" style:family="table-cell" style:name="a006305"/>
    <style:style style:data-style-name="N_up_to_3_5_15" style:family="table-cell" style:name="adb10db"/>
    <style:style style:data-style-name="N_up_to_3_5_10" style:family="table-cell" style:name="a9eaefc"/>
    <style:style style:data-style-name="N_up_to_3_5_4" style:family="table-cell" style:name="acc85d7"/>
    <style:style style:data-style-name="N_up_to_3_5_3" style:family="table-cell" style:name="a40853e"/>
    <style:style style:data-style-name="N_up_to_3_4_24" style:family="table-cell" style:name="a033475"/>
    <style:style style:data-style-name="N_up_to_3_4_23" style:family="table-cell" style:name="ace2966"/>
    <style:style style:data-style-name="N_up_to_3_4_22" style:family="table-cell" style:name="ae2aafc"/>
    <style:style style:data-style-name="N_up_to_3_4_21" style:family="table-cell" style:name="a499fa0"/>
    <style:style style:data-style-name="N_up_to_3_4_20" style:family="table-cell" style:name="aa3b30b"/>
    <style:style style:data-style-name="N_up_to_3_4_19" style:family="table-cell" style:name="aa44c02"/>
    <style:style style:data-style-name="N_up_to_3_4_18" style:family="table-cell" style:name="a4bfe7e"/>
    <style:style style:data-style-name="N_up_to_3_4_17" style:family="table-cell" style:name="a9cf724"/>
    <style:style style:data-style-name="N_up_to_3_4_16" style:family="table-cell" style:name="aa5d2de"/>
    <style:style style:data-style-name="N_up_to_3_4_15" style:family="table-cell" style:name="ace9697"/>
    <style:style style:data-style-name="N_up_to_3_4_10" style:family="table-cell" style:name="acde7c8"/>
    <style:style style:data-style-name="N_up_to_3_4_4" style:family="table-cell" style:name="a404279"/>
    <style:style style:data-style-name="N_up_to_3_4_3" style:family="table-cell" style:name="ad99d0e"/>
    <style:style style:data-style-name="N_up_to_3_3_24" style:family="table-cell" style:name="afea76d"/>
    <style:style style:data-style-name="N_up_to_3_3_23" style:family="table-cell" style:name="a41198e"/>
    <style:style style:data-style-name="N_up_to_3_3_22" style:family="table-cell" style:name="a8946ae"/>
    <style:style style:data-style-name="N_up_to_3_3_21" style:family="table-cell" style:name="a800bec"/>
    <style:style style:data-style-name="N_up_to_3_3_20" style:family="table-cell" style:name="a0033f8"/>
    <style:style style:data-style-name="N_up_to_3_3_19" style:family="table-cell" style:name="aa0ead3"/>
    <style:style style:data-style-name="N_up_to_3_3_18" style:family="table-cell" style:name="af3fb79"/>
    <style:style style:data-style-name="N_up_to_3_3_17" style:family="table-cell" style:name="ab9f241"/>
    <style:style style:data-style-name="N_up_to_3_3_15" style:family="table-cell" style:name="acf3026"/>
    <style:style style:data-style-name="N_up_to_3_3_10" style:family="table-cell" style:name="a5cf80c"/>
    <style:style style:data-style-name="N_up_to_3_3_4" style:family="table-cell" style:name="af21500"/>
    <style:style style:data-style-name="N_up_to_3_3_3" style:family="table-cell" style:name="a6bc9ba"/>
    <style:style style:data-style-name="N_up_to_3_2_24" style:family="table-cell" style:name="a8b2238"/>
    <style:style style:data-style-name="N_up_to_3_2_23" style:family="table-cell" style:name="af65a41"/>
    <style:style style:data-style-name="N_up_to_3_2_22" style:family="table-cell" style:name="add113c"/>
    <style:style style:data-style-name="N_up_to_3_2_21" style:family="table-cell" style:name="ac6d656"/>
    <style:style style:data-style-name="N_up_to_3_2_20" style:family="table-cell" style:name="a3ae123"/>
    <style:style style:data-style-name="N_up_to_3_2_19" style:family="table-cell" style:name="a0e0254"/>
    <style:style style:data-style-name="N_up_to_3_2_18" style:family="table-cell" style:name="a6626e9"/>
    <style:style style:data-style-name="N_up_to_3_2_17" style:family="table-cell" style:name="a804cef"/>
    <style:style style:data-style-name="N_up_to_3_2_16" style:family="table-cell" style:name="ae23b8d"/>
    <style:style style:data-style-name="N_up_to_3_2_15" style:family="table-cell" style:name="ade0640"/>
    <style:style style:data-style-name="N_up_to_3_2_10" style:family="table-cell" style:name="a09b401"/>
    <style:style style:data-style-name="N_up_to_3_2_4" style:family="table-cell" style:name="acf6ac9"/>
    <style:style style:data-style-name="N_up_to_3_2_3" style:family="table-cell" style:name="a714555"/>
    <style:style style:data-style-name="N_up_to_3_1_24" style:family="table-cell" style:name="aa3ee84"/>
    <style:style style:data-style-name="N_up_to_3_1_23" style:family="table-cell" style:name="a2e09d0"/>
    <style:style style:data-style-name="N_up_to_3_1_22" style:family="table-cell" style:name="a93ac37"/>
    <style:style style:data-style-name="N_up_to_3_1_21" style:family="table-cell" style:name="a9349a6"/>
    <style:style style:data-style-name="N_up_to_3_1_20" style:family="table-cell" style:name="ac6517e"/>
    <style:style style:data-style-name="N_up_to_3_1_19" style:family="table-cell" style:name="aafb494"/>
    <style:style style:data-style-name="N_up_to_3_1_18" style:family="table-cell" style:name="a84904e"/>
    <style:style style:data-style-name="N_up_to_3_1_17" style:family="table-cell" style:name="a599fa1"/>
    <style:style style:data-style-name="N_up_to_3_1_16" style:family="table-cell" style:name="a7c4af1"/>
    <style:style style:data-style-name="N_up_to_3_1_15" style:family="table-cell" style:name="aaf9ca8"/>
    <style:style style:data-style-name="N_up_to_3_1_10" style:family="table-cell" style:name="a0497ab"/>
    <style:style style:data-style-name="N_up_to_3_1_4" style:family="table-cell" style:name="a2cdf94"/>
    <style:style style:data-style-name="N_up_to_3_1_3" style:family="table-cell" style:name="a719d90"/>
    <style:style style:family="table-column" style:name="a819f49">
      <style:table-column-properties style:column-width="001.2000in" style:rel-column-width="13107*"/>
    </style:style>
    <style:style style:family="table" style:name="a216c42">
      <style:table-properties style:width="6.0in" table:align="margins"/>
    </style:style>
    <style:style style:data-style-name="N_up_to_3_1_10" style:family="table-cell" style:name="a5536c4"/>
    <style:style style:data-style-name="N_up_to_3_1_9" style:family="table-cell" style:name="a4e8c93"/>
    <style:style style:data-style-name="N_up_to_3_1_8" style:family="table-cell" style:name="a9c7ce0"/>
    <style:style style:data-style-name="N_up_to_3_1_7" style:family="table-cell" style:name="a736045"/>
    <style:style style:data-style-name="N_up_to_3_1_6" style:family="table-cell" style:name="ac8d7c0"/>
    <style:style style:data-style-name="N_up_to_3_1_5" style:family="table-cell" style:name="a2ebb6a"/>
    <style:style style:data-style-name="N_up_to_3_1_4" style:family="table-cell" style:name="a663ae5"/>
    <style:style style:data-style-name="N_up_to_3_1_3" style:family="table-cell" style:name="aeeb217"/>
    <style:style style:family="table-column" style:name="ac5c54e">
      <style:table-column-properties style:column-width="001.2000in" style:rel-column-width="13107*"/>
    </style:style>
    <style:style style:family="table" style:name="aeea173">
      <style:table-properties style:width="6.0in" table:align="margins"/>
    </style:style>
    <style:style style:data-style-name="N_up_to_3_2_388" style:family="table-cell" style:name="aaa574e"/>
    <style:style style:data-style-name="N_up_to_3_2_386" style:family="table-cell" style:name="a514350"/>
    <style:style style:data-style-name="N_up_to_3_2_380" style:family="table-cell" style:name="a0a75dc"/>
    <style:style style:data-style-name="N_up_to_3_2_378" style:family="table-cell" style:name="acb5fcc"/>
    <style:style style:data-style-name="N_up_to_3_2_376" style:family="table-cell" style:name="a716b8d"/>
    <style:style style:data-style-name="N_up_to_3_2_374" style:family="table-cell" style:name="aa7b0cc"/>
    <style:style style:data-style-name="N_up_to_3_2_372" style:family="table-cell" style:name="a470d8c"/>
    <style:style style:data-style-name="N_up_to_3_2_366" style:family="table-cell" style:name="a1d0726"/>
    <style:style style:data-style-name="N_up_to_3_2_364" style:family="table-cell" style:name="ad41d23"/>
    <style:style style:data-style-name="N_up_to_3_2_362" style:family="table-cell" style:name="a6cf9d6"/>
    <style:style style:data-style-name="N_up_to_3_2_332" style:family="table-cell" style:name="a03bd2a"/>
    <style:style style:data-style-name="N_up_to_3_2_330" style:family="table-cell" style:name="a09cb10"/>
    <style:style style:data-style-name="N_up_to_3_2_324" style:family="table-cell" style:name="a046eab"/>
    <style:style style:data-style-name="N_up_to_3_2_322" style:family="table-cell" style:name="afcab6f"/>
    <style:style style:data-style-name="N_up_to_3_2_320" style:family="table-cell" style:name="a3eff30"/>
    <style:style style:data-style-name="N_up_to_3_2_318" style:family="table-cell" style:name="a1c68e2"/>
    <style:style style:data-style-name="N_up_to_3_2_316" style:family="table-cell" style:name="af9bc6a"/>
    <style:style style:data-style-name="N_up_to_3_2_310" style:family="table-cell" style:name="a8ed9d1"/>
    <style:style style:data-style-name="N_up_to_3_2_308" style:family="table-cell" style:name="a13abc6"/>
    <style:style style:data-style-name="N_up_to_3_2_306" style:family="table-cell" style:name="a98bf30"/>
    <style:style style:data-style-name="N_up_to_3_2_304" style:family="table-cell" style:name="ad85e4b"/>
    <style:style style:data-style-name="N_up_to_3_2_302" style:family="table-cell" style:name="a67b4ae"/>
    <style:style style:data-style-name="N_up_to_3_2_296" style:family="table-cell" style:name="a43a7fd"/>
    <style:style style:data-style-name="N_up_to_3_2_294" style:family="table-cell" style:name="ab7c12e"/>
    <style:style style:data-style-name="N_up_to_3_2_292" style:family="table-cell" style:name="ae55465"/>
    <style:style style:data-style-name="N_up_to_3_2_290" style:family="table-cell" style:name="a7f3f1c"/>
    <style:style style:data-style-name="N_up_to_3_2_288" style:family="table-cell" style:name="a874c9e"/>
    <style:style style:data-style-name="N_up_to_3_2_282" style:family="table-cell" style:name="ac59435"/>
    <style:style style:data-style-name="N_up_to_3_2_280" style:family="table-cell" style:name="ab5d901"/>
    <style:style style:data-style-name="N_up_to_3_2_278" style:family="table-cell" style:name="ac36ce7"/>
    <style:style style:data-style-name="N_up_to_3_2_276" style:family="table-cell" style:name="a9bfb3e"/>
    <style:style style:data-style-name="N_up_to_3_2_274" style:family="table-cell" style:name="a962764"/>
    <style:style style:data-style-name="N_up_to_3_2_268" style:family="table-cell" style:name="a738baa"/>
    <style:style style:data-style-name="N_up_to_3_2_266" style:family="table-cell" style:name="ad80ef8"/>
    <style:style style:data-style-name="N_up_to_3_2_264" style:family="table-cell" style:name="a540ed7"/>
    <style:style style:data-style-name="N_up_to_3_2_262" style:family="table-cell" style:name="abc3855"/>
    <style:style style:data-style-name="N_up_to_3_2_260" style:family="table-cell" style:name="a125ede"/>
    <style:style style:data-style-name="N_up_to_3_2_254" style:family="table-cell" style:name="a437bd2"/>
    <style:style style:data-style-name="N_up_to_3_2_252" style:family="table-cell" style:name="a6085fa"/>
    <style:style style:data-style-name="N_up_to_3_2_250" style:family="table-cell" style:name="a6072df"/>
    <style:style style:data-style-name="N_up_to_3_2_234" style:family="table-cell" style:name="a8c7348"/>
    <style:style style:data-style-name="N_up_to_3_2_232" style:family="table-cell" style:name="af90b2d"/>
    <style:style style:data-style-name="N_up_to_3_2_226" style:family="table-cell" style:name="a36e75c"/>
    <style:style style:data-style-name="N_up_to_3_2_224" style:family="table-cell" style:name="a8faef8"/>
    <style:style style:data-style-name="N_up_to_3_2_222" style:family="table-cell" style:name="a7d5425"/>
    <style:style style:data-style-name="N_up_to_3_2_192" style:family="table-cell" style:name="a3b81e6"/>
    <style:style style:data-style-name="N_up_to_3_2_190" style:family="table-cell" style:name="ae210f3"/>
    <style:style style:data-style-name="N_up_to_3_2_184" style:family="table-cell" style:name="aa55d26"/>
    <style:style style:data-style-name="N_up_to_3_2_182" style:family="table-cell" style:name="a6681b7"/>
    <style:style style:data-style-name="N_up_to_3_2_180" style:family="table-cell" style:name="afff4c4"/>
    <style:style style:data-style-name="N_up_to_3_2_178" style:family="table-cell" style:name="a6ea066"/>
    <style:style style:data-style-name="N_up_to_3_2_176" style:family="table-cell" style:name="a44797f"/>
    <style:style style:data-style-name="N_up_to_3_2_170" style:family="table-cell" style:name="a30d7ef"/>
    <style:style style:data-style-name="N_up_to_3_2_168" style:family="table-cell" style:name="a5b1fcb"/>
    <style:style style:data-style-name="N_up_to_3_2_166" style:family="table-cell" style:name="aae8c67"/>
    <style:style style:data-style-name="N_up_to_3_2_164" style:family="table-cell" style:name="a437a50"/>
    <style:style style:data-style-name="N_up_to_3_2_162" style:family="table-cell" style:name="a35a890"/>
    <style:style style:data-style-name="N_up_to_3_2_156" style:family="table-cell" style:name="aa6a880"/>
    <style:style style:data-style-name="N_up_to_3_2_154" style:family="table-cell" style:name="a8440cc"/>
    <style:style style:data-style-name="N_up_to_3_2_152" style:family="table-cell" style:name="a52c828"/>
    <style:style style:data-style-name="N_up_to_3_2_150" style:family="table-cell" style:name="a411019"/>
    <style:style style:data-style-name="N_up_to_3_2_148" style:family="table-cell" style:name="af6230d"/>
    <style:style style:data-style-name="N_up_to_3_2_142" style:family="table-cell" style:name="abe83bf"/>
    <style:style style:data-style-name="N_up_to_3_2_140" style:family="table-cell" style:name="a677800"/>
    <style:style style:data-style-name="N_up_to_3_2_138" style:family="table-cell" style:name="a0e76bb"/>
    <style:style style:data-style-name="N_up_to_3_2_136" style:family="table-cell" style:name="ad9c0ef"/>
    <style:style style:data-style-name="N_up_to_3_2_134" style:family="table-cell" style:name="aaae609"/>
    <style:style style:data-style-name="N_up_to_3_2_128" style:family="table-cell" style:name="a5b35f1"/>
    <style:style style:data-style-name="N_up_to_3_2_126" style:family="table-cell" style:name="a400b6e"/>
    <style:style style:data-style-name="N_up_to_3_2_124" style:family="table-cell" style:name="ae34738"/>
    <style:style style:data-style-name="N_up_to_3_2_122" style:family="table-cell" style:name="a0eac5c"/>
    <style:style style:data-style-name="N_up_to_3_2_120" style:family="table-cell" style:name="a481e80"/>
    <style:style style:data-style-name="N_up_to_3_2_114" style:family="table-cell" style:name="a7e4702"/>
    <style:style style:data-style-name="N_up_to_3_2_112" style:family="table-cell" style:name="aa42a5b"/>
    <style:style style:data-style-name="N_up_to_3_2_110" style:family="table-cell" style:name="a9e5fbb"/>
    <style:style style:data-style-name="N_up_to_3_2_108" style:family="table-cell" style:name="ac5846e"/>
    <style:style style:data-style-name="N_up_to_3_2_106" style:family="table-cell" style:name="ad0c554"/>
    <style:style style:data-style-name="N_up_to_3_2_100" style:family="table-cell" style:name="a15ed8d"/>
    <style:style style:data-style-name="N_up_to_3_2_98" style:family="table-cell" style:name="aac72f2"/>
    <style:style style:data-style-name="N_up_to_3_2_96" style:family="table-cell" style:name="a40e12a"/>
    <style:style style:data-style-name="N_up_to_3_2_94" style:family="table-cell" style:name="a5e0285"/>
    <style:style style:data-style-name="N_up_to_3_2_92" style:family="table-cell" style:name="a9023b5"/>
    <style:style style:data-style-name="N_up_to_3_2_86" style:family="table-cell" style:name="a9fab10"/>
    <style:style style:data-style-name="N_up_to_3_2_84" style:family="table-cell" style:name="a3c6dbb"/>
    <style:style style:data-style-name="N_up_to_3_2_82" style:family="table-cell" style:name="a93ca41"/>
    <style:style style:data-style-name="N_up_to_3_2_80" style:family="table-cell" style:name="a99afeb"/>
    <style:style style:data-style-name="N_up_to_3_2_78" style:family="table-cell" style:name="ad23903"/>
    <style:style style:data-style-name="N_up_to_3_2_72" style:family="table-cell" style:name="a432255"/>
    <style:style style:data-style-name="N_up_to_3_2_70" style:family="table-cell" style:name="a466725"/>
    <style:style style:data-style-name="N_up_to_3_2_68" style:family="table-cell" style:name="a052389"/>
    <style:style style:data-style-name="N_up_to_3_2_66" style:family="table-cell" style:name="ac2b236"/>
    <style:style style:data-style-name="N_up_to_3_2_64" style:family="table-cell" style:name="ae01a67"/>
    <style:style style:data-style-name="N_up_to_3_2_58" style:family="table-cell" style:name="a98e022"/>
    <style:style style:data-style-name="N_up_to_3_2_56" style:family="table-cell" style:name="ae257c7"/>
    <style:style style:data-style-name="N_up_to_3_2_54" style:family="table-cell" style:name="a005647"/>
    <style:style style:data-style-name="N_up_to_3_2_52" style:family="table-cell" style:name="add9b47"/>
    <style:style style:data-style-name="N_up_to_3_2_50" style:family="table-cell" style:name="a7cd1fb"/>
    <style:style style:data-style-name="N_up_to_3_2_44" style:family="table-cell" style:name="ae1a0ee"/>
    <style:style style:data-style-name="N_up_to_3_2_42" style:family="table-cell" style:name="af44fc9"/>
    <style:style style:data-style-name="N_up_to_3_2_40" style:family="table-cell" style:name="a7e3b6a"/>
    <style:style style:data-style-name="N_up_to_3_2_38" style:family="table-cell" style:name="a4cb2d3"/>
    <style:style style:data-style-name="N_up_to_3_2_36" style:family="table-cell" style:name="acf3917"/>
    <style:style style:data-style-name="N_up_to_3_2_30" style:family="table-cell" style:name="a99de1d"/>
    <style:style style:data-style-name="N_up_to_3_2_28" style:family="table-cell" style:name="a48e826"/>
    <style:style style:data-style-name="N_up_to_3_2_26" style:family="table-cell" style:name="a6f8dc3"/>
    <style:style style:data-style-name="N_up_to_3_1_423" style:family="table-cell" style:name="a2837e2"/>
    <style:style style:data-style-name="N_up_to_3_1_421" style:family="table-cell" style:name="a18a54d"/>
    <style:style style:data-style-name="N_up_to_3_1_415" style:family="table-cell" style:name="a13e51e"/>
    <style:style style:data-style-name="N_up_to_3_1_413" style:family="table-cell" style:name="a195b87"/>
    <style:style style:data-style-name="N_up_to_3_1_411" style:family="table-cell" style:name="a745fee"/>
    <style:style style:data-style-name="N_up_to_3_1_402" style:family="table-cell" style:name="a31e252"/>
    <style:style style:data-style-name="N_up_to_3_1_400" style:family="table-cell" style:name="a608a16"/>
    <style:style style:data-style-name="N_up_to_3_1_394" style:family="table-cell" style:name="ac821eb"/>
    <style:style style:data-style-name="N_up_to_3_1_392" style:family="table-cell" style:name="aed202c"/>
    <style:style style:data-style-name="N_up_to_3_1_390" style:family="table-cell" style:name="ade39ec"/>
    <style:style style:data-style-name="N_up_to_3_1_360" style:family="table-cell" style:name="ad42538"/>
    <style:style style:data-style-name="N_up_to_3_1_358" style:family="table-cell" style:name="a39080d"/>
    <style:style style:data-style-name="N_up_to_3_1_352" style:family="table-cell" style:name="aff50cc"/>
    <style:style style:data-style-name="N_up_to_3_1_350" style:family="table-cell" style:name="a3c5c63"/>
    <style:style style:data-style-name="N_up_to_3_1_348" style:family="table-cell" style:name="af700ac"/>
    <style:style style:data-style-name="N_up_to_3_1_346" style:family="table-cell" style:name="a9457dc"/>
    <style:style style:data-style-name="N_up_to_3_1_344" style:family="table-cell" style:name="a0d9564"/>
    <style:style style:data-style-name="N_up_to_3_1_338" style:family="table-cell" style:name="ac75de9"/>
    <style:style style:data-style-name="N_up_to_3_1_336" style:family="table-cell" style:name="a17a366"/>
    <style:style style:data-style-name="N_up_to_3_1_334" style:family="table-cell" style:name="ac5aa9c"/>
    <style:style style:data-style-name="N_up_to_3_1_248" style:family="table-cell" style:name="af2409b"/>
    <style:style style:data-style-name="N_up_to_3_1_246" style:family="table-cell" style:name="ad742ad"/>
    <style:style style:data-style-name="N_up_to_3_1_240" style:family="table-cell" style:name="a743065"/>
    <style:style style:data-style-name="N_up_to_3_1_238" style:family="table-cell" style:name="afed333"/>
    <style:style style:data-style-name="N_up_to_3_1_236" style:family="table-cell" style:name="a7b0684"/>
    <style:style style:data-style-name="N_up_to_3_1_206" style:family="table-cell" style:name="a1c72f2"/>
    <style:style style:data-style-name="N_up_to_3_1_204" style:family="table-cell" style:name="afccb81"/>
    <style:style style:data-style-name="N_up_to_3_1_198" style:family="table-cell" style:name="a1e4f94"/>
    <style:style style:data-style-name="N_up_to_3_1_196" style:family="table-cell" style:name="aa77b62"/>
    <style:style style:data-style-name="N_up_to_3_1_194" style:family="table-cell" style:name="a2b653a"/>
    <style:style style:data-style-name="N_up_to_3_1_185" style:family="table-cell" style:name="a0421d1"/>
    <style:style style:data-style-name="N_up_to_3_1_183" style:family="table-cell" style:name="a75af29"/>
    <style:style style:data-style-name="N_up_to_3_1_177" style:family="table-cell" style:name="a099d1b"/>
    <style:style style:data-style-name="N_up_to_3_1_175" style:family="table-cell" style:name="aca0c86"/>
    <style:style style:data-style-name="N_up_to_3_1_173" style:family="table-cell" style:name="ae5738f"/>
    <style:style style:data-style-name="N_up_to_3_1_143" style:family="table-cell" style:name="ac49c63"/>
    <style:style style:data-style-name="N_up_to_3_1_141" style:family="table-cell" style:name="ab5e52b"/>
    <style:style style:data-style-name="N_up_to_3_1_135" style:family="table-cell" style:name="a04d89e"/>
    <style:style style:data-style-name="N_up_to_3_1_133" style:family="table-cell" style:name="a51bda4"/>
    <style:style style:data-style-name="N_up_to_3_1_131" style:family="table-cell" style:name="acd7740"/>
    <style:style style:data-style-name="N_up_to_3_1_129" style:family="table-cell" style:name="ab6a130"/>
    <style:style style:data-style-name="N_up_to_3_1_127" style:family="table-cell" style:name="a1d566c"/>
    <style:style style:data-style-name="N_up_to_3_1_121" style:family="table-cell" style:name="a97e0ae"/>
    <style:style style:data-style-name="N_up_to_3_1_119" style:family="table-cell" style:name="ab0aefa"/>
    <style:style style:data-style-name="N_up_to_3_1_117" style:family="table-cell" style:name="af48ffb"/>
    <style:style style:data-style-name="N_up_to_3_1_31" style:family="table-cell" style:name="a28be69"/>
    <style:style style:data-style-name="N_up_to_3_1_29" style:family="table-cell" style:name="ad5e3a4"/>
    <style:style style:data-style-name="N_up_to_3_1_23" style:family="table-cell" style:name="a3c48b2"/>
    <style:style style:data-style-name="N_up_to_3_1_21" style:family="table-cell" style:name="afd013c"/>
    <style:style style:data-style-name="N_up_to_3_1_19" style:family="table-cell" style:name="ab0ff1b"/>
    <style:style style:data-style-name="N_up_to_3_1_17" style:family="table-cell" style:name="a93b006"/>
    <style:style style:data-style-name="N_up_to_3_1_16" style:family="table-cell" style:name="a954139"/>
    <style:style style:data-style-name="N_up_to_3_1_15" style:family="table-cell" style:name="afbf5b9"/>
    <style:style style:data-style-name="N_up_to_3_1_14" style:family="table-cell" style:name="adf119a"/>
    <style:style style:data-style-name="N_up_to_3_1_13" style:family="table-cell" style:name="ad1e599"/>
    <style:style style:data-style-name="N_up_to_3_1_12" style:family="table-cell" style:name="a10b7e1"/>
    <style:style style:family="table-column" style:name="aa6fe16">
      <style:table-column-properties style:column-width="001.2000in" style:rel-column-width="13107*"/>
    </style:style>
    <style:style style:family="table" style:name="aa1a633">
      <style:table-properties style:width="6.0in" table:align="margins"/>
    </style:style>
    <style:style style:family="table-cell" style:name="a19a3bb">
      <style:table-cell-properties fo:background-color="#CCCCCC"/>
    </style:style>
    <style:style style:family="table-cell" style:name="abb105f">
      <style:table-cell-properties fo:background-color="#CCCCCC"/>
    </style:style>
    <style:style style:data-style-name="N_up_to_3_106_2" style:family="table-cell" style:name="ab3d627"/>
    <style:style style:data-style-name="N_up_to_3_105_2" style:family="table-cell" style:name="ae7770c"/>
    <style:style style:data-style-name="N_up_to_3_103_2" style:family="table-cell" style:name="a94663d"/>
    <style:style style:data-style-name="N_up_to_3_102_2" style:family="table-cell" style:name="aeb79c5"/>
    <style:style style:data-style-name="N_up_to_3_101_2" style:family="table-cell" style:name="acbfae0"/>
    <style:style style:data-style-name="N_up_to_3_100_2" style:family="table-cell" style:name="a60cee5"/>
    <style:style style:data-style-name="N_up_to_3_99_2" style:family="table-cell" style:name="aa553d9">
      <style:table-cell-properties fo:background-color="#0000FF"/>
    </style:style>
    <style:style style:data-style-name="N_up_to_3_98_2" style:family="table-cell" style:name="a5a887f">
      <style:table-cell-properties fo:background-color="#CCCCCC"/>
    </style:style>
    <style:style style:data-style-name="N_up_to_3_96_2" style:family="table-cell" style:name="abcb8c7">
      <style:table-cell-properties fo:background-color="#CCCCCC"/>
    </style:style>
    <style:style style:data-style-name="N_up_to_3_95_2" style:family="table-cell" style:name="a5011e3">
      <style:table-cell-properties fo:background-color="#CCCCCC"/>
    </style:style>
    <style:style style:data-style-name="N_up_to_3_94_2" style:family="table-cell" style:name="ae79c2c">
      <style:table-cell-properties fo:background-color="#CCCCCC"/>
    </style:style>
    <style:style style:data-style-name="N_up_to_3_93_2" style:family="table-cell" style:name="a82d165">
      <style:table-cell-properties fo:background-color="#CCCCCC"/>
    </style:style>
    <style:style style:data-style-name="N_up_to_3_92_2" style:family="table-cell" style:name="ae970fe"/>
    <style:style style:data-style-name="N_up_to_3_91_2" style:family="table-cell" style:name="abd5668"/>
    <style:style style:data-style-name="N_up_to_3_88_2" style:family="table-cell" style:name="ad7c349"/>
    <style:style style:data-style-name="N_up_to_3_87_2" style:family="table-cell" style:name="a9ab3e7"/>
    <style:style style:data-style-name="N_up_to_3_86_2" style:family="table-cell" style:name="ac412d7"/>
    <style:style style:data-style-name="N_up_to_3_85_2" style:family="table-cell" style:name="ae55c01"/>
    <style:style style:data-style-name="N_up_to_3_84_2" style:family="table-cell" style:name="ac7f8d6"/>
    <style:style style:data-style-name="N_up_to_3_82_2" style:family="table-cell" style:name="a36c13a"/>
    <style:style style:data-style-name="N_up_to_3_81_2" style:family="table-cell" style:name="a460800"/>
    <style:style style:data-style-name="N_up_to_3_80_2" style:family="table-cell" style:name="af86e65"/>
    <style:style style:data-style-name="N_up_to_3_79_2" style:family="table-cell" style:name="a11d8be"/>
    <style:style style:data-style-name="N_up_to_3_78_2" style:family="table-cell" style:name="a9c6e9a"/>
    <style:style style:data-style-name="N_up_to_3_77_2" style:family="table-cell" style:name="a121139"/>
    <style:style style:data-style-name="N_up_to_3_74_2" style:family="table-cell" style:name="a320278"/>
    <style:style style:data-style-name="N_up_to_3_73_2" style:family="table-cell" style:name="ac2336c"/>
    <style:style style:data-style-name="N_up_to_3_72_2" style:family="table-cell" style:name="afd00a5"/>
    <style:style style:data-style-name="N_up_to_3_71_2" style:family="table-cell" style:name="a0dd197"/>
    <style:style style:data-style-name="N_up_to_3_70_2" style:family="table-cell" style:name="afe1b6c"/>
    <style:style style:data-style-name="N_up_to_3_68_2" style:family="table-cell" style:name="a3dbba2"/>
    <style:style style:data-style-name="N_up_to_3_67_2" style:family="table-cell" style:name="a38ddb9"/>
    <style:style style:data-style-name="N_up_to_3_66_2" style:family="table-cell" style:name="ae00662"/>
    <style:style style:data-style-name="N_up_to_3_65_2" style:family="table-cell" style:name="a45c5ef"/>
    <style:style style:data-style-name="N_up_to_3_64_2" style:family="table-cell" style:name="a97b7d0"/>
    <style:style style:data-style-name="N_up_to_3_63_2" style:family="table-cell" style:name="a6bb565"/>
    <style:style style:data-style-name="N_up_to_3_60_2" style:family="table-cell" style:name="ad6a97d"/>
    <style:style style:data-style-name="N_up_to_3_59_2" style:family="table-cell" style:name="a183761"/>
    <style:style style:data-style-name="N_up_to_3_58_2" style:family="table-cell" style:name="a86150b"/>
    <style:style style:data-style-name="N_up_to_3_57_2" style:family="table-cell" style:name="a5a2af4"/>
    <style:style style:data-style-name="N_up_to_3_56_2" style:family="table-cell" style:name="a467c55"/>
    <style:style style:data-style-name="N_up_to_3_53_2" style:family="table-cell" style:name="aba5f1f"/>
    <style:style style:data-style-name="N_up_to_3_52_2" style:family="table-cell" style:name="a087988"/>
    <style:style style:data-style-name="N_up_to_3_51_2" style:family="table-cell" style:name="ae9f0fb"/>
    <style:style style:data-style-name="N_up_to_3_50_2" style:family="table-cell" style:name="a7bb970"/>
    <style:style style:data-style-name="N_up_to_3_49_2" style:family="table-cell" style:name="ab2f7e8"/>
    <style:style style:data-style-name="N_up_to_3_47_2" style:family="table-cell" style:name="afa34ab"/>
    <style:style style:data-style-name="N_up_to_3_46_2" style:family="table-cell" style:name="a1583ff"/>
    <style:style style:data-style-name="N_up_to_3_45_2" style:family="table-cell" style:name="ad1ea84"/>
    <style:style style:data-style-name="N_up_to_3_44_2" style:family="table-cell" style:name="aad673b"/>
    <style:style style:data-style-name="N_up_to_3_43_2" style:family="table-cell" style:name="ae12aab"/>
    <style:style style:data-style-name="N_up_to_3_42_2" style:family="table-cell" style:name="a4cf225"/>
    <style:style style:data-style-name="N_up_to_3_39_2" style:family="table-cell" style:name="a7f211a"/>
    <style:style style:data-style-name="N_up_to_3_38_2" style:family="table-cell" style:name="a09f8df"/>
    <style:style style:data-style-name="N_up_to_3_37_2" style:family="table-cell" style:name="a5e19bd"/>
    <style:style style:data-style-name="N_up_to_3_36_2" style:family="table-cell" style:name="aed5df9"/>
    <style:style style:data-style-name="N_up_to_3_35_2" style:family="table-cell" style:name="a0d0fcb"/>
    <style:style style:data-style-name="N_up_to_3_32_2" style:family="table-cell" style:name="aa64463"/>
    <style:style style:data-style-name="N_up_to_3_31_2" style:family="table-cell" style:name="aacd6d5"/>
    <style:style style:data-style-name="N_up_to_3_30_2" style:family="table-cell" style:name="a692a45"/>
    <style:style style:data-style-name="N_up_to_3_29_2" style:family="table-cell" style:name="a60c202"/>
    <style:style style:data-style-name="N_up_to_3_28_2" style:family="table-cell" style:name="ad4cac4"/>
    <style:style style:data-style-name="N_up_to_3_26_2" style:family="table-cell" style:name="aa55ff6"/>
    <style:style style:data-style-name="N_up_to_3_25_2" style:family="table-cell" style:name="ae2fce8"/>
    <style:style style:data-style-name="N_up_to_3_24_2" style:family="table-cell" style:name="a8ff059"/>
    <style:style style:data-style-name="N_up_to_3_23_2" style:family="table-cell" style:name="a9f1a12"/>
    <style:style style:data-style-name="N_up_to_3_15_2" style:family="table-cell" style:name="aa8e210"/>
    <style:style style:data-style-name="N_up_to_3_14_2" style:family="table-cell" style:name="a5e06d8"/>
    <style:style style:data-style-name="N_up_to_3_13_2" style:family="table-cell" style:name="a992f7e"/>
    <style:style style:data-style-name="N_up_to_3_12_2" style:family="table-cell" style:name="a4a052d"/>
    <style:style style:data-style-name="N_up_to_3_6_2" style:family="table-cell" style:name="ad81074"/>
    <style:style style:data-style-name="N_up_to_3_5_2" style:family="table-cell" style:name="a3e3f1d"/>
    <style:style style:data-style-name="N_up_to_3_2_2" style:family="table-cell" style:name="a6277a9"/>
    <style:style style:data-style-name="N_up_to_3_124_1" style:family="table-cell" style:name="aa7bd91"/>
    <style:style style:data-style-name="N_up_to_3_117_1" style:family="table-cell" style:name="ada6bcc"/>
    <style:style style:data-style-name="N_up_to_3_113_1" style:family="table-cell" style:name="aa37ee4"/>
    <style:style style:data-style-name="N_up_to_3_112_1" style:family="table-cell" style:name="a27c2a4"/>
    <style:style style:data-style-name="N_up_to_3_110_1" style:family="table-cell" style:name="a0fdd31"/>
    <style:style style:data-style-name="N_up_to_3_109_1" style:family="table-cell" style:name="a6056b2"/>
    <style:style style:data-style-name="N_up_to_3_108_1" style:family="table-cell" style:name="a32aca9"/>
    <style:style style:data-style-name="N_up_to_3_107_1" style:family="table-cell" style:name="ac1be65"/>
    <style:style style:data-style-name="N_up_to_3_99_1" style:family="table-cell" style:name="ad9ae63">
      <style:table-cell-properties fo:background-color="#90EE90"/>
    </style:style>
    <style:style style:data-style-name="N_up_to_3_98_1" style:family="table-cell" style:name="a6415ca">
      <style:table-cell-properties fo:background-color="#CCCCCC"/>
    </style:style>
    <style:style style:data-style-name="N_up_to_3_96_1" style:family="table-cell" style:name="a206465">
      <style:table-cell-properties fo:background-color="#CCCCCC"/>
    </style:style>
    <style:style style:data-style-name="N_up_to_3_95_1" style:family="table-cell" style:name="ae2d235">
      <style:table-cell-properties fo:background-color="#CCCCCC"/>
    </style:style>
    <style:style style:data-style-name="N_up_to_3_94_1" style:family="table-cell" style:name="af13fdc">
      <style:table-cell-properties fo:background-color="#CCCCCC"/>
    </style:style>
    <style:style style:data-style-name="N_up_to_3_93_1" style:family="table-cell" style:name="a001975">
      <style:table-cell-properties fo:background-color="#CCCCCC"/>
    </style:style>
    <style:style style:data-style-name="N_up_to_3_82_1" style:family="table-cell" style:name="ac8cad1"/>
    <style:style style:data-style-name="N_up_to_3_78_1" style:family="table-cell" style:name="a96f464"/>
    <style:style style:data-style-name="N_up_to_3_77_1" style:family="table-cell" style:name="a9412ba"/>
    <style:style style:data-style-name="N_up_to_3_74_1" style:family="table-cell" style:name="a7b2f0c"/>
    <style:style style:data-style-name="N_up_to_3_73_1" style:family="table-cell" style:name="ad079bf"/>
    <style:style style:data-style-name="N_up_to_3_72_1" style:family="table-cell" style:name="af90e93"/>
    <style:style style:data-style-name="N_up_to_3_71_1" style:family="table-cell" style:name="a6e70a0"/>
    <style:style style:data-style-name="N_up_to_3_70_1" style:family="table-cell" style:name="aed77b7"/>
    <style:style style:data-style-name="N_up_to_3_68_1" style:family="table-cell" style:name="ab2b378"/>
    <style:style style:data-style-name="N_up_to_3_67_1" style:family="table-cell" style:name="a2eee8f"/>
    <style:style style:data-style-name="N_up_to_3_66_1" style:family="table-cell" style:name="a36b7e3"/>
    <style:style style:data-style-name="N_up_to_3_65_1" style:family="table-cell" style:name="a9b42c7"/>
    <style:style style:data-style-name="N_up_to_3_47_1" style:family="table-cell" style:name="ac14b32"/>
    <style:style style:data-style-name="N_up_to_3_26_1" style:family="table-cell" style:name="a5301af"/>
    <style:style style:data-style-name="N_up_to_3_22_1" style:family="table-cell" style:name="a802bc1"/>
    <style:style style:data-style-name="N_up_to_3_21_1" style:family="table-cell" style:name="ad529a4"/>
    <style:style style:data-style-name="N_up_to_3_19_1" style:family="table-cell" style:name="af2f091"/>
    <style:style style:data-style-name="N_up_to_3_18_1" style:family="table-cell" style:name="a0158d6"/>
    <style:style style:data-style-name="N_up_to_3_17_1" style:family="table-cell" style:name="ad316b5"/>
    <style:style style:data-style-name="N_up_to_3_16_1" style:family="table-cell" style:name="ad70b53"/>
    <style:style style:data-style-name="N_up_to_3_15_1" style:family="table-cell" style:name="a6ccc41"/>
    <style:style style:data-style-name="N_up_to_3_14_1" style:family="table-cell" style:name="ac3b2f3"/>
    <style:style style:data-style-name="N_up_to_3_13_1" style:family="table-cell" style:name="a244cc9"/>
    <style:style style:data-style-name="N_up_to_3_12_1" style:family="table-cell" style:name="ac1c57f">
      <style:table-cell-properties fo:background-color="#FF0000"/>
    </style:style>
    <style:style style:data-style-name="N_up_to_3_6_1" style:family="table-cell" style:name="a7c9b91"/>
    <style:style style:data-style-name="N_up_to_3_5_1" style:family="table-cell" style:name="a968c1f"/>
    <style:style style:data-style-name="N_up_to_3_2_1" style:family="table-cell" style:name="a8a5c07"/>
    <style:style style:family="table-column" style:name="a65c91b">
      <style:table-column-properties style:column-width="001.2000in" style:rel-column-width="13107*"/>
    </style:style>
    <style:style style:family="table" style:name="ab8b92c">
      <style:table-properties style:width="6.0in" table:align="margins"/>
    </style:style>
    <style:style style:family="table-cell" style:name="a376f3e">
      <style:table-cell-properties fo:background-color="#CCCCCC"/>
    </style:style>
    <style:style style:family="table-cell" style:name="a8af8f4">
      <style:table-cell-properties fo:background-color="#CCCCCC"/>
    </style:style>
    <style:style style:data-style-name="N_up_to_3_106_2" style:family="table-cell" style:name="a26e893"/>
    <style:style style:data-style-name="N_up_to_3_105_2" style:family="table-cell" style:name="a33c0db"/>
    <style:style style:data-style-name="N_up_to_3_103_2" style:family="table-cell" style:name="adb0839"/>
    <style:style style:data-style-name="N_up_to_3_102_2" style:family="table-cell" style:name="a8f751b"/>
    <style:style style:data-style-name="N_up_to_3_101_2" style:family="table-cell" style:name="acbfd88"/>
    <style:style style:data-style-name="N_up_to_3_100_2" style:family="table-cell" style:name="a21bc58"/>
    <style:style style:data-style-name="N_up_to_3_99_2" style:family="table-cell" style:name="a4fb4c8">
      <style:table-cell-properties fo:background-color="#0000FF"/>
    </style:style>
    <style:style style:data-style-name="N_up_to_3_98_2" style:family="table-cell" style:name="afb4da5">
      <style:table-cell-properties fo:background-color="#CCCCCC"/>
    </style:style>
    <style:style style:data-style-name="N_up_to_3_96_2" style:family="table-cell" style:name="a8f4427">
      <style:table-cell-properties fo:background-color="#CCCCCC"/>
    </style:style>
    <style:style style:data-style-name="N_up_to_3_95_2" style:family="table-cell" style:name="af50732">
      <style:table-cell-properties fo:background-color="#CCCCCC"/>
    </style:style>
    <style:style style:data-style-name="N_up_to_3_94_2" style:family="table-cell" style:name="a6f91c6">
      <style:table-cell-properties fo:background-color="#CCCCCC"/>
    </style:style>
    <style:style style:data-style-name="N_up_to_3_93_2" style:family="table-cell" style:name="a04200e">
      <style:table-cell-properties fo:background-color="#CCCCCC"/>
    </style:style>
    <style:style style:data-style-name="N_up_to_3_92_2" style:family="table-cell" style:name="a3e89fc"/>
    <style:style style:data-style-name="N_up_to_3_91_2" style:family="table-cell" style:name="ad957c3"/>
    <style:style style:data-style-name="N_up_to_3_88_2" style:family="table-cell" style:name="a1b431b"/>
    <style:style style:data-style-name="N_up_to_3_87_2" style:family="table-cell" style:name="ac692d3"/>
    <style:style style:data-style-name="N_up_to_3_86_2" style:family="table-cell" style:name="aac8e6d"/>
    <style:style style:data-style-name="N_up_to_3_85_2" style:family="table-cell" style:name="a8b9b2e"/>
    <style:style style:data-style-name="N_up_to_3_84_2" style:family="table-cell" style:name="ac4f430"/>
    <style:style style:data-style-name="N_up_to_3_82_2" style:family="table-cell" style:name="a28004a"/>
    <style:style style:data-style-name="N_up_to_3_81_2" style:family="table-cell" style:name="a1f32b4"/>
    <style:style style:data-style-name="N_up_to_3_80_2" style:family="table-cell" style:name="add9275"/>
    <style:style style:data-style-name="N_up_to_3_79_2" style:family="table-cell" style:name="ad94efb"/>
    <style:style style:data-style-name="N_up_to_3_78_2" style:family="table-cell" style:name="ae0f175"/>
    <style:style style:data-style-name="N_up_to_3_77_2" style:family="table-cell" style:name="ac85770"/>
    <style:style style:data-style-name="N_up_to_3_74_2" style:family="table-cell" style:name="abc5ea0"/>
    <style:style style:data-style-name="N_up_to_3_73_2" style:family="table-cell" style:name="a126796"/>
    <style:style style:data-style-name="N_up_to_3_72_2" style:family="table-cell" style:name="a90b6f5"/>
    <style:style style:data-style-name="N_up_to_3_71_2" style:family="table-cell" style:name="ab185c5"/>
    <style:style style:data-style-name="N_up_to_3_70_2" style:family="table-cell" style:name="a5169ed"/>
    <style:style style:data-style-name="N_up_to_3_68_2" style:family="table-cell" style:name="af6da5f"/>
    <style:style style:data-style-name="N_up_to_3_67_2" style:family="table-cell" style:name="af6adfd"/>
    <style:style style:data-style-name="N_up_to_3_66_2" style:family="table-cell" style:name="ad4c207"/>
    <style:style style:data-style-name="N_up_to_3_65_2" style:family="table-cell" style:name="acd5c10"/>
    <style:style style:data-style-name="N_up_to_3_64_2" style:family="table-cell" style:name="a759abe"/>
    <style:style style:data-style-name="N_up_to_3_63_2" style:family="table-cell" style:name="a61ff63"/>
    <style:style style:data-style-name="N_up_to_3_60_2" style:family="table-cell" style:name="a672603"/>
    <style:style style:data-style-name="N_up_to_3_59_2" style:family="table-cell" style:name="a9d0790"/>
    <style:style style:data-style-name="N_up_to_3_58_2" style:family="table-cell" style:name="ab5305b"/>
    <style:style style:data-style-name="N_up_to_3_57_2" style:family="table-cell" style:name="a14e6bb"/>
    <style:style style:data-style-name="N_up_to_3_56_2" style:family="table-cell" style:name="a9c20c3"/>
    <style:style style:data-style-name="N_up_to_3_53_2" style:family="table-cell" style:name="a307e22"/>
    <style:style style:data-style-name="N_up_to_3_52_2" style:family="table-cell" style:name="acb6104"/>
    <style:style style:data-style-name="N_up_to_3_51_2" style:family="table-cell" style:name="abccf81"/>
    <style:style style:data-style-name="N_up_to_3_50_2" style:family="table-cell" style:name="a6279f6"/>
    <style:style style:data-style-name="N_up_to_3_49_2" style:family="table-cell" style:name="a1cba1f"/>
    <style:style style:data-style-name="N_up_to_3_47_2" style:family="table-cell" style:name="a28850e"/>
    <style:style style:data-style-name="N_up_to_3_46_2" style:family="table-cell" style:name="a3cd658"/>
    <style:style style:data-style-name="N_up_to_3_45_2" style:family="table-cell" style:name="ace76db"/>
    <style:style style:data-style-name="N_up_to_3_44_2" style:family="table-cell" style:name="a388b0b"/>
    <style:style style:data-style-name="N_up_to_3_43_2" style:family="table-cell" style:name="a10044c"/>
    <style:style style:data-style-name="N_up_to_3_42_2" style:family="table-cell" style:name="adc7c4c"/>
    <style:style style:data-style-name="N_up_to_3_39_2" style:family="table-cell" style:name="a0ebec7"/>
    <style:style style:data-style-name="N_up_to_3_38_2" style:family="table-cell" style:name="a65b322"/>
    <style:style style:data-style-name="N_up_to_3_37_2" style:family="table-cell" style:name="a7db998"/>
    <style:style style:data-style-name="N_up_to_3_36_2" style:family="table-cell" style:name="a789a3d"/>
    <style:style style:data-style-name="N_up_to_3_35_2" style:family="table-cell" style:name="aebdd27"/>
    <style:style style:data-style-name="N_up_to_3_32_2" style:family="table-cell" style:name="aff6400"/>
    <style:style style:data-style-name="N_up_to_3_31_2" style:family="table-cell" style:name="a563aec"/>
    <style:style style:data-style-name="N_up_to_3_30_2" style:family="table-cell" style:name="a98e23a"/>
    <style:style style:data-style-name="N_up_to_3_29_2" style:family="table-cell" style:name="aec7f30"/>
    <style:style style:data-style-name="N_up_to_3_28_2" style:family="table-cell" style:name="a678858"/>
    <style:style style:data-style-name="N_up_to_3_26_2" style:family="table-cell" style:name="ab64406"/>
    <style:style style:data-style-name="N_up_to_3_25_2" style:family="table-cell" style:name="a487d0b"/>
    <style:style style:data-style-name="N_up_to_3_24_2" style:family="table-cell" style:name="a4acb04"/>
    <style:style style:data-style-name="N_up_to_3_23_2" style:family="table-cell" style:name="ae488aa"/>
    <style:style style:data-style-name="N_up_to_3_15_2" style:family="table-cell" style:name="aa3c1a5"/>
    <style:style style:data-style-name="N_up_to_3_14_2" style:family="table-cell" style:name="a4491b0"/>
    <style:style style:data-style-name="N_up_to_3_13_2" style:family="table-cell" style:name="af16e72"/>
    <style:style style:data-style-name="N_up_to_3_12_2" style:family="table-cell" style:name="af17928"/>
    <style:style style:data-style-name="N_up_to_3_6_2" style:family="table-cell" style:name="a493b47"/>
    <style:style style:data-style-name="N_up_to_3_5_2" style:family="table-cell" style:name="a7fc505"/>
    <style:style style:data-style-name="N_up_to_3_2_2" style:family="table-cell" style:name="ab9434b"/>
    <style:style style:data-style-name="N_up_to_3_124_1" style:family="table-cell" style:name="a4ade8e"/>
    <style:style style:data-style-name="N_up_to_3_117_1" style:family="table-cell" style:name="a42998c"/>
    <style:style style:data-style-name="N_up_to_3_113_1" style:family="table-cell" style:name="a1dff6c"/>
    <style:style style:data-style-name="N_up_to_3_112_1" style:family="table-cell" style:name="a1aa73d"/>
    <style:style style:data-style-name="N_up_to_3_110_1" style:family="table-cell" style:name="a627816"/>
    <style:style style:data-style-name="N_up_to_3_109_1" style:family="table-cell" style:name="a588713"/>
    <style:style style:data-style-name="N_up_to_3_108_1" style:family="table-cell" style:name="ae80684"/>
    <style:style style:data-style-name="N_up_to_3_107_1" style:family="table-cell" style:name="a77e541"/>
    <style:style style:data-style-name="N_up_to_3_99_1" style:family="table-cell" style:name="a7cbc81">
      <style:table-cell-properties fo:background-color="#90EE90"/>
    </style:style>
    <style:style style:data-style-name="N_up_to_3_98_1" style:family="table-cell" style:name="a55e9fb">
      <style:table-cell-properties fo:background-color="#CCCCCC"/>
    </style:style>
    <style:style style:data-style-name="N_up_to_3_96_1" style:family="table-cell" style:name="acab8fb">
      <style:table-cell-properties fo:background-color="#CCCCCC"/>
    </style:style>
    <style:style style:data-style-name="N_up_to_3_95_1" style:family="table-cell" style:name="a104ea2">
      <style:table-cell-properties fo:background-color="#CCCCCC"/>
    </style:style>
    <style:style style:data-style-name="N_up_to_3_94_1" style:family="table-cell" style:name="a8af827">
      <style:table-cell-properties fo:background-color="#CCCCCC"/>
    </style:style>
    <style:style style:data-style-name="N_up_to_3_93_1" style:family="table-cell" style:name="a6933e3">
      <style:table-cell-properties fo:background-color="#CCCCCC"/>
    </style:style>
    <style:style style:data-style-name="N_up_to_3_82_1" style:family="table-cell" style:name="a41fa64"/>
    <style:style style:data-style-name="N_up_to_3_78_1" style:family="table-cell" style:name="a8de182"/>
    <style:style style:data-style-name="N_up_to_3_77_1" style:family="table-cell" style:name="add3a1b"/>
    <style:style style:data-style-name="N_up_to_3_74_1" style:family="table-cell" style:name="ac18685"/>
    <style:style style:data-style-name="N_up_to_3_73_1" style:family="table-cell" style:name="a939d25"/>
    <style:style style:data-style-name="N_up_to_3_72_1" style:family="table-cell" style:name="af99b04"/>
    <style:style style:data-style-name="N_up_to_3_71_1" style:family="table-cell" style:name="a077e5f"/>
    <style:style style:data-style-name="N_up_to_3_70_1" style:family="table-cell" style:name="acdeade"/>
    <style:style style:data-style-name="N_up_to_3_68_1" style:family="table-cell" style:name="a7ad875"/>
    <style:style style:data-style-name="N_up_to_3_67_1" style:family="table-cell" style:name="ab4d2f6"/>
    <style:style style:data-style-name="N_up_to_3_66_1" style:family="table-cell" style:name="acdc323"/>
    <style:style style:data-style-name="N_up_to_3_65_1" style:family="table-cell" style:name="ab318e2"/>
    <style:style style:data-style-name="N_up_to_3_47_1" style:family="table-cell" style:name="a591860"/>
    <style:style style:data-style-name="N_up_to_3_26_1" style:family="table-cell" style:name="ae03f0f"/>
    <style:style style:data-style-name="N_up_to_3_22_1" style:family="table-cell" style:name="a9af724"/>
    <style:style style:data-style-name="N_up_to_3_21_1" style:family="table-cell" style:name="a328dc9"/>
    <style:style style:data-style-name="N_up_to_3_19_1" style:family="table-cell" style:name="a2d35eb"/>
    <style:style style:data-style-name="N_up_to_3_18_1" style:family="table-cell" style:name="a5b7bc1"/>
    <style:style style:data-style-name="N_up_to_3_17_1" style:family="table-cell" style:name="aeeef01"/>
    <style:style style:data-style-name="N_up_to_3_16_1" style:family="table-cell" style:name="a5beee1"/>
    <style:style style:data-style-name="N_up_to_3_15_1" style:family="table-cell" style:name="a76653b"/>
    <style:style style:data-style-name="N_up_to_3_14_1" style:family="table-cell" style:name="a423899"/>
    <style:style style:data-style-name="N_up_to_3_13_1" style:family="table-cell" style:name="a4fcfba"/>
    <style:style style:data-style-name="N_up_to_3_12_1" style:family="table-cell" style:name="af7f6f7">
      <style:table-cell-properties fo:background-color="#FF0000"/>
    </style:style>
    <style:style style:data-style-name="N_up_to_3_6_1" style:family="table-cell" style:name="ac467d0"/>
    <style:style style:data-style-name="N_up_to_3_5_1" style:family="table-cell" style:name="a7e662d"/>
    <style:style style:data-style-name="N_up_to_3_2_1" style:family="table-cell" style:name="aa39c2b"/>
    <style:style style:family="table-column" style:name="aaa6c53">
      <style:table-column-properties style:column-width="001.2000in" style:rel-column-width="13107*"/>
    </style:style>
    <style:style style:family="table" style:name="a0ad0d4">
      <style:table-properties style:width="6.0in" table:align="margins"/>
    </style:style>
    <style:style style:data-style-name="N_up_to_3_1_40" style:family="table-cell" style:name="a1732f0"/>
    <style:style style:data-style-name="N_up_to_3_1_39" style:family="table-cell" style:name="a5bd06f"/>
    <style:style style:data-style-name="N_up_to_3_1_38" style:family="table-cell" style:name="a76c6e4"/>
    <style:style style:data-style-name="N_up_to_3_1_37" style:family="table-cell" style:name="a9178a8"/>
    <style:style style:data-style-name="N_up_to_3_1_36" style:family="table-cell" style:name="acc8a93"/>
    <style:style style:data-style-name="N_up_to_3_1_35" style:family="table-cell" style:name="af44151"/>
    <style:style style:data-style-name="N_up_to_3_1_34" style:family="table-cell" style:name="a642008"/>
    <style:style style:data-style-name="N_up_to_3_1_33" style:family="table-cell" style:name="a747339"/>
    <style:style style:data-style-name="N_up_to_3_1_32" style:family="table-cell" style:name="a82a329"/>
    <style:style style:data-style-name="N_up_to_3_1_31" style:family="table-cell" style:name="acab4e4"/>
    <style:style style:data-style-name="N_up_to_3_1_30" style:family="table-cell" style:name="adcb367"/>
    <style:style style:data-style-name="N_up_to_3_1_29" style:family="table-cell" style:name="ac3f753"/>
    <style:style style:data-style-name="N_up_to_3_1_28" style:family="table-cell" style:name="ab54c62"/>
    <style:style style:data-style-name="N_up_to_3_1_27" style:family="table-cell" style:name="a60cbc8"/>
    <style:style style:data-style-name="N_up_to_3_1_26" style:family="table-cell" style:name="a75d249"/>
    <style:style style:data-style-name="N_up_to_3_1_25" style:family="table-cell" style:name="ae4b20e"/>
    <style:style style:data-style-name="N_up_to_3_1_24" style:family="table-cell" style:name="a5522f2"/>
    <style:style style:data-style-name="N_up_to_3_1_23" style:family="table-cell" style:name="a6ff0bf"/>
    <style:style style:data-style-name="N_up_to_3_1_22" style:family="table-cell" style:name="a46a4db"/>
    <style:style style:data-style-name="N_up_to_3_1_21" style:family="table-cell" style:name="a5ce771"/>
    <style:style style:data-style-name="N_up_to_3_1_20" style:family="table-cell" style:name="ac7719e"/>
    <style:style style:data-style-name="N_up_to_3_1_19" style:family="table-cell" style:name="a4ac4ee"/>
    <style:style style:data-style-name="N_up_to_3_1_18" style:family="table-cell" style:name="acf198a"/>
    <style:style style:data-style-name="N_up_to_3_1_17" style:family="table-cell" style:name="ad161bd"/>
    <style:style style:data-style-name="N_up_to_3_1_16" style:family="table-cell" style:name="abf5a5d"/>
    <style:style style:data-style-name="N_up_to_3_1_8" style:family="table-cell" style:name="a36f1b0"/>
    <style:style style:data-style-name="N_up_to_3_1_3" style:family="table-cell" style:name="a7abb66"/>
    <style:style style:family="table-column" style:name="aee8d42">
      <style:table-column-properties style:column-width="001.2000in" style:rel-column-width="13107*"/>
    </style:style>
    <style:style style:family="table" style:name="a19957c">
      <style:table-properties style:width="6.0in" table:align="margins"/>
    </style:style>
    <style:style style:family="table-column" style:name="co1">
      <style:table-column-properties fo:break-before="auto" style:column-width="2.267cm"/>
    </style:style>
    <style:style style:family="table-row" style:name="ro1">
      <style:table-row-properties fo:break-before="auto" style:row-height="0.453cm" style:use-optimal-row-height="true"/>
    </style:style>
    <style:style style:family="table" style:master-page-name="Default" style:name="ta1">
      <style:table-properties style:writing-mode="lr-tb" table:display="true"/>
    </style:style>
    <number:number-style style:name="N_up_to_3_1_3">
      <number:number number:decimal-places="3" number:min-decimal-places="0" number:min-integer-digits="1"/>
    </number:number-style>
    <number:number-style style:name="N_up_to_3_1_8">
      <number:number number:decimal-places="3" number:min-decimal-places="0" number:min-integer-digits="1"/>
    </number:number-style>
    <number:number-style style:name="N_up_to_3_1_16">
      <number:number number:decimal-places="3" number:min-decimal-places="0" number:min-integer-digits="1"/>
    </number:number-style>
    <number:number-style style:name="N_up_to_3_1_17">
      <number:number number:decimal-places="3" number:min-decimal-places="0" number:min-integer-digits="1"/>
    </number:number-style>
    <number:number-style style:name="N_up_to_3_1_18">
      <number:number number:decimal-places="3" number:min-decimal-places="0" number:min-integer-digits="1"/>
    </number:number-style>
    <number:number-style style:name="N_up_to_3_1_19">
      <number:number number:decimal-places="3" number:min-decimal-places="0" number:min-integer-digits="1"/>
    </number:number-style>
    <number:number-style style:name="N_up_to_3_1_20">
      <number:number number:decimal-places="3" number:min-decimal-places="0" number:min-integer-digits="1"/>
    </number:number-style>
    <number:number-style style:name="N_up_to_3_1_21">
      <number:number number:decimal-places="3" number:min-decimal-places="0" number:min-integer-digits="1"/>
    </number:number-style>
    <number:number-style style:name="N_up_to_3_1_22">
      <number:number number:decimal-places="3" number:min-decimal-places="0" number:min-integer-digits="1"/>
    </number:number-style>
    <number:number-style style:name="N_up_to_3_1_23">
      <number:number number:decimal-places="3" number:min-decimal-places="0" number:min-integer-digits="1"/>
    </number:number-style>
    <number:number-style style:name="N_up_to_3_1_24">
      <number:number number:decimal-places="3" number:min-decimal-places="0" number:min-integer-digits="1"/>
    </number:number-style>
    <number:number-style style:name="N_up_to_3_1_25">
      <number:number number:decimal-places="3" number:min-decimal-places="0" number:min-integer-digits="1"/>
    </number:number-style>
    <number:number-style style:name="N_up_to_3_1_26">
      <number:number number:decimal-places="3" number:min-decimal-places="0" number:min-integer-digits="1"/>
    </number:number-style>
    <number:number-style style:name="N_up_to_3_1_27">
      <number:number number:decimal-places="3" number:min-decimal-places="0" number:min-integer-digits="1"/>
    </number:number-style>
    <number:number-style style:name="N_up_to_3_1_28">
      <number:number number:decimal-places="3" number:min-decimal-places="0" number:min-integer-digits="1"/>
    </number:number-style>
    <number:number-style style:name="N_up_to_3_1_29">
      <number:number number:decimal-places="3" number:min-decimal-places="0" number:min-integer-digits="1"/>
    </number:number-style>
    <number:number-style style:name="N_up_to_3_1_30">
      <number:number number:decimal-places="3" number:min-decimal-places="0" number:min-integer-digits="1"/>
    </number:number-style>
    <number:number-style style:name="N_up_to_3_1_31">
      <number:number number:decimal-places="3" number:min-decimal-places="0" number:min-integer-digits="1"/>
    </number:number-style>
    <number:number-style style:name="N_up_to_3_1_32">
      <number:number number:decimal-places="3" number:min-decimal-places="0" number:min-integer-digits="1"/>
    </number:number-style>
    <number:number-style style:name="N_up_to_3_1_33">
      <number:number number:decimal-places="3" number:min-decimal-places="0" number:min-integer-digits="1"/>
    </number:number-style>
    <number:number-style style:name="N_up_to_3_1_34">
      <number:number number:decimal-places="3" number:min-decimal-places="0" number:min-integer-digits="1"/>
    </number:number-style>
    <number:number-style style:name="N_up_to_3_1_35">
      <number:number number:decimal-places="3" number:min-decimal-places="0" number:min-integer-digits="1"/>
    </number:number-style>
    <number:number-style style:name="N_up_to_3_1_36">
      <number:number number:decimal-places="3" number:min-decimal-places="0" number:min-integer-digits="1"/>
    </number:number-style>
    <number:number-style style:name="N_up_to_3_1_37">
      <number:number number:decimal-places="3" number:min-decimal-places="0" number:min-integer-digits="1"/>
    </number:number-style>
    <number:number-style style:name="N_up_to_3_1_38">
      <number:number number:decimal-places="3" number:min-decimal-places="0" number:min-integer-digits="1"/>
    </number:number-style>
    <number:number-style style:name="N_up_to_3_1_39">
      <number:number number:decimal-places="3" number:min-decimal-places="0" number:min-integer-digits="1"/>
    </number:number-style>
    <number:number-style style:name="N_up_to_3_1_40">
      <number:number number:decimal-places="3" number:min-decimal-places="0" number:min-integer-digits="1"/>
    </number:number-style>
    <number:number-style style:name="N_up_to_3_2_3">
      <number:number number:decimal-places="3" number:min-decimal-places="0" number:min-integer-digits="1"/>
    </number:number-style>
    <style:style style:data-style-name="N_up_to_3_2_3" style:family="table-cell" style:name="aca30c6"/>
    <number:number-style style:name="N_up_to_3_2_8">
      <number:number number:decimal-places="3" number:min-decimal-places="0" number:min-integer-digits="1"/>
    </number:number-style>
    <style:style style:data-style-name="N_up_to_3_2_8" style:family="table-cell" style:name="a05f75d"/>
    <number:number-style style:name="N_up_to_3_2_16">
      <number:number number:decimal-places="3" number:min-decimal-places="0" number:min-integer-digits="1"/>
    </number:number-style>
    <style:style style:data-style-name="N_up_to_3_2_16" style:family="table-cell" style:name="a3fa711"/>
    <number:number-style style:name="N_up_to_3_2_17">
      <number:number number:decimal-places="3" number:min-decimal-places="0" number:min-integer-digits="1"/>
    </number:number-style>
    <style:style style:data-style-name="N_up_to_3_2_17" style:family="table-cell" style:name="a6ff29b"/>
    <number:number-style style:name="N_up_to_3_2_18">
      <number:number number:decimal-places="3" number:min-decimal-places="0" number:min-integer-digits="1"/>
    </number:number-style>
    <style:style style:data-style-name="N_up_to_3_2_18" style:family="table-cell" style:name="a644ac7"/>
    <number:number-style style:name="N_up_to_3_2_19">
      <number:number number:decimal-places="3" number:min-decimal-places="0" number:min-integer-digits="1"/>
    </number:number-style>
    <style:style style:data-style-name="N_up_to_3_2_19" style:family="table-cell" style:name="a323646"/>
    <number:number-style style:name="N_up_to_3_2_20">
      <number:number number:decimal-places="3" number:min-decimal-places="0" number:min-integer-digits="1"/>
    </number:number-style>
    <style:style style:data-style-name="N_up_to_3_2_20" style:family="table-cell" style:name="a42f462"/>
    <number:number-style style:name="N_up_to_3_2_21">
      <number:number number:decimal-places="3" number:min-decimal-places="0" number:min-integer-digits="1"/>
    </number:number-style>
    <style:style style:data-style-name="N_up_to_3_2_21" style:family="table-cell" style:name="a7d0b11"/>
    <number:number-style style:name="N_up_to_3_2_22">
      <number:number number:decimal-places="3" number:min-decimal-places="0" number:min-integer-digits="1"/>
    </number:number-style>
    <style:style style:data-style-name="N_up_to_3_2_22" style:family="table-cell" style:name="a169e5d"/>
    <number:number-style style:name="N_up_to_3_2_23">
      <number:number number:decimal-places="3" number:min-decimal-places="0" number:min-integer-digits="1"/>
    </number:number-style>
    <style:style style:data-style-name="N_up_to_3_2_23" style:family="table-cell" style:name="a7fefc4"/>
    <number:number-style style:name="N_up_to_3_2_24">
      <number:number number:decimal-places="3" number:min-decimal-places="0" number:min-integer-digits="1"/>
    </number:number-style>
    <style:style style:data-style-name="N_up_to_3_2_24" style:family="table-cell" style:name="aad6250"/>
    <number:number-style style:name="N_up_to_3_2_25">
      <number:number number:decimal-places="3" number:min-decimal-places="0" number:min-integer-digits="1"/>
    </number:number-style>
    <style:style style:data-style-name="N_up_to_3_2_25" style:family="table-cell" style:name="a644c10"/>
    <number:number-style style:name="N_up_to_3_2_26">
      <number:number number:decimal-places="3" number:min-decimal-places="0" number:min-integer-digits="1"/>
    </number:number-style>
    <style:style style:data-style-name="N_up_to_3_2_26" style:family="table-cell" style:name="ab182ab"/>
    <number:number-style style:name="N_up_to_3_2_27">
      <number:number number:decimal-places="3" number:min-decimal-places="0" number:min-integer-digits="1"/>
    </number:number-style>
    <style:style style:data-style-name="N_up_to_3_2_27" style:family="table-cell" style:name="a78d836"/>
    <number:number-style style:name="N_up_to_3_2_28">
      <number:number number:decimal-places="3" number:min-decimal-places="0" number:min-integer-digits="1"/>
    </number:number-style>
    <style:style style:data-style-name="N_up_to_3_2_28" style:family="table-cell" style:name="a151390"/>
    <number:number-style style:name="N_up_to_3_2_29">
      <number:number number:decimal-places="3" number:min-decimal-places="0" number:min-integer-digits="1"/>
    </number:number-style>
    <style:style style:data-style-name="N_up_to_3_2_29" style:family="table-cell" style:name="aa046cf"/>
    <number:number-style style:name="N_up_to_3_2_30">
      <number:number number:decimal-places="3" number:min-decimal-places="0" number:min-integer-digits="1"/>
    </number:number-style>
    <style:style style:data-style-name="N_up_to_3_2_30" style:family="table-cell" style:name="a40dbd2"/>
    <number:number-style style:name="N_up_to_3_2_31">
      <number:number number:decimal-places="3" number:min-decimal-places="0" number:min-integer-digits="1"/>
    </number:number-style>
    <style:style style:data-style-name="N_up_to_3_2_31" style:family="table-cell" style:name="a5ace34"/>
    <number:number-style style:name="N_up_to_3_2_32">
      <number:number number:decimal-places="3" number:min-decimal-places="0" number:min-integer-digits="1"/>
    </number:number-style>
    <style:style style:data-style-name="N_up_to_3_2_32" style:family="table-cell" style:name="a9d312a"/>
    <number:number-style style:name="N_up_to_3_2_33">
      <number:number number:decimal-places="3" number:min-decimal-places="0" number:min-integer-digits="1"/>
    </number:number-style>
    <style:style style:data-style-name="N_up_to_3_2_33" style:family="table-cell" style:name="a600343"/>
    <number:number-style style:name="N_up_to_3_2_34">
      <number:number number:decimal-places="3" number:min-decimal-places="0" number:min-integer-digits="1"/>
    </number:number-style>
    <style:style style:data-style-name="N_up_to_3_2_34" style:family="table-cell" style:name="a122107"/>
    <number:number-style style:name="N_up_to_3_2_35">
      <number:number number:decimal-places="3" number:min-decimal-places="0" number:min-integer-digits="1"/>
    </number:number-style>
    <style:style style:data-style-name="N_up_to_3_2_35" style:family="table-cell" style:name="afd4f9a"/>
    <number:number-style style:name="N_up_to_3_2_36">
      <number:number number:decimal-places="3" number:min-decimal-places="0" number:min-integer-digits="1"/>
    </number:number-style>
    <style:style style:data-style-name="N_up_to_3_2_36" style:family="table-cell" style:name="a5569a2"/>
    <number:number-style style:name="N_up_to_3_2_37">
      <number:number number:decimal-places="3" number:min-decimal-places="0" number:min-integer-digits="1"/>
    </number:number-style>
    <style:style style:data-style-name="N_up_to_3_2_37" style:family="table-cell" style:name="ad96971"/>
    <number:number-style style:name="N_up_to_3_2_38">
      <number:number number:decimal-places="3" number:min-decimal-places="0" number:min-integer-digits="1"/>
    </number:number-style>
    <style:style style:data-style-name="N_up_to_3_2_38" style:family="table-cell" style:name="a4edd3b"/>
    <number:number-style style:name="N_up_to_3_2_39">
      <number:number number:decimal-places="3" number:min-decimal-places="0" number:min-integer-digits="1"/>
    </number:number-style>
    <style:style style:data-style-name="N_up_to_3_2_39" style:family="table-cell" style:name="a66d3a9"/>
    <number:number-style style:name="N_up_to_3_2_40">
      <number:number number:decimal-places="3" number:min-decimal-places="0" number:min-integer-digits="1"/>
    </number:number-style>
    <style:style style:data-style-name="N_up_to_3_2_40" style:family="table-cell" style:name="ab1039d"/>
    <number:number-style style:name="N_up_to_3_2_1">
      <number:number number:decimal-places="3" number:min-decimal-places="0" number:min-integer-digits="1"/>
    </number:number-style>
    <number:number-style style:name="N_up_to_3_5_1">
      <number:number number:decimal-places="3" number:min-decimal-places="0" number:min-integer-digits="1"/>
    </number:number-style>
    <number:number-style style:name="N_up_to_3_6_1">
      <number:number number:decimal-places="3" number:min-decimal-places="0" number:min-integer-digits="1"/>
    </number:number-style>
    <number:number-style style:name="N_up_to_3_12_1">
      <number:number number:decimal-places="3" number:min-decimal-places="0" number:min-integer-digits="1"/>
    </number:number-style>
    <number:number-style style:name="N_up_to_3_13_1">
      <number:number number:decimal-places="3" number:min-decimal-places="0" number:min-integer-digits="1"/>
    </number:number-style>
    <number:number-style style:name="N_up_to_3_14_1">
      <number:number number:decimal-places="3" number:min-decimal-places="0" number:min-integer-digits="1"/>
    </number:number-style>
    <number:number-style style:name="N_up_to_3_15_1">
      <number:number number:decimal-places="3" number:min-decimal-places="0" number:min-integer-digits="1"/>
    </number:number-style>
    <number:number-style style:name="N_up_to_3_16_1">
      <number:number number:decimal-places="3" number:min-decimal-places="0" number:min-integer-digits="1"/>
    </number:number-style>
    <number:number-style style:name="N_up_to_3_17_1">
      <number:number number:decimal-places="3" number:min-decimal-places="0" number:min-integer-digits="1"/>
    </number:number-style>
    <number:number-style style:name="N_up_to_3_18_1">
      <number:number number:decimal-places="3" number:min-decimal-places="0" number:min-integer-digits="1"/>
    </number:number-style>
    <number:number-style style:name="N_up_to_3_19_1">
      <number:number number:decimal-places="3" number:min-decimal-places="0" number:min-integer-digits="1"/>
    </number:number-style>
    <number:number-style style:name="N_up_to_3_21_1">
      <number:number number:decimal-places="3" number:min-decimal-places="0" number:min-integer-digits="1"/>
    </number:number-style>
    <number:number-style style:name="N_up_to_3_22_1">
      <number:number number:decimal-places="3" number:min-decimal-places="0" number:min-integer-digits="1"/>
    </number:number-style>
    <number:number-style style:name="N_up_to_3_26_1">
      <number:number number:decimal-places="3" number:min-decimal-places="0" number:min-integer-digits="1"/>
    </number:number-style>
    <number:number-style style:name="N_up_to_3_47_1">
      <number:number number:decimal-places="3" number:min-decimal-places="0" number:min-integer-digits="1"/>
    </number:number-style>
    <number:number-style style:name="N_up_to_3_65_1">
      <number:number number:decimal-places="3" number:min-decimal-places="0" number:min-integer-digits="1"/>
    </number:number-style>
    <number:number-style style:name="N_up_to_3_66_1">
      <number:number number:decimal-places="3" number:min-decimal-places="0" number:min-integer-digits="1"/>
    </number:number-style>
    <number:number-style style:name="N_up_to_3_67_1">
      <number:number number:decimal-places="3" number:min-decimal-places="0" number:min-integer-digits="1"/>
    </number:number-style>
    <number:number-style style:name="N_up_to_3_68_1">
      <number:number number:decimal-places="3" number:min-decimal-places="0" number:min-integer-digits="1"/>
    </number:number-style>
    <number:number-style style:name="N_up_to_3_70_1">
      <number:number number:decimal-places="3" number:min-decimal-places="0" number:min-integer-digits="1"/>
    </number:number-style>
    <number:number-style style:name="N_up_to_3_71_1">
      <number:number number:decimal-places="3" number:min-decimal-places="0" number:min-integer-digits="1"/>
    </number:number-style>
    <number:number-style style:name="N_up_to_3_72_1">
      <number:number number:decimal-places="3" number:min-decimal-places="0" number:min-integer-digits="1"/>
    </number:number-style>
    <number:number-style style:name="N_up_to_3_73_1">
      <number:number number:decimal-places="3" number:min-decimal-places="0" number:min-integer-digits="1"/>
    </number:number-style>
    <number:number-style style:name="N_up_to_3_74_1">
      <number:number number:decimal-places="3" number:min-decimal-places="0" number:min-integer-digits="1"/>
    </number:number-style>
    <number:number-style style:name="N_up_to_3_77_1">
      <number:number number:decimal-places="3" number:min-decimal-places="0" number:min-integer-digits="1"/>
    </number:number-style>
    <number:number-style style:name="N_up_to_3_78_1">
      <number:number number:decimal-places="3" number:min-decimal-places="0" number:min-integer-digits="1"/>
    </number:number-style>
    <number:number-style style:name="N_up_to_3_82_1">
      <number:number number:decimal-places="3" number:min-decimal-places="0" number:min-integer-digits="1"/>
    </number:number-style>
    <number:number-style style:name="N_up_to_3_93_1">
      <number:number number:decimal-places="3" number:min-decimal-places="0" number:min-integer-digits="1"/>
    </number:number-style>
    <number:number-style style:name="N_up_to_3_94_1">
      <number:number number:decimal-places="3" number:min-decimal-places="0" number:min-integer-digits="1"/>
    </number:number-style>
    <number:number-style style:name="N_up_to_3_95_1">
      <number:number number:decimal-places="3" number:min-decimal-places="0" number:min-integer-digits="1"/>
    </number:number-style>
    <number:number-style style:name="N_up_to_3_96_1">
      <number:number number:decimal-places="3" number:min-decimal-places="0" number:min-integer-digits="1"/>
    </number:number-style>
    <number:number-style style:name="N_up_to_3_98_1">
      <number:number number:decimal-places="3" number:min-decimal-places="0" number:min-integer-digits="1"/>
    </number:number-style>
    <number:number-style style:name="N_up_to_3_99_1">
      <number:number number:decimal-places="3" number:min-decimal-places="0" number:min-integer-digits="1"/>
    </number:number-style>
    <number:number-style style:name="N_up_to_3_107_1">
      <number:number number:decimal-places="3" number:min-decimal-places="0" number:min-integer-digits="1"/>
    </number:number-style>
    <number:number-style style:name="N_up_to_3_108_1">
      <number:number number:decimal-places="3" number:min-decimal-places="0" number:min-integer-digits="1"/>
    </number:number-style>
    <number:number-style style:name="N_up_to_3_109_1">
      <number:number number:decimal-places="3" number:min-decimal-places="0" number:min-integer-digits="1"/>
    </number:number-style>
    <number:number-style style:name="N_up_to_3_110_1">
      <number:number number:decimal-places="3" number:min-decimal-places="0" number:min-integer-digits="1"/>
    </number:number-style>
    <number:number-style style:name="N_up_to_3_112_1">
      <number:number number:decimal-places="3" number:min-decimal-places="0" number:min-integer-digits="1"/>
    </number:number-style>
    <number:number-style style:name="N_up_to_3_113_1">
      <number:number number:decimal-places="3" number:min-decimal-places="0" number:min-integer-digits="1"/>
    </number:number-style>
    <number:number-style style:name="N_up_to_3_117_1">
      <number:number number:decimal-places="3" number:min-decimal-places="0" number:min-integer-digits="1"/>
    </number:number-style>
    <number:number-style style:name="N_up_to_3_124_1">
      <number:number number:decimal-places="3" number:min-decimal-places="0" number:min-integer-digits="1"/>
    </number:number-style>
    <number:number-style style:name="N_up_to_3_2_2">
      <number:number number:decimal-places="3" number:min-decimal-places="0" number:min-integer-digits="1"/>
    </number:number-style>
    <number:number-style style:name="N_up_to_3_5_2">
      <number:number number:decimal-places="3" number:min-decimal-places="0" number:min-integer-digits="1"/>
    </number:number-style>
    <number:number-style style:name="N_up_to_3_6_2">
      <number:number number:decimal-places="3" number:min-decimal-places="0" number:min-integer-digits="1"/>
    </number:number-style>
    <number:number-style style:name="N_up_to_3_12_2">
      <number:number number:decimal-places="3" number:min-decimal-places="0" number:min-integer-digits="1"/>
    </number:number-style>
    <number:number-style style:name="N_up_to_3_13_2">
      <number:number number:decimal-places="3" number:min-decimal-places="0" number:min-integer-digits="1"/>
    </number:number-style>
    <number:number-style style:name="N_up_to_3_14_2">
      <number:number number:decimal-places="3" number:min-decimal-places="0" number:min-integer-digits="1"/>
    </number:number-style>
    <number:number-style style:name="N_up_to_3_15_2">
      <number:number number:decimal-places="3" number:min-decimal-places="0" number:min-integer-digits="1"/>
    </number:number-style>
    <number:number-style style:name="N_up_to_3_23_2">
      <number:number number:decimal-places="3" number:min-decimal-places="0" number:min-integer-digits="1"/>
    </number:number-style>
    <number:number-style style:name="N_up_to_3_24_2">
      <number:number number:decimal-places="3" number:min-decimal-places="0" number:min-integer-digits="1"/>
    </number:number-style>
    <number:number-style style:name="N_up_to_3_25_2">
      <number:number number:decimal-places="3" number:min-decimal-places="0" number:min-integer-digits="1"/>
    </number:number-style>
    <number:number-style style:name="N_up_to_3_26_2">
      <number:number number:decimal-places="3" number:min-decimal-places="0" number:min-integer-digits="1"/>
    </number:number-style>
    <number:number-style style:name="N_up_to_3_28_2">
      <number:number number:decimal-places="3" number:min-decimal-places="0" number:min-integer-digits="1"/>
    </number:number-style>
    <number:number-style style:name="N_up_to_3_29_2">
      <number:number number:decimal-places="3" number:min-decimal-places="0" number:min-integer-digits="1"/>
    </number:number-style>
    <number:number-style style:name="N_up_to_3_30_2">
      <number:number number:decimal-places="3" number:min-decimal-places="0" number:min-integer-digits="1"/>
    </number:number-style>
    <number:number-style style:name="N_up_to_3_31_2">
      <number:number number:decimal-places="3" number:min-decimal-places="0" number:min-integer-digits="1"/>
    </number:number-style>
    <number:number-style style:name="N_up_to_3_32_2">
      <number:number number:decimal-places="3" number:min-decimal-places="0" number:min-integer-digits="1"/>
    </number:number-style>
    <number:number-style style:name="N_up_to_3_35_2">
      <number:number number:decimal-places="3" number:min-decimal-places="0" number:min-integer-digits="1"/>
    </number:number-style>
    <number:number-style style:name="N_up_to_3_36_2">
      <number:number number:decimal-places="3" number:min-decimal-places="0" number:min-integer-digits="1"/>
    </number:number-style>
    <number:number-style style:name="N_up_to_3_37_2">
      <number:number number:decimal-places="3" number:min-decimal-places="0" number:min-integer-digits="1"/>
    </number:number-style>
    <number:number-style style:name="N_up_to_3_38_2">
      <number:number number:decimal-places="3" number:min-decimal-places="0" number:min-integer-digits="1"/>
    </number:number-style>
    <number:number-style style:name="N_up_to_3_39_2">
      <number:number number:decimal-places="3" number:min-decimal-places="0" number:min-integer-digits="1"/>
    </number:number-style>
    <number:number-style style:name="N_up_to_3_42_2">
      <number:number number:decimal-places="3" number:min-decimal-places="0" number:min-integer-digits="1"/>
    </number:number-style>
    <number:number-style style:name="N_up_to_3_43_2">
      <number:number number:decimal-places="3" number:min-decimal-places="0" number:min-integer-digits="1"/>
    </number:number-style>
    <number:number-style style:name="N_up_to_3_44_2">
      <number:number number:decimal-places="3" number:min-decimal-places="0" number:min-integer-digits="1"/>
    </number:number-style>
    <number:number-style style:name="N_up_to_3_45_2">
      <number:number number:decimal-places="3" number:min-decimal-places="0" number:min-integer-digits="1"/>
    </number:number-style>
    <number:number-style style:name="N_up_to_3_46_2">
      <number:number number:decimal-places="3" number:min-decimal-places="0" number:min-integer-digits="1"/>
    </number:number-style>
    <number:number-style style:name="N_up_to_3_47_2">
      <number:number number:decimal-places="3" number:min-decimal-places="0" number:min-integer-digits="1"/>
    </number:number-style>
    <number:number-style style:name="N_up_to_3_49_2">
      <number:number number:decimal-places="3" number:min-decimal-places="0" number:min-integer-digits="1"/>
    </number:number-style>
    <number:number-style style:name="N_up_to_3_50_2">
      <number:number number:decimal-places="3" number:min-decimal-places="0" number:min-integer-digits="1"/>
    </number:number-style>
    <number:number-style style:name="N_up_to_3_51_2">
      <number:number number:decimal-places="3" number:min-decimal-places="0" number:min-integer-digits="1"/>
    </number:number-style>
    <number:number-style style:name="N_up_to_3_52_2">
      <number:number number:decimal-places="3" number:min-decimal-places="0" number:min-integer-digits="1"/>
    </number:number-style>
    <number:number-style style:name="N_up_to_3_53_2">
      <number:number number:decimal-places="3" number:min-decimal-places="0" number:min-integer-digits="1"/>
    </number:number-style>
    <number:number-style style:name="N_up_to_3_56_2">
      <number:number number:decimal-places="3" number:min-decimal-places="0" number:min-integer-digits="1"/>
    </number:number-style>
    <number:number-style style:name="N_up_to_3_57_2">
      <number:number number:decimal-places="3" number:min-decimal-places="0" number:min-integer-digits="1"/>
    </number:number-style>
    <number:number-style style:name="N_up_to_3_58_2">
      <number:number number:decimal-places="3" number:min-decimal-places="0" number:min-integer-digits="1"/>
    </number:number-style>
    <number:number-style style:name="N_up_to_3_59_2">
      <number:number number:decimal-places="3" number:min-decimal-places="0" number:min-integer-digits="1"/>
    </number:number-style>
    <number:number-style style:name="N_up_to_3_60_2">
      <number:number number:decimal-places="3" number:min-decimal-places="0" number:min-integer-digits="1"/>
    </number:number-style>
    <number:number-style style:name="N_up_to_3_63_2">
      <number:number number:decimal-places="3" number:min-decimal-places="0" number:min-integer-digits="1"/>
    </number:number-style>
    <number:number-style style:name="N_up_to_3_64_2">
      <number:number number:decimal-places="3" number:min-decimal-places="0" number:min-integer-digits="1"/>
    </number:number-style>
    <number:number-style style:name="N_up_to_3_65_2">
      <number:number number:decimal-places="3" number:min-decimal-places="0" number:min-integer-digits="1"/>
    </number:number-style>
    <number:number-style style:name="N_up_to_3_66_2">
      <number:number number:decimal-places="3" number:min-decimal-places="0" number:min-integer-digits="1"/>
    </number:number-style>
    <number:number-style style:name="N_up_to_3_67_2">
      <number:number number:decimal-places="3" number:min-decimal-places="0" number:min-integer-digits="1"/>
    </number:number-style>
    <number:number-style style:name="N_up_to_3_68_2">
      <number:number number:decimal-places="3" number:min-decimal-places="0" number:min-integer-digits="1"/>
    </number:number-style>
    <number:number-style style:name="N_up_to_3_70_2">
      <number:number number:decimal-places="3" number:min-decimal-places="0" number:min-integer-digits="1"/>
    </number:number-style>
    <number:number-style style:name="N_up_to_3_71_2">
      <number:number number:decimal-places="3" number:min-decimal-places="0" number:min-integer-digits="1"/>
    </number:number-style>
    <number:number-style style:name="N_up_to_3_72_2">
      <number:number number:decimal-places="3" number:min-decimal-places="0" number:min-integer-digits="1"/>
    </number:number-style>
    <number:number-style style:name="N_up_to_3_73_2">
      <number:number number:decimal-places="3" number:min-decimal-places="0" number:min-integer-digits="1"/>
    </number:number-style>
    <number:number-style style:name="N_up_to_3_74_2">
      <number:number number:decimal-places="3" number:min-decimal-places="0" number:min-integer-digits="1"/>
    </number:number-style>
    <number:number-style style:name="N_up_to_3_77_2">
      <number:number number:decimal-places="3" number:min-decimal-places="0" number:min-integer-digits="1"/>
    </number:number-style>
    <number:number-style style:name="N_up_to_3_78_2">
      <number:number number:decimal-places="3" number:min-decimal-places="0" number:min-integer-digits="1"/>
    </number:number-style>
    <number:number-style style:name="N_up_to_3_79_2">
      <number:number number:decimal-places="3" number:min-decimal-places="0" number:min-integer-digits="1"/>
    </number:number-style>
    <number:number-style style:name="N_up_to_3_80_2">
      <number:number number:decimal-places="3" number:min-decimal-places="0" number:min-integer-digits="1"/>
    </number:number-style>
    <number:number-style style:name="N_up_to_3_81_2">
      <number:number number:decimal-places="3" number:min-decimal-places="0" number:min-integer-digits="1"/>
    </number:number-style>
    <number:number-style style:name="N_up_to_3_82_2">
      <number:number number:decimal-places="3" number:min-decimal-places="0" number:min-integer-digits="1"/>
    </number:number-style>
    <number:number-style style:name="N_up_to_3_84_2">
      <number:number number:decimal-places="3" number:min-decimal-places="0" number:min-integer-digits="1"/>
    </number:number-style>
    <number:number-style style:name="N_up_to_3_85_2">
      <number:number number:decimal-places="3" number:min-decimal-places="0" number:min-integer-digits="1"/>
    </number:number-style>
    <number:number-style style:name="N_up_to_3_86_2">
      <number:number number:decimal-places="3" number:min-decimal-places="0" number:min-integer-digits="1"/>
    </number:number-style>
    <number:number-style style:name="N_up_to_3_87_2">
      <number:number number:decimal-places="3" number:min-decimal-places="0" number:min-integer-digits="1"/>
    </number:number-style>
    <number:number-style style:name="N_up_to_3_88_2">
      <number:number number:decimal-places="3" number:min-decimal-places="0" number:min-integer-digits="1"/>
    </number:number-style>
    <number:number-style style:name="N_up_to_3_91_2">
      <number:number number:decimal-places="3" number:min-decimal-places="0" number:min-integer-digits="1"/>
    </number:number-style>
    <number:number-style style:name="N_up_to_3_92_2">
      <number:number number:decimal-places="3" number:min-decimal-places="0" number:min-integer-digits="1"/>
    </number:number-style>
    <number:number-style style:name="N_up_to_3_93_2">
      <number:number number:decimal-places="3" number:min-decimal-places="0" number:min-integer-digits="1"/>
    </number:number-style>
    <number:number-style style:name="N_up_to_3_94_2">
      <number:number number:decimal-places="3" number:min-decimal-places="0" number:min-integer-digits="1"/>
    </number:number-style>
    <number:number-style style:name="N_up_to_3_95_2">
      <number:number number:decimal-places="3" number:min-decimal-places="0" number:min-integer-digits="1"/>
    </number:number-style>
    <number:number-style style:name="N_up_to_3_96_2">
      <number:number number:decimal-places="3" number:min-decimal-places="0" number:min-integer-digits="1"/>
    </number:number-style>
    <number:number-style style:name="N_up_to_3_98_2">
      <number:number number:decimal-places="3" number:min-decimal-places="0" number:min-integer-digits="1"/>
    </number:number-style>
    <number:number-style style:name="N_up_to_3_99_2">
      <number:number number:decimal-places="3" number:min-decimal-places="0" number:min-integer-digits="1"/>
    </number:number-style>
    <number:number-style style:name="N_up_to_3_100_2">
      <number:number number:decimal-places="3" number:min-decimal-places="0" number:min-integer-digits="1"/>
    </number:number-style>
    <number:number-style style:name="N_up_to_3_101_2">
      <number:number number:decimal-places="3" number:min-decimal-places="0" number:min-integer-digits="1"/>
    </number:number-style>
    <number:number-style style:name="N_up_to_3_102_2">
      <number:number number:decimal-places="3" number:min-decimal-places="0" number:min-integer-digits="1"/>
    </number:number-style>
    <number:number-style style:name="N_up_to_3_103_2">
      <number:number number:decimal-places="3" number:min-decimal-places="0" number:min-integer-digits="1"/>
    </number:number-style>
    <number:number-style style:name="N_up_to_3_105_2">
      <number:number number:decimal-places="3" number:min-decimal-places="0" number:min-integer-digits="1"/>
    </number:number-style>
    <number:number-style style:name="N_up_to_3_106_2">
      <number:number number:decimal-places="3" number:min-decimal-places="0" number:min-integer-digits="1"/>
    </number:number-style>
    <number:number-style style:name="N_up_to_3_2_1">
      <number:number number:decimal-places="3" number:min-decimal-places="0" number:min-integer-digits="1"/>
    </number:number-style>
    <number:number-style style:name="N_up_to_3_5_1">
      <number:number number:decimal-places="3" number:min-decimal-places="0" number:min-integer-digits="1"/>
    </number:number-style>
    <number:number-style style:name="N_up_to_3_6_1">
      <number:number number:decimal-places="3" number:min-decimal-places="0" number:min-integer-digits="1"/>
    </number:number-style>
    <number:number-style style:name="N_up_to_3_12_1">
      <number:number number:decimal-places="3" number:min-decimal-places="0" number:min-integer-digits="1"/>
    </number:number-style>
    <number:number-style style:name="N_up_to_3_13_1">
      <number:number number:decimal-places="3" number:min-decimal-places="0" number:min-integer-digits="1"/>
    </number:number-style>
    <number:number-style style:name="N_up_to_3_14_1">
      <number:number number:decimal-places="3" number:min-decimal-places="0" number:min-integer-digits="1"/>
    </number:number-style>
    <number:number-style style:name="N_up_to_3_15_1">
      <number:number number:decimal-places="3" number:min-decimal-places="0" number:min-integer-digits="1"/>
    </number:number-style>
    <number:number-style style:name="N_up_to_3_16_1">
      <number:number number:decimal-places="3" number:min-decimal-places="0" number:min-integer-digits="1"/>
    </number:number-style>
    <number:number-style style:name="N_up_to_3_17_1">
      <number:number number:decimal-places="3" number:min-decimal-places="0" number:min-integer-digits="1"/>
    </number:number-style>
    <number:number-style style:name="N_up_to_3_18_1">
      <number:number number:decimal-places="3" number:min-decimal-places="0" number:min-integer-digits="1"/>
    </number:number-style>
    <number:number-style style:name="N_up_to_3_19_1">
      <number:number number:decimal-places="3" number:min-decimal-places="0" number:min-integer-digits="1"/>
    </number:number-style>
    <number:number-style style:name="N_up_to_3_21_1">
      <number:number number:decimal-places="3" number:min-decimal-places="0" number:min-integer-digits="1"/>
    </number:number-style>
    <number:number-style style:name="N_up_to_3_22_1">
      <number:number number:decimal-places="3" number:min-decimal-places="0" number:min-integer-digits="1"/>
    </number:number-style>
    <number:number-style style:name="N_up_to_3_26_1">
      <number:number number:decimal-places="3" number:min-decimal-places="0" number:min-integer-digits="1"/>
    </number:number-style>
    <number:number-style style:name="N_up_to_3_47_1">
      <number:number number:decimal-places="3" number:min-decimal-places="0" number:min-integer-digits="1"/>
    </number:number-style>
    <number:number-style style:name="N_up_to_3_65_1">
      <number:number number:decimal-places="3" number:min-decimal-places="0" number:min-integer-digits="1"/>
    </number:number-style>
    <number:number-style style:name="N_up_to_3_66_1">
      <number:number number:decimal-places="3" number:min-decimal-places="0" number:min-integer-digits="1"/>
    </number:number-style>
    <number:number-style style:name="N_up_to_3_67_1">
      <number:number number:decimal-places="3" number:min-decimal-places="0" number:min-integer-digits="1"/>
    </number:number-style>
    <number:number-style style:name="N_up_to_3_68_1">
      <number:number number:decimal-places="3" number:min-decimal-places="0" number:min-integer-digits="1"/>
    </number:number-style>
    <number:number-style style:name="N_up_to_3_70_1">
      <number:number number:decimal-places="3" number:min-decimal-places="0" number:min-integer-digits="1"/>
    </number:number-style>
    <number:number-style style:name="N_up_to_3_71_1">
      <number:number number:decimal-places="3" number:min-decimal-places="0" number:min-integer-digits="1"/>
    </number:number-style>
    <number:number-style style:name="N_up_to_3_72_1">
      <number:number number:decimal-places="3" number:min-decimal-places="0" number:min-integer-digits="1"/>
    </number:number-style>
    <number:number-style style:name="N_up_to_3_73_1">
      <number:number number:decimal-places="3" number:min-decimal-places="0" number:min-integer-digits="1"/>
    </number:number-style>
    <number:number-style style:name="N_up_to_3_74_1">
      <number:number number:decimal-places="3" number:min-decimal-places="0" number:min-integer-digits="1"/>
    </number:number-style>
    <number:number-style style:name="N_up_to_3_77_1">
      <number:number number:decimal-places="3" number:min-decimal-places="0" number:min-integer-digits="1"/>
    </number:number-style>
    <number:number-style style:name="N_up_to_3_78_1">
      <number:number number:decimal-places="3" number:min-decimal-places="0" number:min-integer-digits="1"/>
    </number:number-style>
    <number:number-style style:name="N_up_to_3_82_1">
      <number:number number:decimal-places="3" number:min-decimal-places="0" number:min-integer-digits="1"/>
    </number:number-style>
    <number:number-style style:name="N_up_to_3_93_1">
      <number:number number:decimal-places="3" number:min-decimal-places="0" number:min-integer-digits="1"/>
    </number:number-style>
    <number:number-style style:name="N_up_to_3_94_1">
      <number:number number:decimal-places="3" number:min-decimal-places="0" number:min-integer-digits="1"/>
    </number:number-style>
    <number:number-style style:name="N_up_to_3_95_1">
      <number:number number:decimal-places="3" number:min-decimal-places="0" number:min-integer-digits="1"/>
    </number:number-style>
    <number:number-style style:name="N_up_to_3_96_1">
      <number:number number:decimal-places="3" number:min-decimal-places="0" number:min-integer-digits="1"/>
    </number:number-style>
    <number:number-style style:name="N_up_to_3_98_1">
      <number:number number:decimal-places="3" number:min-decimal-places="0" number:min-integer-digits="1"/>
    </number:number-style>
    <number:number-style style:name="N_up_to_3_99_1">
      <number:number number:decimal-places="3" number:min-decimal-places="0" number:min-integer-digits="1"/>
    </number:number-style>
    <number:number-style style:name="N_up_to_3_107_1">
      <number:number number:decimal-places="3" number:min-decimal-places="0" number:min-integer-digits="1"/>
    </number:number-style>
    <number:number-style style:name="N_up_to_3_108_1">
      <number:number number:decimal-places="3" number:min-decimal-places="0" number:min-integer-digits="1"/>
    </number:number-style>
    <number:number-style style:name="N_up_to_3_109_1">
      <number:number number:decimal-places="3" number:min-decimal-places="0" number:min-integer-digits="1"/>
    </number:number-style>
    <number:number-style style:name="N_up_to_3_110_1">
      <number:number number:decimal-places="3" number:min-decimal-places="0" number:min-integer-digits="1"/>
    </number:number-style>
    <number:number-style style:name="N_up_to_3_112_1">
      <number:number number:decimal-places="3" number:min-decimal-places="0" number:min-integer-digits="1"/>
    </number:number-style>
    <number:number-style style:name="N_up_to_3_113_1">
      <number:number number:decimal-places="3" number:min-decimal-places="0" number:min-integer-digits="1"/>
    </number:number-style>
    <number:number-style style:name="N_up_to_3_117_1">
      <number:number number:decimal-places="3" number:min-decimal-places="0" number:min-integer-digits="1"/>
    </number:number-style>
    <number:number-style style:name="N_up_to_3_124_1">
      <number:number number:decimal-places="3" number:min-decimal-places="0" number:min-integer-digits="1"/>
    </number:number-style>
    <number:number-style style:name="N_up_to_3_2_2">
      <number:number number:decimal-places="3" number:min-decimal-places="0" number:min-integer-digits="1"/>
    </number:number-style>
    <number:number-style style:name="N_up_to_3_5_2">
      <number:number number:decimal-places="3" number:min-decimal-places="0" number:min-integer-digits="1"/>
    </number:number-style>
    <number:number-style style:name="N_up_to_3_6_2">
      <number:number number:decimal-places="3" number:min-decimal-places="0" number:min-integer-digits="1"/>
    </number:number-style>
    <number:number-style style:name="N_up_to_3_12_2">
      <number:number number:decimal-places="3" number:min-decimal-places="0" number:min-integer-digits="1"/>
    </number:number-style>
    <number:number-style style:name="N_up_to_3_13_2">
      <number:number number:decimal-places="3" number:min-decimal-places="0" number:min-integer-digits="1"/>
    </number:number-style>
    <number:number-style style:name="N_up_to_3_14_2">
      <number:number number:decimal-places="3" number:min-decimal-places="0" number:min-integer-digits="1"/>
    </number:number-style>
    <number:number-style style:name="N_up_to_3_15_2">
      <number:number number:decimal-places="3" number:min-decimal-places="0" number:min-integer-digits="1"/>
    </number:number-style>
    <number:number-style style:name="N_up_to_3_23_2">
      <number:number number:decimal-places="3" number:min-decimal-places="0" number:min-integer-digits="1"/>
    </number:number-style>
    <number:number-style style:name="N_up_to_3_24_2">
      <number:number number:decimal-places="3" number:min-decimal-places="0" number:min-integer-digits="1"/>
    </number:number-style>
    <number:number-style style:name="N_up_to_3_25_2">
      <number:number number:decimal-places="3" number:min-decimal-places="0" number:min-integer-digits="1"/>
    </number:number-style>
    <number:number-style style:name="N_up_to_3_26_2">
      <number:number number:decimal-places="3" number:min-decimal-places="0" number:min-integer-digits="1"/>
    </number:number-style>
    <number:number-style style:name="N_up_to_3_28_2">
      <number:number number:decimal-places="3" number:min-decimal-places="0" number:min-integer-digits="1"/>
    </number:number-style>
    <number:number-style style:name="N_up_to_3_29_2">
      <number:number number:decimal-places="3" number:min-decimal-places="0" number:min-integer-digits="1"/>
    </number:number-style>
    <number:number-style style:name="N_up_to_3_30_2">
      <number:number number:decimal-places="3" number:min-decimal-places="0" number:min-integer-digits="1"/>
    </number:number-style>
    <number:number-style style:name="N_up_to_3_31_2">
      <number:number number:decimal-places="3" number:min-decimal-places="0" number:min-integer-digits="1"/>
    </number:number-style>
    <number:number-style style:name="N_up_to_3_32_2">
      <number:number number:decimal-places="3" number:min-decimal-places="0" number:min-integer-digits="1"/>
    </number:number-style>
    <number:number-style style:name="N_up_to_3_35_2">
      <number:number number:decimal-places="3" number:min-decimal-places="0" number:min-integer-digits="1"/>
    </number:number-style>
    <number:number-style style:name="N_up_to_3_36_2">
      <number:number number:decimal-places="3" number:min-decimal-places="0" number:min-integer-digits="1"/>
    </number:number-style>
    <number:number-style style:name="N_up_to_3_37_2">
      <number:number number:decimal-places="3" number:min-decimal-places="0" number:min-integer-digits="1"/>
    </number:number-style>
    <number:number-style style:name="N_up_to_3_38_2">
      <number:number number:decimal-places="3" number:min-decimal-places="0" number:min-integer-digits="1"/>
    </number:number-style>
    <number:number-style style:name="N_up_to_3_39_2">
      <number:number number:decimal-places="3" number:min-decimal-places="0" number:min-integer-digits="1"/>
    </number:number-style>
    <number:number-style style:name="N_up_to_3_42_2">
      <number:number number:decimal-places="3" number:min-decimal-places="0" number:min-integer-digits="1"/>
    </number:number-style>
    <number:number-style style:name="N_up_to_3_43_2">
      <number:number number:decimal-places="3" number:min-decimal-places="0" number:min-integer-digits="1"/>
    </number:number-style>
    <number:number-style style:name="N_up_to_3_44_2">
      <number:number number:decimal-places="3" number:min-decimal-places="0" number:min-integer-digits="1"/>
    </number:number-style>
    <number:number-style style:name="N_up_to_3_45_2">
      <number:number number:decimal-places="3" number:min-decimal-places="0" number:min-integer-digits="1"/>
    </number:number-style>
    <number:number-style style:name="N_up_to_3_46_2">
      <number:number number:decimal-places="3" number:min-decimal-places="0" number:min-integer-digits="1"/>
    </number:number-style>
    <number:number-style style:name="N_up_to_3_47_2">
      <number:number number:decimal-places="3" number:min-decimal-places="0" number:min-integer-digits="1"/>
    </number:number-style>
    <number:number-style style:name="N_up_to_3_49_2">
      <number:number number:decimal-places="3" number:min-decimal-places="0" number:min-integer-digits="1"/>
    </number:number-style>
    <number:number-style style:name="N_up_to_3_50_2">
      <number:number number:decimal-places="3" number:min-decimal-places="0" number:min-integer-digits="1"/>
    </number:number-style>
    <number:number-style style:name="N_up_to_3_51_2">
      <number:number number:decimal-places="3" number:min-decimal-places="0" number:min-integer-digits="1"/>
    </number:number-style>
    <number:number-style style:name="N_up_to_3_52_2">
      <number:number number:decimal-places="3" number:min-decimal-places="0" number:min-integer-digits="1"/>
    </number:number-style>
    <number:number-style style:name="N_up_to_3_53_2">
      <number:number number:decimal-places="3" number:min-decimal-places="0" number:min-integer-digits="1"/>
    </number:number-style>
    <number:number-style style:name="N_up_to_3_56_2">
      <number:number number:decimal-places="3" number:min-decimal-places="0" number:min-integer-digits="1"/>
    </number:number-style>
    <number:number-style style:name="N_up_to_3_57_2">
      <number:number number:decimal-places="3" number:min-decimal-places="0" number:min-integer-digits="1"/>
    </number:number-style>
    <number:number-style style:name="N_up_to_3_58_2">
      <number:number number:decimal-places="3" number:min-decimal-places="0" number:min-integer-digits="1"/>
    </number:number-style>
    <number:number-style style:name="N_up_to_3_59_2">
      <number:number number:decimal-places="3" number:min-decimal-places="0" number:min-integer-digits="1"/>
    </number:number-style>
    <number:number-style style:name="N_up_to_3_60_2">
      <number:number number:decimal-places="3" number:min-decimal-places="0" number:min-integer-digits="1"/>
    </number:number-style>
    <number:number-style style:name="N_up_to_3_63_2">
      <number:number number:decimal-places="3" number:min-decimal-places="0" number:min-integer-digits="1"/>
    </number:number-style>
    <number:number-style style:name="N_up_to_3_64_2">
      <number:number number:decimal-places="3" number:min-decimal-places="0" number:min-integer-digits="1"/>
    </number:number-style>
    <number:number-style style:name="N_up_to_3_65_2">
      <number:number number:decimal-places="3" number:min-decimal-places="0" number:min-integer-digits="1"/>
    </number:number-style>
    <number:number-style style:name="N_up_to_3_66_2">
      <number:number number:decimal-places="3" number:min-decimal-places="0" number:min-integer-digits="1"/>
    </number:number-style>
    <number:number-style style:name="N_up_to_3_67_2">
      <number:number number:decimal-places="3" number:min-decimal-places="0" number:min-integer-digits="1"/>
    </number:number-style>
    <number:number-style style:name="N_up_to_3_68_2">
      <number:number number:decimal-places="3" number:min-decimal-places="0" number:min-integer-digits="1"/>
    </number:number-style>
    <number:number-style style:name="N_up_to_3_70_2">
      <number:number number:decimal-places="3" number:min-decimal-places="0" number:min-integer-digits="1"/>
    </number:number-style>
    <number:number-style style:name="N_up_to_3_71_2">
      <number:number number:decimal-places="3" number:min-decimal-places="0" number:min-integer-digits="1"/>
    </number:number-style>
    <number:number-style style:name="N_up_to_3_72_2">
      <number:number number:decimal-places="3" number:min-decimal-places="0" number:min-integer-digits="1"/>
    </number:number-style>
    <number:number-style style:name="N_up_to_3_73_2">
      <number:number number:decimal-places="3" number:min-decimal-places="0" number:min-integer-digits="1"/>
    </number:number-style>
    <number:number-style style:name="N_up_to_3_74_2">
      <number:number number:decimal-places="3" number:min-decimal-places="0" number:min-integer-digits="1"/>
    </number:number-style>
    <number:number-style style:name="N_up_to_3_77_2">
      <number:number number:decimal-places="3" number:min-decimal-places="0" number:min-integer-digits="1"/>
    </number:number-style>
    <number:number-style style:name="N_up_to_3_78_2">
      <number:number number:decimal-places="3" number:min-decimal-places="0" number:min-integer-digits="1"/>
    </number:number-style>
    <number:number-style style:name="N_up_to_3_79_2">
      <number:number number:decimal-places="3" number:min-decimal-places="0" number:min-integer-digits="1"/>
    </number:number-style>
    <number:number-style style:name="N_up_to_3_80_2">
      <number:number number:decimal-places="3" number:min-decimal-places="0" number:min-integer-digits="1"/>
    </number:number-style>
    <number:number-style style:name="N_up_to_3_81_2">
      <number:number number:decimal-places="3" number:min-decimal-places="0" number:min-integer-digits="1"/>
    </number:number-style>
    <number:number-style style:name="N_up_to_3_82_2">
      <number:number number:decimal-places="3" number:min-decimal-places="0" number:min-integer-digits="1"/>
    </number:number-style>
    <number:number-style style:name="N_up_to_3_84_2">
      <number:number number:decimal-places="3" number:min-decimal-places="0" number:min-integer-digits="1"/>
    </number:number-style>
    <number:number-style style:name="N_up_to_3_85_2">
      <number:number number:decimal-places="3" number:min-decimal-places="0" number:min-integer-digits="1"/>
    </number:number-style>
    <number:number-style style:name="N_up_to_3_86_2">
      <number:number number:decimal-places="3" number:min-decimal-places="0" number:min-integer-digits="1"/>
    </number:number-style>
    <number:number-style style:name="N_up_to_3_87_2">
      <number:number number:decimal-places="3" number:min-decimal-places="0" number:min-integer-digits="1"/>
    </number:number-style>
    <number:number-style style:name="N_up_to_3_88_2">
      <number:number number:decimal-places="3" number:min-decimal-places="0" number:min-integer-digits="1"/>
    </number:number-style>
    <number:number-style style:name="N_up_to_3_91_2">
      <number:number number:decimal-places="3" number:min-decimal-places="0" number:min-integer-digits="1"/>
    </number:number-style>
    <number:number-style style:name="N_up_to_3_92_2">
      <number:number number:decimal-places="3" number:min-decimal-places="0" number:min-integer-digits="1"/>
    </number:number-style>
    <number:number-style style:name="N_up_to_3_93_2">
      <number:number number:decimal-places="3" number:min-decimal-places="0" number:min-integer-digits="1"/>
    </number:number-style>
    <number:number-style style:name="N_up_to_3_94_2">
      <number:number number:decimal-places="3" number:min-decimal-places="0" number:min-integer-digits="1"/>
    </number:number-style>
    <number:number-style style:name="N_up_to_3_95_2">
      <number:number number:decimal-places="3" number:min-decimal-places="0" number:min-integer-digits="1"/>
    </number:number-style>
    <number:number-style style:name="N_up_to_3_96_2">
      <number:number number:decimal-places="3" number:min-decimal-places="0" number:min-integer-digits="1"/>
    </number:number-style>
    <number:number-style style:name="N_up_to_3_98_2">
      <number:number number:decimal-places="3" number:min-decimal-places="0" number:min-integer-digits="1"/>
    </number:number-style>
    <number:number-style style:name="N_up_to_3_99_2">
      <number:number number:decimal-places="3" number:min-decimal-places="0" number:min-integer-digits="1"/>
    </number:number-style>
    <number:number-style style:name="N_up_to_3_100_2">
      <number:number number:decimal-places="3" number:min-decimal-places="0" number:min-integer-digits="1"/>
    </number:number-style>
    <number:number-style style:name="N_up_to_3_101_2">
      <number:number number:decimal-places="3" number:min-decimal-places="0" number:min-integer-digits="1"/>
    </number:number-style>
    <number:number-style style:name="N_up_to_3_102_2">
      <number:number number:decimal-places="3" number:min-decimal-places="0" number:min-integer-digits="1"/>
    </number:number-style>
    <number:number-style style:name="N_up_to_3_103_2">
      <number:number number:decimal-places="3" number:min-decimal-places="0" number:min-integer-digits="1"/>
    </number:number-style>
    <number:number-style style:name="N_up_to_3_105_2">
      <number:number number:decimal-places="3" number:min-decimal-places="0" number:min-integer-digits="1"/>
    </number:number-style>
    <number:number-style style:name="N_up_to_3_106_2">
      <number:number number:decimal-places="3" number:min-decimal-places="0" number:min-integer-digits="1"/>
    </number:number-style>
    <number:number-style style:name="N_up_to_3_1_12">
      <number:number number:decimal-places="3" number:min-decimal-places="0" number:min-integer-digits="1"/>
    </number:number-style>
    <number:number-style style:name="N_up_to_3_1_13">
      <number:number number:decimal-places="3" number:min-decimal-places="0" number:min-integer-digits="1"/>
    </number:number-style>
    <number:number-style style:name="N_up_to_3_1_14">
      <number:number number:decimal-places="3" number:min-decimal-places="0" number:min-integer-digits="1"/>
    </number:number-style>
    <number:number-style style:name="N_up_to_3_1_15">
      <number:number number:decimal-places="3" number:min-decimal-places="0" number:min-integer-digits="1"/>
    </number:number-style>
    <number:number-style style:name="N_up_to_3_1_16">
      <number:number number:decimal-places="3" number:min-decimal-places="0" number:min-integer-digits="1"/>
    </number:number-style>
    <number:number-style style:name="N_up_to_3_1_17">
      <number:number number:decimal-places="3" number:min-decimal-places="0" number:min-integer-digits="1"/>
    </number:number-style>
    <number:number-style style:name="N_up_to_3_1_19">
      <number:number number:decimal-places="3" number:min-decimal-places="0" number:min-integer-digits="1"/>
    </number:number-style>
    <number:number-style style:name="N_up_to_3_1_21">
      <number:number number:decimal-places="3" number:min-decimal-places="0" number:min-integer-digits="1"/>
    </number:number-style>
    <number:number-style style:name="N_up_to_3_1_23">
      <number:number number:decimal-places="3" number:min-decimal-places="0" number:min-integer-digits="1"/>
    </number:number-style>
    <number:number-style style:name="N_up_to_3_1_29">
      <number:number number:decimal-places="3" number:min-decimal-places="0" number:min-integer-digits="1"/>
    </number:number-style>
    <number:number-style style:name="N_up_to_3_1_31">
      <number:number number:decimal-places="3" number:min-decimal-places="0" number:min-integer-digits="1"/>
    </number:number-style>
    <number:number-style style:name="N_up_to_3_1_117">
      <number:number number:decimal-places="3" number:min-decimal-places="0" number:min-integer-digits="1"/>
    </number:number-style>
    <number:number-style style:name="N_up_to_3_1_119">
      <number:number number:decimal-places="3" number:min-decimal-places="0" number:min-integer-digits="1"/>
    </number:number-style>
    <number:number-style style:name="N_up_to_3_1_121">
      <number:number number:decimal-places="3" number:min-decimal-places="0" number:min-integer-digits="1"/>
    </number:number-style>
    <number:number-style style:name="N_up_to_3_1_127">
      <number:number number:decimal-places="3" number:min-decimal-places="0" number:min-integer-digits="1"/>
    </number:number-style>
    <number:number-style style:name="N_up_to_3_1_129">
      <number:number number:decimal-places="3" number:min-decimal-places="0" number:min-integer-digits="1"/>
    </number:number-style>
    <number:number-style style:name="N_up_to_3_1_131">
      <number:number number:decimal-places="3" number:min-decimal-places="0" number:min-integer-digits="1"/>
    </number:number-style>
    <number:number-style style:name="N_up_to_3_1_133">
      <number:number number:decimal-places="3" number:min-decimal-places="0" number:min-integer-digits="1"/>
    </number:number-style>
    <number:number-style style:name="N_up_to_3_1_135">
      <number:number number:decimal-places="3" number:min-decimal-places="0" number:min-integer-digits="1"/>
    </number:number-style>
    <number:number-style style:name="N_up_to_3_1_141">
      <number:number number:decimal-places="3" number:min-decimal-places="0" number:min-integer-digits="1"/>
    </number:number-style>
    <number:number-style style:name="N_up_to_3_1_143">
      <number:number number:decimal-places="3" number:min-decimal-places="0" number:min-integer-digits="1"/>
    </number:number-style>
    <number:number-style style:name="N_up_to_3_1_173">
      <number:number number:decimal-places="3" number:min-decimal-places="0" number:min-integer-digits="1"/>
    </number:number-style>
    <number:number-style style:name="N_up_to_3_1_175">
      <number:number number:decimal-places="3" number:min-decimal-places="0" number:min-integer-digits="1"/>
    </number:number-style>
    <number:number-style style:name="N_up_to_3_1_177">
      <number:number number:decimal-places="3" number:min-decimal-places="0" number:min-integer-digits="1"/>
    </number:number-style>
    <number:number-style style:name="N_up_to_3_1_183">
      <number:number number:decimal-places="3" number:min-decimal-places="0" number:min-integer-digits="1"/>
    </number:number-style>
    <number:number-style style:name="N_up_to_3_1_185">
      <number:number number:decimal-places="3" number:min-decimal-places="0" number:min-integer-digits="1"/>
    </number:number-style>
    <number:number-style style:name="N_up_to_3_1_194">
      <number:number number:decimal-places="3" number:min-decimal-places="0" number:min-integer-digits="1"/>
    </number:number-style>
    <number:number-style style:name="N_up_to_3_1_196">
      <number:number number:decimal-places="3" number:min-decimal-places="0" number:min-integer-digits="1"/>
    </number:number-style>
    <number:number-style style:name="N_up_to_3_1_198">
      <number:number number:decimal-places="3" number:min-decimal-places="0" number:min-integer-digits="1"/>
    </number:number-style>
    <number:number-style style:name="N_up_to_3_1_204">
      <number:number number:decimal-places="3" number:min-decimal-places="0" number:min-integer-digits="1"/>
    </number:number-style>
    <number:number-style style:name="N_up_to_3_1_206">
      <number:number number:decimal-places="3" number:min-decimal-places="0" number:min-integer-digits="1"/>
    </number:number-style>
    <number:number-style style:name="N_up_to_3_1_236">
      <number:number number:decimal-places="3" number:min-decimal-places="0" number:min-integer-digits="1"/>
    </number:number-style>
    <number:number-style style:name="N_up_to_3_1_238">
      <number:number number:decimal-places="3" number:min-decimal-places="0" number:min-integer-digits="1"/>
    </number:number-style>
    <number:number-style style:name="N_up_to_3_1_240">
      <number:number number:decimal-places="3" number:min-decimal-places="0" number:min-integer-digits="1"/>
    </number:number-style>
    <number:number-style style:name="N_up_to_3_1_246">
      <number:number number:decimal-places="3" number:min-decimal-places="0" number:min-integer-digits="1"/>
    </number:number-style>
    <number:number-style style:name="N_up_to_3_1_248">
      <number:number number:decimal-places="3" number:min-decimal-places="0" number:min-integer-digits="1"/>
    </number:number-style>
    <number:number-style style:name="N_up_to_3_1_334">
      <number:number number:decimal-places="3" number:min-decimal-places="0" number:min-integer-digits="1"/>
    </number:number-style>
    <number:number-style style:name="N_up_to_3_1_336">
      <number:number number:decimal-places="3" number:min-decimal-places="0" number:min-integer-digits="1"/>
    </number:number-style>
    <number:number-style style:name="N_up_to_3_1_338">
      <number:number number:decimal-places="3" number:min-decimal-places="0" number:min-integer-digits="1"/>
    </number:number-style>
    <number:number-style style:name="N_up_to_3_1_344">
      <number:number number:decimal-places="3" number:min-decimal-places="0" number:min-integer-digits="1"/>
    </number:number-style>
    <number:number-style style:name="N_up_to_3_1_346">
      <number:number number:decimal-places="3" number:min-decimal-places="0" number:min-integer-digits="1"/>
    </number:number-style>
    <number:number-style style:name="N_up_to_3_1_348">
      <number:number number:decimal-places="3" number:min-decimal-places="0" number:min-integer-digits="1"/>
    </number:number-style>
    <number:number-style style:name="N_up_to_3_1_350">
      <number:number number:decimal-places="3" number:min-decimal-places="0" number:min-integer-digits="1"/>
    </number:number-style>
    <number:number-style style:name="N_up_to_3_1_352">
      <number:number number:decimal-places="3" number:min-decimal-places="0" number:min-integer-digits="1"/>
    </number:number-style>
    <number:number-style style:name="N_up_to_3_1_358">
      <number:number number:decimal-places="3" number:min-decimal-places="0" number:min-integer-digits="1"/>
    </number:number-style>
    <number:number-style style:name="N_up_to_3_1_360">
      <number:number number:decimal-places="3" number:min-decimal-places="0" number:min-integer-digits="1"/>
    </number:number-style>
    <number:number-style style:name="N_up_to_3_1_390">
      <number:number number:decimal-places="3" number:min-decimal-places="0" number:min-integer-digits="1"/>
    </number:number-style>
    <number:number-style style:name="N_up_to_3_1_392">
      <number:number number:decimal-places="3" number:min-decimal-places="0" number:min-integer-digits="1"/>
    </number:number-style>
    <number:number-style style:name="N_up_to_3_1_394">
      <number:number number:decimal-places="3" number:min-decimal-places="0" number:min-integer-digits="1"/>
    </number:number-style>
    <number:number-style style:name="N_up_to_3_1_400">
      <number:number number:decimal-places="3" number:min-decimal-places="0" number:min-integer-digits="1"/>
    </number:number-style>
    <number:number-style style:name="N_up_to_3_1_402">
      <number:number number:decimal-places="3" number:min-decimal-places="0" number:min-integer-digits="1"/>
    </number:number-style>
    <number:number-style style:name="N_up_to_3_1_411">
      <number:number number:decimal-places="3" number:min-decimal-places="0" number:min-integer-digits="1"/>
    </number:number-style>
    <number:number-style style:name="N_up_to_3_1_413">
      <number:number number:decimal-places="3" number:min-decimal-places="0" number:min-integer-digits="1"/>
    </number:number-style>
    <number:number-style style:name="N_up_to_3_1_415">
      <number:number number:decimal-places="3" number:min-decimal-places="0" number:min-integer-digits="1"/>
    </number:number-style>
    <number:number-style style:name="N_up_to_3_1_421">
      <number:number number:decimal-places="3" number:min-decimal-places="0" number:min-integer-digits="1"/>
    </number:number-style>
    <number:number-style style:name="N_up_to_3_1_423">
      <number:number number:decimal-places="3" number:min-decimal-places="0" number:min-integer-digits="1"/>
    </number:number-style>
    <number:number-style style:name="N_up_to_3_2_12">
      <number:number number:decimal-places="3" number:min-decimal-places="0" number:min-integer-digits="1"/>
    </number:number-style>
    <style:style style:data-style-name="N_up_to_3_2_12" style:family="table-cell" style:name="acc28fe"/>
    <number:number-style style:name="N_up_to_3_2_13">
      <number:number number:decimal-places="3" number:min-decimal-places="0" number:min-integer-digits="1"/>
    </number:number-style>
    <style:style style:data-style-name="N_up_to_3_2_13" style:family="table-cell" style:name="a00f144"/>
    <number:number-style style:name="N_up_to_3_2_14">
      <number:number number:decimal-places="3" number:min-decimal-places="0" number:min-integer-digits="1"/>
    </number:number-style>
    <style:style style:data-style-name="N_up_to_3_2_14" style:family="table-cell" style:name="a19848d"/>
    <number:number-style style:name="N_up_to_3_2_15">
      <number:number number:decimal-places="3" number:min-decimal-places="0" number:min-integer-digits="1"/>
    </number:number-style>
    <style:style style:data-style-name="N_up_to_3_2_15" style:family="table-cell" style:name="a5ec811"/>
    <number:number-style style:name="N_up_to_3_2_16">
      <number:number number:decimal-places="3" number:min-decimal-places="0" number:min-integer-digits="1"/>
    </number:number-style>
    <style:style style:data-style-name="N_up_to_3_2_16" style:family="table-cell" style:name="a5f964b"/>
    <number:number-style style:name="N_up_to_3_2_17">
      <number:number number:decimal-places="3" number:min-decimal-places="0" number:min-integer-digits="1"/>
    </number:number-style>
    <style:style style:data-style-name="N_up_to_3_2_17" style:family="table-cell" style:name="acfc077"/>
    <number:number-style style:name="N_up_to_3_2_26">
      <number:number number:decimal-places="3" number:min-decimal-places="0" number:min-integer-digits="1"/>
    </number:number-style>
    <number:number-style style:name="N_up_to_3_2_28">
      <number:number number:decimal-places="3" number:min-decimal-places="0" number:min-integer-digits="1"/>
    </number:number-style>
    <number:number-style style:name="N_up_to_3_2_30">
      <number:number number:decimal-places="3" number:min-decimal-places="0" number:min-integer-digits="1"/>
    </number:number-style>
    <number:number-style style:name="N_up_to_3_2_36">
      <number:number number:decimal-places="3" number:min-decimal-places="0" number:min-integer-digits="1"/>
    </number:number-style>
    <number:number-style style:name="N_up_to_3_2_38">
      <number:number number:decimal-places="3" number:min-decimal-places="0" number:min-integer-digits="1"/>
    </number:number-style>
    <number:number-style style:name="N_up_to_3_2_40">
      <number:number number:decimal-places="3" number:min-decimal-places="0" number:min-integer-digits="1"/>
    </number:number-style>
    <number:number-style style:name="N_up_to_3_2_42">
      <number:number number:decimal-places="3" number:min-decimal-places="0" number:min-integer-digits="1"/>
    </number:number-style>
    <number:number-style style:name="N_up_to_3_2_44">
      <number:number number:decimal-places="3" number:min-decimal-places="0" number:min-integer-digits="1"/>
    </number:number-style>
    <number:number-style style:name="N_up_to_3_2_50">
      <number:number number:decimal-places="3" number:min-decimal-places="0" number:min-integer-digits="1"/>
    </number:number-style>
    <number:number-style style:name="N_up_to_3_2_52">
      <number:number number:decimal-places="3" number:min-decimal-places="0" number:min-integer-digits="1"/>
    </number:number-style>
    <number:number-style style:name="N_up_to_3_2_54">
      <number:number number:decimal-places="3" number:min-decimal-places="0" number:min-integer-digits="1"/>
    </number:number-style>
    <number:number-style style:name="N_up_to_3_2_56">
      <number:number number:decimal-places="3" number:min-decimal-places="0" number:min-integer-digits="1"/>
    </number:number-style>
    <number:number-style style:name="N_up_to_3_2_58">
      <number:number number:decimal-places="3" number:min-decimal-places="0" number:min-integer-digits="1"/>
    </number:number-style>
    <number:number-style style:name="N_up_to_3_2_64">
      <number:number number:decimal-places="3" number:min-decimal-places="0" number:min-integer-digits="1"/>
    </number:number-style>
    <number:number-style style:name="N_up_to_3_2_66">
      <number:number number:decimal-places="3" number:min-decimal-places="0" number:min-integer-digits="1"/>
    </number:number-style>
    <number:number-style style:name="N_up_to_3_2_68">
      <number:number number:decimal-places="3" number:min-decimal-places="0" number:min-integer-digits="1"/>
    </number:number-style>
    <number:number-style style:name="N_up_to_3_2_70">
      <number:number number:decimal-places="3" number:min-decimal-places="0" number:min-integer-digits="1"/>
    </number:number-style>
    <number:number-style style:name="N_up_to_3_2_72">
      <number:number number:decimal-places="3" number:min-decimal-places="0" number:min-integer-digits="1"/>
    </number:number-style>
    <number:number-style style:name="N_up_to_3_2_78">
      <number:number number:decimal-places="3" number:min-decimal-places="0" number:min-integer-digits="1"/>
    </number:number-style>
    <number:number-style style:name="N_up_to_3_2_80">
      <number:number number:decimal-places="3" number:min-decimal-places="0" number:min-integer-digits="1"/>
    </number:number-style>
    <number:number-style style:name="N_up_to_3_2_82">
      <number:number number:decimal-places="3" number:min-decimal-places="0" number:min-integer-digits="1"/>
    </number:number-style>
    <number:number-style style:name="N_up_to_3_2_84">
      <number:number number:decimal-places="3" number:min-decimal-places="0" number:min-integer-digits="1"/>
    </number:number-style>
    <number:number-style style:name="N_up_to_3_2_86">
      <number:number number:decimal-places="3" number:min-decimal-places="0" number:min-integer-digits="1"/>
    </number:number-style>
    <number:number-style style:name="N_up_to_3_2_92">
      <number:number number:decimal-places="3" number:min-decimal-places="0" number:min-integer-digits="1"/>
    </number:number-style>
    <number:number-style style:name="N_up_to_3_2_94">
      <number:number number:decimal-places="3" number:min-decimal-places="0" number:min-integer-digits="1"/>
    </number:number-style>
    <number:number-style style:name="N_up_to_3_2_96">
      <number:number number:decimal-places="3" number:min-decimal-places="0" number:min-integer-digits="1"/>
    </number:number-style>
    <number:number-style style:name="N_up_to_3_2_98">
      <number:number number:decimal-places="3" number:min-decimal-places="0" number:min-integer-digits="1"/>
    </number:number-style>
    <number:number-style style:name="N_up_to_3_2_100">
      <number:number number:decimal-places="3" number:min-decimal-places="0" number:min-integer-digits="1"/>
    </number:number-style>
    <number:number-style style:name="N_up_to_3_2_106">
      <number:number number:decimal-places="3" number:min-decimal-places="0" number:min-integer-digits="1"/>
    </number:number-style>
    <number:number-style style:name="N_up_to_3_2_108">
      <number:number number:decimal-places="3" number:min-decimal-places="0" number:min-integer-digits="1"/>
    </number:number-style>
    <number:number-style style:name="N_up_to_3_2_110">
      <number:number number:decimal-places="3" number:min-decimal-places="0" number:min-integer-digits="1"/>
    </number:number-style>
    <number:number-style style:name="N_up_to_3_2_112">
      <number:number number:decimal-places="3" number:min-decimal-places="0" number:min-integer-digits="1"/>
    </number:number-style>
    <number:number-style style:name="N_up_to_3_2_114">
      <number:number number:decimal-places="3" number:min-decimal-places="0" number:min-integer-digits="1"/>
    </number:number-style>
    <number:number-style style:name="N_up_to_3_2_120">
      <number:number number:decimal-places="3" number:min-decimal-places="0" number:min-integer-digits="1"/>
    </number:number-style>
    <number:number-style style:name="N_up_to_3_2_122">
      <number:number number:decimal-places="3" number:min-decimal-places="0" number:min-integer-digits="1"/>
    </number:number-style>
    <number:number-style style:name="N_up_to_3_2_124">
      <number:number number:decimal-places="3" number:min-decimal-places="0" number:min-integer-digits="1"/>
    </number:number-style>
    <number:number-style style:name="N_up_to_3_2_126">
      <number:number number:decimal-places="3" number:min-decimal-places="0" number:min-integer-digits="1"/>
    </number:number-style>
    <number:number-style style:name="N_up_to_3_2_128">
      <number:number number:decimal-places="3" number:min-decimal-places="0" number:min-integer-digits="1"/>
    </number:number-style>
    <number:number-style style:name="N_up_to_3_2_134">
      <number:number number:decimal-places="3" number:min-decimal-places="0" number:min-integer-digits="1"/>
    </number:number-style>
    <number:number-style style:name="N_up_to_3_2_136">
      <number:number number:decimal-places="3" number:min-decimal-places="0" number:min-integer-digits="1"/>
    </number:number-style>
    <number:number-style style:name="N_up_to_3_2_138">
      <number:number number:decimal-places="3" number:min-decimal-places="0" number:min-integer-digits="1"/>
    </number:number-style>
    <number:number-style style:name="N_up_to_3_2_140">
      <number:number number:decimal-places="3" number:min-decimal-places="0" number:min-integer-digits="1"/>
    </number:number-style>
    <number:number-style style:name="N_up_to_3_2_142">
      <number:number number:decimal-places="3" number:min-decimal-places="0" number:min-integer-digits="1"/>
    </number:number-style>
    <number:number-style style:name="N_up_to_3_2_148">
      <number:number number:decimal-places="3" number:min-decimal-places="0" number:min-integer-digits="1"/>
    </number:number-style>
    <number:number-style style:name="N_up_to_3_2_150">
      <number:number number:decimal-places="3" number:min-decimal-places="0" number:min-integer-digits="1"/>
    </number:number-style>
    <number:number-style style:name="N_up_to_3_2_152">
      <number:number number:decimal-places="3" number:min-decimal-places="0" number:min-integer-digits="1"/>
    </number:number-style>
    <number:number-style style:name="N_up_to_3_2_154">
      <number:number number:decimal-places="3" number:min-decimal-places="0" number:min-integer-digits="1"/>
    </number:number-style>
    <number:number-style style:name="N_up_to_3_2_156">
      <number:number number:decimal-places="3" number:min-decimal-places="0" number:min-integer-digits="1"/>
    </number:number-style>
    <number:number-style style:name="N_up_to_3_2_162">
      <number:number number:decimal-places="3" number:min-decimal-places="0" number:min-integer-digits="1"/>
    </number:number-style>
    <number:number-style style:name="N_up_to_3_2_164">
      <number:number number:decimal-places="3" number:min-decimal-places="0" number:min-integer-digits="1"/>
    </number:number-style>
    <number:number-style style:name="N_up_to_3_2_166">
      <number:number number:decimal-places="3" number:min-decimal-places="0" number:min-integer-digits="1"/>
    </number:number-style>
    <number:number-style style:name="N_up_to_3_2_168">
      <number:number number:decimal-places="3" number:min-decimal-places="0" number:min-integer-digits="1"/>
    </number:number-style>
    <number:number-style style:name="N_up_to_3_2_170">
      <number:number number:decimal-places="3" number:min-decimal-places="0" number:min-integer-digits="1"/>
    </number:number-style>
    <number:number-style style:name="N_up_to_3_2_176">
      <number:number number:decimal-places="3" number:min-decimal-places="0" number:min-integer-digits="1"/>
    </number:number-style>
    <number:number-style style:name="N_up_to_3_2_178">
      <number:number number:decimal-places="3" number:min-decimal-places="0" number:min-integer-digits="1"/>
    </number:number-style>
    <number:number-style style:name="N_up_to_3_2_180">
      <number:number number:decimal-places="3" number:min-decimal-places="0" number:min-integer-digits="1"/>
    </number:number-style>
    <number:number-style style:name="N_up_to_3_2_182">
      <number:number number:decimal-places="3" number:min-decimal-places="0" number:min-integer-digits="1"/>
    </number:number-style>
    <number:number-style style:name="N_up_to_3_2_184">
      <number:number number:decimal-places="3" number:min-decimal-places="0" number:min-integer-digits="1"/>
    </number:number-style>
    <number:number-style style:name="N_up_to_3_2_190">
      <number:number number:decimal-places="3" number:min-decimal-places="0" number:min-integer-digits="1"/>
    </number:number-style>
    <number:number-style style:name="N_up_to_3_2_192">
      <number:number number:decimal-places="3" number:min-decimal-places="0" number:min-integer-digits="1"/>
    </number:number-style>
    <number:number-style style:name="N_up_to_3_2_222">
      <number:number number:decimal-places="3" number:min-decimal-places="0" number:min-integer-digits="1"/>
    </number:number-style>
    <number:number-style style:name="N_up_to_3_2_224">
      <number:number number:decimal-places="3" number:min-decimal-places="0" number:min-integer-digits="1"/>
    </number:number-style>
    <number:number-style style:name="N_up_to_3_2_226">
      <number:number number:decimal-places="3" number:min-decimal-places="0" number:min-integer-digits="1"/>
    </number:number-style>
    <number:number-style style:name="N_up_to_3_2_232">
      <number:number number:decimal-places="3" number:min-decimal-places="0" number:min-integer-digits="1"/>
    </number:number-style>
    <number:number-style style:name="N_up_to_3_2_234">
      <number:number number:decimal-places="3" number:min-decimal-places="0" number:min-integer-digits="1"/>
    </number:number-style>
    <number:number-style style:name="N_up_to_3_2_236">
      <number:number number:decimal-places="3" number:min-decimal-places="0" number:min-integer-digits="1"/>
    </number:number-style>
    <style:style style:data-style-name="N_up_to_3_2_236" style:family="table-cell" style:name="a70e355"/>
    <number:number-style style:name="N_up_to_3_2_238">
      <number:number number:decimal-places="3" number:min-decimal-places="0" number:min-integer-digits="1"/>
    </number:number-style>
    <style:style style:data-style-name="N_up_to_3_2_238" style:family="table-cell" style:name="a0699ed"/>
    <number:number-style style:name="N_up_to_3_2_240">
      <number:number number:decimal-places="3" number:min-decimal-places="0" number:min-integer-digits="1"/>
    </number:number-style>
    <style:style style:data-style-name="N_up_to_3_2_240" style:family="table-cell" style:name="a170492"/>
    <number:number-style style:name="N_up_to_3_2_246">
      <number:number number:decimal-places="3" number:min-decimal-places="0" number:min-integer-digits="1"/>
    </number:number-style>
    <style:style style:data-style-name="N_up_to_3_2_246" style:family="table-cell" style:name="a86c21f"/>
    <number:number-style style:name="N_up_to_3_2_248">
      <number:number number:decimal-places="3" number:min-decimal-places="0" number:min-integer-digits="1"/>
    </number:number-style>
    <style:style style:data-style-name="N_up_to_3_2_248" style:family="table-cell" style:name="a86c63c"/>
    <number:number-style style:name="N_up_to_3_2_250">
      <number:number number:decimal-places="3" number:min-decimal-places="0" number:min-integer-digits="1"/>
    </number:number-style>
    <number:number-style style:name="N_up_to_3_2_252">
      <number:number number:decimal-places="3" number:min-decimal-places="0" number:min-integer-digits="1"/>
    </number:number-style>
    <number:number-style style:name="N_up_to_3_2_254">
      <number:number number:decimal-places="3" number:min-decimal-places="0" number:min-integer-digits="1"/>
    </number:number-style>
    <number:number-style style:name="N_up_to_3_2_260">
      <number:number number:decimal-places="3" number:min-decimal-places="0" number:min-integer-digits="1"/>
    </number:number-style>
    <number:number-style style:name="N_up_to_3_2_262">
      <number:number number:decimal-places="3" number:min-decimal-places="0" number:min-integer-digits="1"/>
    </number:number-style>
    <number:number-style style:name="N_up_to_3_2_264">
      <number:number number:decimal-places="3" number:min-decimal-places="0" number:min-integer-digits="1"/>
    </number:number-style>
    <number:number-style style:name="N_up_to_3_2_266">
      <number:number number:decimal-places="3" number:min-decimal-places="0" number:min-integer-digits="1"/>
    </number:number-style>
    <number:number-style style:name="N_up_to_3_2_268">
      <number:number number:decimal-places="3" number:min-decimal-places="0" number:min-integer-digits="1"/>
    </number:number-style>
    <number:number-style style:name="N_up_to_3_2_274">
      <number:number number:decimal-places="3" number:min-decimal-places="0" number:min-integer-digits="1"/>
    </number:number-style>
    <number:number-style style:name="N_up_to_3_2_276">
      <number:number number:decimal-places="3" number:min-decimal-places="0" number:min-integer-digits="1"/>
    </number:number-style>
    <number:number-style style:name="N_up_to_3_2_278">
      <number:number number:decimal-places="3" number:min-decimal-places="0" number:min-integer-digits="1"/>
    </number:number-style>
    <number:number-style style:name="N_up_to_3_2_280">
      <number:number number:decimal-places="3" number:min-decimal-places="0" number:min-integer-digits="1"/>
    </number:number-style>
    <number:number-style style:name="N_up_to_3_2_282">
      <number:number number:decimal-places="3" number:min-decimal-places="0" number:min-integer-digits="1"/>
    </number:number-style>
    <number:number-style style:name="N_up_to_3_2_288">
      <number:number number:decimal-places="3" number:min-decimal-places="0" number:min-integer-digits="1"/>
    </number:number-style>
    <number:number-style style:name="N_up_to_3_2_290">
      <number:number number:decimal-places="3" number:min-decimal-places="0" number:min-integer-digits="1"/>
    </number:number-style>
    <number:number-style style:name="N_up_to_3_2_292">
      <number:number number:decimal-places="3" number:min-decimal-places="0" number:min-integer-digits="1"/>
    </number:number-style>
    <number:number-style style:name="N_up_to_3_2_294">
      <number:number number:decimal-places="3" number:min-decimal-places="0" number:min-integer-digits="1"/>
    </number:number-style>
    <number:number-style style:name="N_up_to_3_2_296">
      <number:number number:decimal-places="3" number:min-decimal-places="0" number:min-integer-digits="1"/>
    </number:number-style>
    <number:number-style style:name="N_up_to_3_2_302">
      <number:number number:decimal-places="3" number:min-decimal-places="0" number:min-integer-digits="1"/>
    </number:number-style>
    <number:number-style style:name="N_up_to_3_2_304">
      <number:number number:decimal-places="3" number:min-decimal-places="0" number:min-integer-digits="1"/>
    </number:number-style>
    <number:number-style style:name="N_up_to_3_2_306">
      <number:number number:decimal-places="3" number:min-decimal-places="0" number:min-integer-digits="1"/>
    </number:number-style>
    <number:number-style style:name="N_up_to_3_2_308">
      <number:number number:decimal-places="3" number:min-decimal-places="0" number:min-integer-digits="1"/>
    </number:number-style>
    <number:number-style style:name="N_up_to_3_2_310">
      <number:number number:decimal-places="3" number:min-decimal-places="0" number:min-integer-digits="1"/>
    </number:number-style>
    <number:number-style style:name="N_up_to_3_2_316">
      <number:number number:decimal-places="3" number:min-decimal-places="0" number:min-integer-digits="1"/>
    </number:number-style>
    <number:number-style style:name="N_up_to_3_2_318">
      <number:number number:decimal-places="3" number:min-decimal-places="0" number:min-integer-digits="1"/>
    </number:number-style>
    <number:number-style style:name="N_up_to_3_2_320">
      <number:number number:decimal-places="3" number:min-decimal-places="0" number:min-integer-digits="1"/>
    </number:number-style>
    <number:number-style style:name="N_up_to_3_2_322">
      <number:number number:decimal-places="3" number:min-decimal-places="0" number:min-integer-digits="1"/>
    </number:number-style>
    <number:number-style style:name="N_up_to_3_2_324">
      <number:number number:decimal-places="3" number:min-decimal-places="0" number:min-integer-digits="1"/>
    </number:number-style>
    <number:number-style style:name="N_up_to_3_2_330">
      <number:number number:decimal-places="3" number:min-decimal-places="0" number:min-integer-digits="1"/>
    </number:number-style>
    <number:number-style style:name="N_up_to_3_2_332">
      <number:number number:decimal-places="3" number:min-decimal-places="0" number:min-integer-digits="1"/>
    </number:number-style>
    <number:number-style style:name="N_up_to_3_2_334">
      <number:number number:decimal-places="3" number:min-decimal-places="0" number:min-integer-digits="1"/>
    </number:number-style>
    <style:style style:data-style-name="N_up_to_3_2_334" style:family="table-cell" style:name="a1158ca"/>
    <number:number-style style:name="N_up_to_3_2_336">
      <number:number number:decimal-places="3" number:min-decimal-places="0" number:min-integer-digits="1"/>
    </number:number-style>
    <style:style style:data-style-name="N_up_to_3_2_336" style:family="table-cell" style:name="a910899"/>
    <number:number-style style:name="N_up_to_3_2_338">
      <number:number number:decimal-places="3" number:min-decimal-places="0" number:min-integer-digits="1"/>
    </number:number-style>
    <style:style style:data-style-name="N_up_to_3_2_338" style:family="table-cell" style:name="ae38c13"/>
    <number:number-style style:name="N_up_to_3_2_344">
      <number:number number:decimal-places="3" number:min-decimal-places="0" number:min-integer-digits="1"/>
    </number:number-style>
    <style:style style:data-style-name="N_up_to_3_2_344" style:family="table-cell" style:name="a631cdc"/>
    <number:number-style style:name="N_up_to_3_2_346">
      <number:number number:decimal-places="3" number:min-decimal-places="0" number:min-integer-digits="1"/>
    </number:number-style>
    <style:style style:data-style-name="N_up_to_3_2_346" style:family="table-cell" style:name="a3b652c"/>
    <number:number-style style:name="N_up_to_3_2_348">
      <number:number number:decimal-places="3" number:min-decimal-places="0" number:min-integer-digits="1"/>
    </number:number-style>
    <style:style style:data-style-name="N_up_to_3_2_348" style:family="table-cell" style:name="aca9177"/>
    <number:number-style style:name="N_up_to_3_2_350">
      <number:number number:decimal-places="3" number:min-decimal-places="0" number:min-integer-digits="1"/>
    </number:number-style>
    <style:style style:data-style-name="N_up_to_3_2_350" style:family="table-cell" style:name="a082456"/>
    <number:number-style style:name="N_up_to_3_2_352">
      <number:number number:decimal-places="3" number:min-decimal-places="0" number:min-integer-digits="1"/>
    </number:number-style>
    <style:style style:data-style-name="N_up_to_3_2_352" style:family="table-cell" style:name="a3d79bc"/>
    <number:number-style style:name="N_up_to_3_2_358">
      <number:number number:decimal-places="3" number:min-decimal-places="0" number:min-integer-digits="1"/>
    </number:number-style>
    <style:style style:data-style-name="N_up_to_3_2_358" style:family="table-cell" style:name="af79bb3"/>
    <number:number-style style:name="N_up_to_3_2_360">
      <number:number number:decimal-places="3" number:min-decimal-places="0" number:min-integer-digits="1"/>
    </number:number-style>
    <style:style style:data-style-name="N_up_to_3_2_360" style:family="table-cell" style:name="a9f2ccb"/>
    <number:number-style style:name="N_up_to_3_2_362">
      <number:number number:decimal-places="3" number:min-decimal-places="0" number:min-integer-digits="1"/>
    </number:number-style>
    <number:number-style style:name="N_up_to_3_2_364">
      <number:number number:decimal-places="3" number:min-decimal-places="0" number:min-integer-digits="1"/>
    </number:number-style>
    <number:number-style style:name="N_up_to_3_2_366">
      <number:number number:decimal-places="3" number:min-decimal-places="0" number:min-integer-digits="1"/>
    </number:number-style>
    <number:number-style style:name="N_up_to_3_2_372">
      <number:number number:decimal-places="3" number:min-decimal-places="0" number:min-integer-digits="1"/>
    </number:number-style>
    <number:number-style style:name="N_up_to_3_2_374">
      <number:number number:decimal-places="3" number:min-decimal-places="0" number:min-integer-digits="1"/>
    </number:number-style>
    <number:number-style style:name="N_up_to_3_2_376">
      <number:number number:decimal-places="3" number:min-decimal-places="0" number:min-integer-digits="1"/>
    </number:number-style>
    <number:number-style style:name="N_up_to_3_2_378">
      <number:number number:decimal-places="3" number:min-decimal-places="0" number:min-integer-digits="1"/>
    </number:number-style>
    <number:number-style style:name="N_up_to_3_2_380">
      <number:number number:decimal-places="3" number:min-decimal-places="0" number:min-integer-digits="1"/>
    </number:number-style>
    <number:number-style style:name="N_up_to_3_2_386">
      <number:number number:decimal-places="3" number:min-decimal-places="0" number:min-integer-digits="1"/>
    </number:number-style>
    <number:number-style style:name="N_up_to_3_2_388">
      <number:number number:decimal-places="3" number:min-decimal-places="0" number:min-integer-digits="1"/>
    </number:number-style>
    <number:number-style style:name="N_up_to_3_1_3">
      <number:number number:decimal-places="3" number:min-decimal-places="0" number:min-integer-digits="1"/>
    </number:number-style>
    <number:number-style style:name="N_up_to_3_1_4">
      <number:number number:decimal-places="3" number:min-decimal-places="0" number:min-integer-digits="1"/>
    </number:number-style>
    <number:number-style style:name="N_up_to_3_1_5">
      <number:number number:decimal-places="3" number:min-decimal-places="0" number:min-integer-digits="1"/>
    </number:number-style>
    <number:number-style style:name="N_up_to_3_1_6">
      <number:number number:decimal-places="3" number:min-decimal-places="0" number:min-integer-digits="1"/>
    </number:number-style>
    <number:number-style style:name="N_up_to_3_1_7">
      <number:number number:decimal-places="3" number:min-decimal-places="0" number:min-integer-digits="1"/>
    </number:number-style>
    <number:number-style style:name="N_up_to_3_1_8">
      <number:number number:decimal-places="3" number:min-decimal-places="0" number:min-integer-digits="1"/>
    </number:number-style>
    <number:number-style style:name="N_up_to_3_1_9">
      <number:number number:decimal-places="3" number:min-decimal-places="0" number:min-integer-digits="1"/>
    </number:number-style>
    <number:number-style style:name="N_up_to_3_1_10">
      <number:number number:decimal-places="3" number:min-decimal-places="0" number:min-integer-digits="1"/>
    </number:number-style>
    <number:number-style style:name="N_up_to_3_1_3">
      <number:number number:decimal-places="3" number:min-decimal-places="0" number:min-integer-digits="1"/>
    </number:number-style>
    <number:number-style style:name="N_up_to_3_1_4">
      <number:number number:decimal-places="3" number:min-decimal-places="0" number:min-integer-digits="1"/>
    </number:number-style>
    <number:number-style style:name="N_up_to_3_1_10">
      <number:number number:decimal-places="3" number:min-decimal-places="0" number:min-integer-digits="1"/>
    </number:number-style>
    <number:number-style style:name="N_up_to_3_1_15">
      <number:number number:decimal-places="3" number:min-decimal-places="0" number:min-integer-digits="1"/>
    </number:number-style>
    <number:number-style style:name="N_up_to_3_1_16">
      <number:number number:decimal-places="3" number:min-decimal-places="0" number:min-integer-digits="1"/>
    </number:number-style>
    <number:number-style style:name="N_up_to_3_1_17">
      <number:number number:decimal-places="3" number:min-decimal-places="0" number:min-integer-digits="1"/>
    </number:number-style>
    <number:number-style style:name="N_up_to_3_1_18">
      <number:number number:decimal-places="3" number:min-decimal-places="0" number:min-integer-digits="1"/>
    </number:number-style>
    <number:number-style style:name="N_up_to_3_1_19">
      <number:number number:decimal-places="3" number:min-decimal-places="0" number:min-integer-digits="1"/>
    </number:number-style>
    <number:number-style style:name="N_up_to_3_1_20">
      <number:number number:decimal-places="3" number:min-decimal-places="0" number:min-integer-digits="1"/>
    </number:number-style>
    <number:number-style style:name="N_up_to_3_1_21">
      <number:number number:decimal-places="3" number:min-decimal-places="0" number:min-integer-digits="1"/>
    </number:number-style>
    <number:number-style style:name="N_up_to_3_1_22">
      <number:number number:decimal-places="3" number:min-decimal-places="0" number:min-integer-digits="1"/>
    </number:number-style>
    <number:number-style style:name="N_up_to_3_1_23">
      <number:number number:decimal-places="3" number:min-decimal-places="0" number:min-integer-digits="1"/>
    </number:number-style>
    <number:number-style style:name="N_up_to_3_1_24">
      <number:number number:decimal-places="3" number:min-decimal-places="0" number:min-integer-digits="1"/>
    </number:number-style>
    <number:number-style style:name="N_up_to_3_2_3">
      <number:number number:decimal-places="3" number:min-decimal-places="0" number:min-integer-digits="1"/>
    </number:number-style>
    <number:number-style style:name="N_up_to_3_2_4">
      <number:number number:decimal-places="3" number:min-decimal-places="0" number:min-integer-digits="1"/>
    </number:number-style>
    <number:number-style style:name="N_up_to_3_2_10">
      <number:number number:decimal-places="3" number:min-decimal-places="0" number:min-integer-digits="1"/>
    </number:number-style>
    <number:number-style style:name="N_up_to_3_2_15">
      <number:number number:decimal-places="3" number:min-decimal-places="0" number:min-integer-digits="1"/>
    </number:number-style>
    <number:number-style style:name="N_up_to_3_2_16">
      <number:number number:decimal-places="3" number:min-decimal-places="0" number:min-integer-digits="1"/>
    </number:number-style>
    <number:number-style style:name="N_up_to_3_2_17">
      <number:number number:decimal-places="3" number:min-decimal-places="0" number:min-integer-digits="1"/>
    </number:number-style>
    <number:number-style style:name="N_up_to_3_2_18">
      <number:number number:decimal-places="3" number:min-decimal-places="0" number:min-integer-digits="1"/>
    </number:number-style>
    <number:number-style style:name="N_up_to_3_2_19">
      <number:number number:decimal-places="3" number:min-decimal-places="0" number:min-integer-digits="1"/>
    </number:number-style>
    <number:number-style style:name="N_up_to_3_2_20">
      <number:number number:decimal-places="3" number:min-decimal-places="0" number:min-integer-digits="1"/>
    </number:number-style>
    <number:number-style style:name="N_up_to_3_2_21">
      <number:number number:decimal-places="3" number:min-decimal-places="0" number:min-integer-digits="1"/>
    </number:number-style>
    <number:number-style style:name="N_up_to_3_2_22">
      <number:number number:decimal-places="3" number:min-decimal-places="0" number:min-integer-digits="1"/>
    </number:number-style>
    <number:number-style style:name="N_up_to_3_2_23">
      <number:number number:decimal-places="3" number:min-decimal-places="0" number:min-integer-digits="1"/>
    </number:number-style>
    <number:number-style style:name="N_up_to_3_2_24">
      <number:number number:decimal-places="3" number:min-decimal-places="0" number:min-integer-digits="1"/>
    </number:number-style>
    <number:number-style style:name="N_up_to_3_3_3">
      <number:number number:decimal-places="3" number:min-decimal-places="0" number:min-integer-digits="1"/>
    </number:number-style>
    <number:number-style style:name="N_up_to_3_3_4">
      <number:number number:decimal-places="3" number:min-decimal-places="0" number:min-integer-digits="1"/>
    </number:number-style>
    <number:number-style style:name="N_up_to_3_3_10">
      <number:number number:decimal-places="3" number:min-decimal-places="0" number:min-integer-digits="1"/>
    </number:number-style>
    <number:number-style style:name="N_up_to_3_3_15">
      <number:number number:decimal-places="3" number:min-decimal-places="0" number:min-integer-digits="1"/>
    </number:number-style>
    <number:number-style style:name="N_up_to_3_3_17">
      <number:number number:decimal-places="3" number:min-decimal-places="0" number:min-integer-digits="1"/>
    </number:number-style>
    <number:number-style style:name="N_up_to_3_3_18">
      <number:number number:decimal-places="3" number:min-decimal-places="0" number:min-integer-digits="1"/>
    </number:number-style>
    <number:number-style style:name="N_up_to_3_3_19">
      <number:number number:decimal-places="3" number:min-decimal-places="0" number:min-integer-digits="1"/>
    </number:number-style>
    <number:number-style style:name="N_up_to_3_3_20">
      <number:number number:decimal-places="3" number:min-decimal-places="0" number:min-integer-digits="1"/>
    </number:number-style>
    <number:number-style style:name="N_up_to_3_3_21">
      <number:number number:decimal-places="3" number:min-decimal-places="0" number:min-integer-digits="1"/>
    </number:number-style>
    <number:number-style style:name="N_up_to_3_3_22">
      <number:number number:decimal-places="3" number:min-decimal-places="0" number:min-integer-digits="1"/>
    </number:number-style>
    <number:number-style style:name="N_up_to_3_3_23">
      <number:number number:decimal-places="3" number:min-decimal-places="0" number:min-integer-digits="1"/>
    </number:number-style>
    <number:number-style style:name="N_up_to_3_3_24">
      <number:number number:decimal-places="3" number:min-decimal-places="0" number:min-integer-digits="1"/>
    </number:number-style>
    <number:number-style style:name="N_up_to_3_4_3">
      <number:number number:decimal-places="3" number:min-decimal-places="0" number:min-integer-digits="1"/>
    </number:number-style>
    <number:number-style style:name="N_up_to_3_4_4">
      <number:number number:decimal-places="3" number:min-decimal-places="0" number:min-integer-digits="1"/>
    </number:number-style>
    <number:number-style style:name="N_up_to_3_4_10">
      <number:number number:decimal-places="3" number:min-decimal-places="0" number:min-integer-digits="1"/>
    </number:number-style>
    <number:number-style style:name="N_up_to_3_4_15">
      <number:number number:decimal-places="3" number:min-decimal-places="0" number:min-integer-digits="1"/>
    </number:number-style>
    <number:number-style style:name="N_up_to_3_4_16">
      <number:number number:decimal-places="3" number:min-decimal-places="0" number:min-integer-digits="1"/>
    </number:number-style>
    <number:number-style style:name="N_up_to_3_4_17">
      <number:number number:decimal-places="3" number:min-decimal-places="0" number:min-integer-digits="1"/>
    </number:number-style>
    <number:number-style style:name="N_up_to_3_4_18">
      <number:number number:decimal-places="3" number:min-decimal-places="0" number:min-integer-digits="1"/>
    </number:number-style>
    <number:number-style style:name="N_up_to_3_4_19">
      <number:number number:decimal-places="3" number:min-decimal-places="0" number:min-integer-digits="1"/>
    </number:number-style>
    <number:number-style style:name="N_up_to_3_4_20">
      <number:number number:decimal-places="3" number:min-decimal-places="0" number:min-integer-digits="1"/>
    </number:number-style>
    <number:number-style style:name="N_up_to_3_4_21">
      <number:number number:decimal-places="3" number:min-decimal-places="0" number:min-integer-digits="1"/>
    </number:number-style>
    <number:number-style style:name="N_up_to_3_4_22">
      <number:number number:decimal-places="3" number:min-decimal-places="0" number:min-integer-digits="1"/>
    </number:number-style>
    <number:number-style style:name="N_up_to_3_4_23">
      <number:number number:decimal-places="3" number:min-decimal-places="0" number:min-integer-digits="1"/>
    </number:number-style>
    <number:number-style style:name="N_up_to_3_4_24">
      <number:number number:decimal-places="3" number:min-decimal-places="0" number:min-integer-digits="1"/>
    </number:number-style>
    <number:number-style style:name="N_up_to_3_5_3">
      <number:number number:decimal-places="3" number:min-decimal-places="0" number:min-integer-digits="1"/>
    </number:number-style>
    <number:number-style style:name="N_up_to_3_5_4">
      <number:number number:decimal-places="3" number:min-decimal-places="0" number:min-integer-digits="1"/>
    </number:number-style>
    <number:number-style style:name="N_up_to_3_5_10">
      <number:number number:decimal-places="3" number:min-decimal-places="0" number:min-integer-digits="1"/>
    </number:number-style>
    <number:number-style style:name="N_up_to_3_5_15">
      <number:number number:decimal-places="3" number:min-decimal-places="0" number:min-integer-digits="1"/>
    </number:number-style>
    <number:number-style style:name="N_up_to_3_5_19">
      <number:number number:decimal-places="3" number:min-decimal-places="0" number:min-integer-digits="1"/>
    </number:number-style>
    <number:number-style style:name="N_up_to_3_5_20">
      <number:number number:decimal-places="3" number:min-decimal-places="0" number:min-integer-digits="1"/>
    </number:number-style>
    <number:number-style style:name="N_up_to_3_5_21">
      <number:number number:decimal-places="3" number:min-decimal-places="0" number:min-integer-digits="1"/>
    </number:number-style>
    <number:number-style style:name="N_up_to_3_5_22">
      <number:number number:decimal-places="3" number:min-decimal-places="0" number:min-integer-digits="1"/>
    </number:number-style>
    <number:number-style style:name="N_up_to_3_5_23">
      <number:number number:decimal-places="3" number:min-decimal-places="0" number:min-integer-digits="1"/>
    </number:number-style>
    <number:number-style style:name="N_up_to_3_5_24">
      <number:number number:decimal-places="3" number:min-decimal-places="0" number:min-integer-digits="1"/>
    </number:number-style>
    <number:number-style style:name="N_up_to_3_6_3">
      <number:number number:decimal-places="3" number:min-decimal-places="0" number:min-integer-digits="1"/>
    </number:number-style>
    <number:number-style style:name="N_up_to_3_6_4">
      <number:number number:decimal-places="3" number:min-decimal-places="0" number:min-integer-digits="1"/>
    </number:number-style>
    <number:number-style style:name="N_up_to_3_6_10">
      <number:number number:decimal-places="3" number:min-decimal-places="0" number:min-integer-digits="1"/>
    </number:number-style>
    <number:number-style style:name="N_up_to_3_6_15">
      <number:number number:decimal-places="3" number:min-decimal-places="0" number:min-integer-digits="1"/>
    </number:number-style>
    <number:number-style style:name="N_up_to_3_6_16">
      <number:number number:decimal-places="3" number:min-decimal-places="0" number:min-integer-digits="1"/>
    </number:number-style>
    <number:number-style style:name="N_up_to_3_6_17">
      <number:number number:decimal-places="3" number:min-decimal-places="0" number:min-integer-digits="1"/>
    </number:number-style>
    <number:number-style style:name="N_up_to_3_6_18">
      <number:number number:decimal-places="3" number:min-decimal-places="0" number:min-integer-digits="1"/>
    </number:number-style>
    <number:number-style style:name="N_up_to_3_6_19">
      <number:number number:decimal-places="3" number:min-decimal-places="0" number:min-integer-digits="1"/>
    </number:number-style>
    <number:number-style style:name="N_up_to_3_6_20">
      <number:number number:decimal-places="3" number:min-decimal-places="0" number:min-integer-digits="1"/>
    </number:number-style>
    <number:number-style style:name="N_up_to_3_6_21">
      <number:number number:decimal-places="3" number:min-decimal-places="0" number:min-integer-digits="1"/>
    </number:number-style>
    <number:number-style style:name="N_up_to_3_6_22">
      <number:number number:decimal-places="3" number:min-decimal-places="0" number:min-integer-digits="1"/>
    </number:number-style>
    <number:number-style style:name="N_up_to_3_6_23">
      <number:number number:decimal-places="3" number:min-decimal-places="0" number:min-integer-digits="1"/>
    </number:number-style>
    <number:number-style style:name="N_up_to_3_6_24">
      <number:number number:decimal-places="3" number:min-decimal-places="0" number:min-integer-digits="1"/>
    </number:number-style>
    <number:number-style style:name="N_up_to_3_7_3">
      <number:number number:decimal-places="3" number:min-decimal-places="0" number:min-integer-digits="1"/>
    </number:number-style>
    <number:number-style style:name="N_up_to_3_7_4">
      <number:number number:decimal-places="3" number:min-decimal-places="0" number:min-integer-digits="1"/>
    </number:number-style>
    <number:number-style style:name="N_up_to_3_7_10">
      <number:number number:decimal-places="3" number:min-decimal-places="0" number:min-integer-digits="1"/>
    </number:number-style>
    <number:number-style style:name="N_up_to_3_7_15">
      <number:number number:decimal-places="3" number:min-decimal-places="0" number:min-integer-digits="1"/>
    </number:number-style>
    <number:number-style style:name="N_up_to_3_7_16">
      <number:number number:decimal-places="3" number:min-decimal-places="0" number:min-integer-digits="1"/>
    </number:number-style>
    <number:number-style style:name="N_up_to_3_7_17">
      <number:number number:decimal-places="3" number:min-decimal-places="0" number:min-integer-digits="1"/>
    </number:number-style>
    <number:number-style style:name="N_up_to_3_7_18">
      <number:number number:decimal-places="3" number:min-decimal-places="0" number:min-integer-digits="1"/>
    </number:number-style>
    <number:number-style style:name="N_up_to_3_7_19">
      <number:number number:decimal-places="3" number:min-decimal-places="0" number:min-integer-digits="1"/>
    </number:number-style>
    <number:number-style style:name="N_up_to_3_7_20">
      <number:number number:decimal-places="3" number:min-decimal-places="0" number:min-integer-digits="1"/>
    </number:number-style>
    <number:number-style style:name="N_up_to_3_7_21">
      <number:number number:decimal-places="3" number:min-decimal-places="0" number:min-integer-digits="1"/>
    </number:number-style>
    <number:number-style style:name="N_up_to_3_7_22">
      <number:number number:decimal-places="3" number:min-decimal-places="0" number:min-integer-digits="1"/>
    </number:number-style>
    <number:number-style style:name="N_up_to_3_7_23">
      <number:number number:decimal-places="3" number:min-decimal-places="0" number:min-integer-digits="1"/>
    </number:number-style>
    <number:number-style style:name="N_up_to_3_7_24">
      <number:number number:decimal-places="3" number:min-decimal-places="0" number:min-integer-digits="1"/>
    </number:number-style>
    <number:number-style style:name="N_up_to_3_8_3">
      <number:number number:decimal-places="3" number:min-decimal-places="0" number:min-integer-digits="1"/>
    </number:number-style>
    <number:number-style style:name="N_up_to_3_8_4">
      <number:number number:decimal-places="3" number:min-decimal-places="0" number:min-integer-digits="1"/>
    </number:number-style>
    <number:number-style style:name="N_up_to_3_8_10">
      <number:number number:decimal-places="3" number:min-decimal-places="0" number:min-integer-digits="1"/>
    </number:number-style>
    <number:number-style style:name="N_up_to_3_8_15">
      <number:number number:decimal-places="3" number:min-decimal-places="0" number:min-integer-digits="1"/>
    </number:number-style>
    <number:number-style style:name="N_up_to_3_8_18">
      <number:number number:decimal-places="3" number:min-decimal-places="0" number:min-integer-digits="1"/>
    </number:number-style>
    <number:number-style style:name="N_up_to_3_8_19">
      <number:number number:decimal-places="3" number:min-decimal-places="0" number:min-integer-digits="1"/>
    </number:number-style>
    <number:number-style style:name="N_up_to_3_8_20">
      <number:number number:decimal-places="3" number:min-decimal-places="0" number:min-integer-digits="1"/>
    </number:number-style>
    <number:number-style style:name="N_up_to_3_8_21">
      <number:number number:decimal-places="3" number:min-decimal-places="0" number:min-integer-digits="1"/>
    </number:number-style>
    <number:number-style style:name="N_up_to_3_8_22">
      <number:number number:decimal-places="3" number:min-decimal-places="0" number:min-integer-digits="1"/>
    </number:number-style>
    <number:number-style style:name="N_up_to_3_8_23">
      <number:number number:decimal-places="3" number:min-decimal-places="0" number:min-integer-digits="1"/>
    </number:number-style>
    <number:number-style style:name="N_up_to_3_8_24">
      <number:number number:decimal-places="3" number:min-decimal-places="0" number:min-integer-digits="1"/>
    </number:number-style>
    <number:number-style style:name="N_up_to_3_9_3">
      <number:number number:decimal-places="3" number:min-decimal-places="0" number:min-integer-digits="1"/>
    </number:number-style>
    <number:number-style style:name="N_up_to_3_9_4">
      <number:number number:decimal-places="3" number:min-decimal-places="0" number:min-integer-digits="1"/>
    </number:number-style>
    <number:number-style style:name="N_up_to_3_9_10">
      <number:number number:decimal-places="3" number:min-decimal-places="0" number:min-integer-digits="1"/>
    </number:number-style>
    <number:number-style style:name="N_up_to_3_9_15">
      <number:number number:decimal-places="3" number:min-decimal-places="0" number:min-integer-digits="1"/>
    </number:number-style>
    <number:number-style style:name="N_up_to_3_9_16">
      <number:number number:decimal-places="3" number:min-decimal-places="0" number:min-integer-digits="1"/>
    </number:number-style>
    <number:number-style style:name="N_up_to_3_9_17">
      <number:number number:decimal-places="3" number:min-decimal-places="0" number:min-integer-digits="1"/>
    </number:number-style>
    <number:number-style style:name="N_up_to_3_9_18">
      <number:number number:decimal-places="3" number:min-decimal-places="0" number:min-integer-digits="1"/>
    </number:number-style>
    <number:number-style style:name="N_up_to_3_9_19">
      <number:number number:decimal-places="3" number:min-decimal-places="0" number:min-integer-digits="1"/>
    </number:number-style>
    <number:number-style style:name="N_up_to_3_9_20">
      <number:number number:decimal-places="3" number:min-decimal-places="0" number:min-integer-digits="1"/>
    </number:number-style>
    <number:number-style style:name="N_up_to_3_9_21">
      <number:number number:decimal-places="3" number:min-decimal-places="0" number:min-integer-digits="1"/>
    </number:number-style>
    <number:number-style style:name="N_up_to_3_9_22">
      <number:number number:decimal-places="3" number:min-decimal-places="0" number:min-integer-digits="1"/>
    </number:number-style>
    <number:number-style style:name="N_up_to_3_9_23">
      <number:number number:decimal-places="3" number:min-decimal-places="0" number:min-integer-digits="1"/>
    </number:number-style>
    <number:number-style style:name="N_up_to_3_9_24">
      <number:number number:decimal-places="3" number:min-decimal-places="0" number:min-integer-digits="1"/>
    </number:number-style>
    <number:number-style style:name="N_up_to_3_10_3">
      <number:number number:decimal-places="3" number:min-decimal-places="0" number:min-integer-digits="1"/>
    </number:number-style>
    <number:number-style style:name="N_up_to_3_10_4">
      <number:number number:decimal-places="3" number:min-decimal-places="0" number:min-integer-digits="1"/>
    </number:number-style>
    <number:number-style style:name="N_up_to_3_10_10">
      <number:number number:decimal-places="3" number:min-decimal-places="0" number:min-integer-digits="1"/>
    </number:number-style>
    <number:number-style style:name="N_up_to_3_10_15">
      <number:number number:decimal-places="3" number:min-decimal-places="0" number:min-integer-digits="1"/>
    </number:number-style>
    <number:number-style style:name="N_up_to_3_10_16">
      <number:number number:decimal-places="3" number:min-decimal-places="0" number:min-integer-digits="1"/>
    </number:number-style>
    <number:number-style style:name="N_up_to_3_10_17">
      <number:number number:decimal-places="3" number:min-decimal-places="0" number:min-integer-digits="1"/>
    </number:number-style>
    <number:number-style style:name="N_up_to_3_10_18">
      <number:number number:decimal-places="3" number:min-decimal-places="0" number:min-integer-digits="1"/>
    </number:number-style>
    <number:number-style style:name="N_up_to_3_10_19">
      <number:number number:decimal-places="3" number:min-decimal-places="0" number:min-integer-digits="1"/>
    </number:number-style>
    <number:number-style style:name="N_up_to_3_10_20">
      <number:number number:decimal-places="3" number:min-decimal-places="0" number:min-integer-digits="1"/>
    </number:number-style>
    <number:number-style style:name="N_up_to_3_10_21">
      <number:number number:decimal-places="3" number:min-decimal-places="0" number:min-integer-digits="1"/>
    </number:number-style>
    <number:number-style style:name="N_up_to_3_10_22">
      <number:number number:decimal-places="3" number:min-decimal-places="0" number:min-integer-digits="1"/>
    </number:number-style>
    <number:number-style style:name="N_up_to_3_10_23">
      <number:number number:decimal-places="3" number:min-decimal-places="0" number:min-integer-digits="1"/>
    </number:number-style>
    <number:number-style style:name="N_up_to_3_10_24">
      <number:number number:decimal-places="3" number:min-decimal-places="0" number:min-integer-digits="1"/>
    </number:number-style>
    <number:number-style style:name="N_up_to_3_11_3">
      <number:number number:decimal-places="3" number:min-decimal-places="0" number:min-integer-digits="1"/>
    </number:number-style>
    <number:number-style style:name="N_up_to_3_11_4">
      <number:number number:decimal-places="3" number:min-decimal-places="0" number:min-integer-digits="1"/>
    </number:number-style>
    <number:number-style style:name="N_up_to_3_11_10">
      <number:number number:decimal-places="3" number:min-decimal-places="0" number:min-integer-digits="1"/>
    </number:number-style>
    <number:number-style style:name="N_up_to_3_11_15">
      <number:number number:decimal-places="3" number:min-decimal-places="0" number:min-integer-digits="1"/>
    </number:number-style>
    <number:number-style style:name="N_up_to_3_11_16">
      <number:number number:decimal-places="3" number:min-decimal-places="0" number:min-integer-digits="1"/>
    </number:number-style>
    <number:number-style style:name="N_up_to_3_11_17">
      <number:number number:decimal-places="3" number:min-decimal-places="0" number:min-integer-digits="1"/>
    </number:number-style>
    <number:number-style style:name="N_up_to_3_11_18">
      <number:number number:decimal-places="3" number:min-decimal-places="0" number:min-integer-digits="1"/>
    </number:number-style>
    <number:number-style style:name="N_up_to_3_11_19">
      <number:number number:decimal-places="3" number:min-decimal-places="0" number:min-integer-digits="1"/>
    </number:number-style>
    <number:number-style style:name="N_up_to_3_11_20">
      <number:number number:decimal-places="3" number:min-decimal-places="0" number:min-integer-digits="1"/>
    </number:number-style>
    <number:number-style style:name="N_up_to_3_11_21">
      <number:number number:decimal-places="3" number:min-decimal-places="0" number:min-integer-digits="1"/>
    </number:number-style>
    <number:number-style style:name="N_up_to_3_11_22">
      <number:number number:decimal-places="3" number:min-decimal-places="0" number:min-integer-digits="1"/>
    </number:number-style>
    <number:number-style style:name="N_up_to_3_11_23">
      <number:number number:decimal-places="3" number:min-decimal-places="0" number:min-integer-digits="1"/>
    </number:number-style>
    <number:number-style style:name="N_up_to_3_11_24">
      <number:number number:decimal-places="3" number:min-decimal-places="0" number:min-integer-digits="1"/>
    </number:number-style>
    <number:number-style style:name="N_up_to_3_12_3">
      <number:number number:decimal-places="3" number:min-decimal-places="0" number:min-integer-digits="1"/>
    </number:number-style>
    <number:number-style style:name="N_up_to_3_12_4">
      <number:number number:decimal-places="3" number:min-decimal-places="0" number:min-integer-digits="1"/>
    </number:number-style>
    <number:number-style style:name="N_up_to_3_12_10">
      <number:number number:decimal-places="3" number:min-decimal-places="0" number:min-integer-digits="1"/>
    </number:number-style>
    <number:number-style style:name="N_up_to_3_12_15">
      <number:number number:decimal-places="3" number:min-decimal-places="0" number:min-integer-digits="1"/>
    </number:number-style>
    <number:number-style style:name="N_up_to_3_12_16">
      <number:number number:decimal-places="3" number:min-decimal-places="0" number:min-integer-digits="1"/>
    </number:number-style>
    <number:number-style style:name="N_up_to_3_12_17">
      <number:number number:decimal-places="3" number:min-decimal-places="0" number:min-integer-digits="1"/>
    </number:number-style>
    <number:number-style style:name="N_up_to_3_12_18">
      <number:number number:decimal-places="3" number:min-decimal-places="0" number:min-integer-digits="1"/>
    </number:number-style>
    <number:number-style style:name="N_up_to_3_12_19">
      <number:number number:decimal-places="3" number:min-decimal-places="0" number:min-integer-digits="1"/>
    </number:number-style>
    <number:number-style style:name="N_up_to_3_12_20">
      <number:number number:decimal-places="3" number:min-decimal-places="0" number:min-integer-digits="1"/>
    </number:number-style>
    <number:number-style style:name="N_up_to_3_12_21">
      <number:number number:decimal-places="3" number:min-decimal-places="0" number:min-integer-digits="1"/>
    </number:number-style>
    <number:number-style style:name="N_up_to_3_12_22">
      <number:number number:decimal-places="3" number:min-decimal-places="0" number:min-integer-digits="1"/>
    </number:number-style>
    <number:number-style style:name="N_up_to_3_12_23">
      <number:number number:decimal-places="3" number:min-decimal-places="0" number:min-integer-digits="1"/>
    </number:number-style>
    <number:number-style style:name="N_up_to_3_12_24">
      <number:number number:decimal-places="3" number:min-decimal-places="0" number:min-integer-digits="1"/>
    </number:number-style>
    <number:number-style style:name="N_up_to_3_13_3">
      <number:number number:decimal-places="3" number:min-decimal-places="0" number:min-integer-digits="1"/>
    </number:number-style>
    <number:number-style style:name="N_up_to_3_13_4">
      <number:number number:decimal-places="3" number:min-decimal-places="0" number:min-integer-digits="1"/>
    </number:number-style>
    <number:number-style style:name="N_up_to_3_13_10">
      <number:number number:decimal-places="3" number:min-decimal-places="0" number:min-integer-digits="1"/>
    </number:number-style>
    <number:number-style style:name="N_up_to_3_13_15">
      <number:number number:decimal-places="3" number:min-decimal-places="0" number:min-integer-digits="1"/>
    </number:number-style>
    <number:number-style style:name="N_up_to_3_13_16">
      <number:number number:decimal-places="3" number:min-decimal-places="0" number:min-integer-digits="1"/>
    </number:number-style>
    <number:number-style style:name="N_up_to_3_13_17">
      <number:number number:decimal-places="3" number:min-decimal-places="0" number:min-integer-digits="1"/>
    </number:number-style>
    <number:number-style style:name="N_up_to_3_13_19">
      <number:number number:decimal-places="3" number:min-decimal-places="0" number:min-integer-digits="1"/>
    </number:number-style>
    <number:number-style style:name="N_up_to_3_13_20">
      <number:number number:decimal-places="3" number:min-decimal-places="0" number:min-integer-digits="1"/>
    </number:number-style>
    <number:number-style style:name="N_up_to_3_13_21">
      <number:number number:decimal-places="3" number:min-decimal-places="0" number:min-integer-digits="1"/>
    </number:number-style>
    <number:number-style style:name="N_up_to_3_13_22">
      <number:number number:decimal-places="3" number:min-decimal-places="0" number:min-integer-digits="1"/>
    </number:number-style>
    <number:number-style style:name="N_up_to_3_13_23">
      <number:number number:decimal-places="3" number:min-decimal-places="0" number:min-integer-digits="1"/>
    </number:number-style>
    <number:number-style style:name="N_up_to_3_13_24">
      <number:number number:decimal-places="3" number:min-decimal-places="0" number:min-integer-digits="1"/>
    </number:number-style>
    <number:number-style style:name="N_up_to_3_14_3">
      <number:number number:decimal-places="3" number:min-decimal-places="0" number:min-integer-digits="1"/>
    </number:number-style>
    <number:number-style style:name="N_up_to_3_14_4">
      <number:number number:decimal-places="3" number:min-decimal-places="0" number:min-integer-digits="1"/>
    </number:number-style>
    <number:number-style style:name="N_up_to_3_14_10">
      <number:number number:decimal-places="3" number:min-decimal-places="0" number:min-integer-digits="1"/>
    </number:number-style>
    <number:number-style style:name="N_up_to_3_14_15">
      <number:number number:decimal-places="3" number:min-decimal-places="0" number:min-integer-digits="1"/>
    </number:number-style>
    <number:number-style style:name="N_up_to_3_14_16">
      <number:number number:decimal-places="3" number:min-decimal-places="0" number:min-integer-digits="1"/>
    </number:number-style>
    <number:number-style style:name="N_up_to_3_14_17">
      <number:number number:decimal-places="3" number:min-decimal-places="0" number:min-integer-digits="1"/>
    </number:number-style>
    <number:number-style style:name="N_up_to_3_14_18">
      <number:number number:decimal-places="3" number:min-decimal-places="0" number:min-integer-digits="1"/>
    </number:number-style>
    <number:number-style style:name="N_up_to_3_14_19">
      <number:number number:decimal-places="3" number:min-decimal-places="0" number:min-integer-digits="1"/>
    </number:number-style>
    <number:number-style style:name="N_up_to_3_14_20">
      <number:number number:decimal-places="3" number:min-decimal-places="0" number:min-integer-digits="1"/>
    </number:number-style>
    <number:number-style style:name="N_up_to_3_14_21">
      <number:number number:decimal-places="3" number:min-decimal-places="0" number:min-integer-digits="1"/>
    </number:number-style>
    <number:number-style style:name="N_up_to_3_14_22">
      <number:number number:decimal-places="3" number:min-decimal-places="0" number:min-integer-digits="1"/>
    </number:number-style>
    <number:number-style style:name="N_up_to_3_14_23">
      <number:number number:decimal-places="3" number:min-decimal-places="0" number:min-integer-digits="1"/>
    </number:number-style>
    <number:number-style style:name="N_up_to_3_14_24">
      <number:number number:decimal-places="3" number:min-decimal-places="0" number:min-integer-digits="1"/>
    </number:number-style>
    <number:number-style style:name="N_up_to_3_15_3">
      <number:number number:decimal-places="3" number:min-decimal-places="0" number:min-integer-digits="1"/>
    </number:number-style>
    <number:number-style style:name="N_up_to_3_15_4">
      <number:number number:decimal-places="3" number:min-decimal-places="0" number:min-integer-digits="1"/>
    </number:number-style>
    <number:number-style style:name="N_up_to_3_15_10">
      <number:number number:decimal-places="3" number:min-decimal-places="0" number:min-integer-digits="1"/>
    </number:number-style>
    <number:number-style style:name="N_up_to_3_15_15">
      <number:number number:decimal-places="3" number:min-decimal-places="0" number:min-integer-digits="1"/>
    </number:number-style>
    <number:number-style style:name="N_up_to_3_15_16">
      <number:number number:decimal-places="3" number:min-decimal-places="0" number:min-integer-digits="1"/>
    </number:number-style>
    <number:number-style style:name="N_up_to_3_15_17">
      <number:number number:decimal-places="3" number:min-decimal-places="0" number:min-integer-digits="1"/>
    </number:number-style>
    <number:number-style style:name="N_up_to_3_15_18">
      <number:number number:decimal-places="3" number:min-decimal-places="0" number:min-integer-digits="1"/>
    </number:number-style>
    <number:number-style style:name="N_up_to_3_15_19">
      <number:number number:decimal-places="3" number:min-decimal-places="0" number:min-integer-digits="1"/>
    </number:number-style>
    <number:number-style style:name="N_up_to_3_15_20">
      <number:number number:decimal-places="3" number:min-decimal-places="0" number:min-integer-digits="1"/>
    </number:number-style>
    <number:number-style style:name="N_up_to_3_15_21">
      <number:number number:decimal-places="3" number:min-decimal-places="0" number:min-integer-digits="1"/>
    </number:number-style>
    <number:number-style style:name="N_up_to_3_15_22">
      <number:number number:decimal-places="3" number:min-decimal-places="0" number:min-integer-digits="1"/>
    </number:number-style>
    <number:number-style style:name="N_up_to_3_15_23">
      <number:number number:decimal-places="3" number:min-decimal-places="0" number:min-integer-digits="1"/>
    </number:number-style>
    <number:number-style style:name="N_up_to_3_15_24">
      <number:number number:decimal-places="3" number:min-decimal-places="0" number:min-integer-digits="1"/>
    </number:number-style>
    <number:number-style style:name="N_up_to_3_16_3">
      <number:number number:decimal-places="3" number:min-decimal-places="0" number:min-integer-digits="1"/>
    </number:number-style>
    <number:number-style style:name="N_up_to_3_16_4">
      <number:number number:decimal-places="3" number:min-decimal-places="0" number:min-integer-digits="1"/>
    </number:number-style>
    <number:number-style style:name="N_up_to_3_16_10">
      <number:number number:decimal-places="3" number:min-decimal-places="0" number:min-integer-digits="1"/>
    </number:number-style>
    <number:number-style style:name="N_up_to_3_16_15">
      <number:number number:decimal-places="3" number:min-decimal-places="0" number:min-integer-digits="1"/>
    </number:number-style>
    <number:number-style style:name="N_up_to_3_16_17">
      <number:number number:decimal-places="3" number:min-decimal-places="0" number:min-integer-digits="1"/>
    </number:number-style>
    <number:number-style style:name="N_up_to_3_16_18">
      <number:number number:decimal-places="3" number:min-decimal-places="0" number:min-integer-digits="1"/>
    </number:number-style>
    <number:number-style style:name="N_up_to_3_16_19">
      <number:number number:decimal-places="3" number:min-decimal-places="0" number:min-integer-digits="1"/>
    </number:number-style>
    <number:number-style style:name="N_up_to_3_16_20">
      <number:number number:decimal-places="3" number:min-decimal-places="0" number:min-integer-digits="1"/>
    </number:number-style>
    <number:number-style style:name="N_up_to_3_16_21">
      <number:number number:decimal-places="3" number:min-decimal-places="0" number:min-integer-digits="1"/>
    </number:number-style>
    <number:number-style style:name="N_up_to_3_16_22">
      <number:number number:decimal-places="3" number:min-decimal-places="0" number:min-integer-digits="1"/>
    </number:number-style>
    <number:number-style style:name="N_up_to_3_16_23">
      <number:number number:decimal-places="3" number:min-decimal-places="0" number:min-integer-digits="1"/>
    </number:number-style>
    <number:number-style style:name="N_up_to_3_16_24">
      <number:number number:decimal-places="3" number:min-decimal-places="0" number:min-integer-digits="1"/>
    </number:number-style>
    <number:number-style style:name="N_up_to_3_17_3">
      <number:number number:decimal-places="3" number:min-decimal-places="0" number:min-integer-digits="1"/>
    </number:number-style>
    <number:number-style style:name="N_up_to_3_17_4">
      <number:number number:decimal-places="3" number:min-decimal-places="0" number:min-integer-digits="1"/>
    </number:number-style>
    <number:number-style style:name="N_up_to_3_17_10">
      <number:number number:decimal-places="3" number:min-decimal-places="0" number:min-integer-digits="1"/>
    </number:number-style>
    <number:number-style style:name="N_up_to_3_17_15">
      <number:number number:decimal-places="3" number:min-decimal-places="0" number:min-integer-digits="1"/>
    </number:number-style>
    <number:number-style style:name="N_up_to_3_17_16">
      <number:number number:decimal-places="3" number:min-decimal-places="0" number:min-integer-digits="1"/>
    </number:number-style>
    <number:number-style style:name="N_up_to_3_17_17">
      <number:number number:decimal-places="3" number:min-decimal-places="0" number:min-integer-digits="1"/>
    </number:number-style>
    <number:number-style style:name="N_up_to_3_17_18">
      <number:number number:decimal-places="3" number:min-decimal-places="0" number:min-integer-digits="1"/>
    </number:number-style>
    <number:number-style style:name="N_up_to_3_17_19">
      <number:number number:decimal-places="3" number:min-decimal-places="0" number:min-integer-digits="1"/>
    </number:number-style>
    <number:number-style style:name="N_up_to_3_17_20">
      <number:number number:decimal-places="3" number:min-decimal-places="0" number:min-integer-digits="1"/>
    </number:number-style>
    <number:number-style style:name="N_up_to_3_17_21">
      <number:number number:decimal-places="3" number:min-decimal-places="0" number:min-integer-digits="1"/>
    </number:number-style>
    <number:number-style style:name="N_up_to_3_17_22">
      <number:number number:decimal-places="3" number:min-decimal-places="0" number:min-integer-digits="1"/>
    </number:number-style>
    <number:number-style style:name="N_up_to_3_17_23">
      <number:number number:decimal-places="3" number:min-decimal-places="0" number:min-integer-digits="1"/>
    </number:number-style>
    <number:number-style style:name="N_up_to_3_17_24">
      <number:number number:decimal-places="3" number:min-decimal-places="0" number:min-integer-digits="1"/>
    </number:number-style>
    <number:number-style style:name="N_up_to_3_18_3">
      <number:number number:decimal-places="3" number:min-decimal-places="0" number:min-integer-digits="1"/>
    </number:number-style>
    <number:number-style style:name="N_up_to_3_18_4">
      <number:number number:decimal-places="3" number:min-decimal-places="0" number:min-integer-digits="1"/>
    </number:number-style>
    <number:number-style style:name="N_up_to_3_18_10">
      <number:number number:decimal-places="3" number:min-decimal-places="0" number:min-integer-digits="1"/>
    </number:number-style>
    <number:number-style style:name="N_up_to_3_18_15">
      <number:number number:decimal-places="3" number:min-decimal-places="0" number:min-integer-digits="1"/>
    </number:number-style>
    <number:number-style style:name="N_up_to_3_18_16">
      <number:number number:decimal-places="3" number:min-decimal-places="0" number:min-integer-digits="1"/>
    </number:number-style>
    <number:number-style style:name="N_up_to_3_18_17">
      <number:number number:decimal-places="3" number:min-decimal-places="0" number:min-integer-digits="1"/>
    </number:number-style>
    <number:number-style style:name="N_up_to_3_18_18">
      <number:number number:decimal-places="3" number:min-decimal-places="0" number:min-integer-digits="1"/>
    </number:number-style>
    <number:number-style style:name="N_up_to_3_18_19">
      <number:number number:decimal-places="3" number:min-decimal-places="0" number:min-integer-digits="1"/>
    </number:number-style>
    <number:number-style style:name="N_up_to_3_18_20">
      <number:number number:decimal-places="3" number:min-decimal-places="0" number:min-integer-digits="1"/>
    </number:number-style>
    <number:number-style style:name="N_up_to_3_18_21">
      <number:number number:decimal-places="3" number:min-decimal-places="0" number:min-integer-digits="1"/>
    </number:number-style>
    <number:number-style style:name="N_up_to_3_18_22">
      <number:number number:decimal-places="3" number:min-decimal-places="0" number:min-integer-digits="1"/>
    </number:number-style>
    <number:number-style style:name="N_up_to_3_18_23">
      <number:number number:decimal-places="3" number:min-decimal-places="0" number:min-integer-digits="1"/>
    </number:number-style>
    <number:number-style style:name="N_up_to_3_18_24">
      <number:number number:decimal-places="3" number:min-decimal-places="0" number:min-integer-digits="1"/>
    </number:number-style>
    <number:number-style style:name="N_up_to_3_19_3">
      <number:number number:decimal-places="3" number:min-decimal-places="0" number:min-integer-digits="1"/>
    </number:number-style>
    <number:number-style style:name="N_up_to_3_19_4">
      <number:number number:decimal-places="3" number:min-decimal-places="0" number:min-integer-digits="1"/>
    </number:number-style>
    <number:number-style style:name="N_up_to_3_19_10">
      <number:number number:decimal-places="3" number:min-decimal-places="0" number:min-integer-digits="1"/>
    </number:number-style>
    <number:number-style style:name="N_up_to_3_19_15">
      <number:number number:decimal-places="3" number:min-decimal-places="0" number:min-integer-digits="1"/>
    </number:number-style>
    <number:number-style style:name="N_up_to_3_19_16">
      <number:number number:decimal-places="3" number:min-decimal-places="0" number:min-integer-digits="1"/>
    </number:number-style>
    <number:number-style style:name="N_up_to_3_19_17">
      <number:number number:decimal-places="3" number:min-decimal-places="0" number:min-integer-digits="1"/>
    </number:number-style>
    <number:number-style style:name="N_up_to_3_19_18">
      <number:number number:decimal-places="3" number:min-decimal-places="0" number:min-integer-digits="1"/>
    </number:number-style>
    <number:number-style style:name="N_up_to_3_19_19">
      <number:number number:decimal-places="3" number:min-decimal-places="0" number:min-integer-digits="1"/>
    </number:number-style>
    <number:number-style style:name="N_up_to_3_19_20">
      <number:number number:decimal-places="3" number:min-decimal-places="0" number:min-integer-digits="1"/>
    </number:number-style>
    <number:number-style style:name="N_up_to_3_19_21">
      <number:number number:decimal-places="3" number:min-decimal-places="0" number:min-integer-digits="1"/>
    </number:number-style>
    <number:number-style style:name="N_up_to_3_19_22">
      <number:number number:decimal-places="3" number:min-decimal-places="0" number:min-integer-digits="1"/>
    </number:number-style>
    <number:number-style style:name="N_up_to_3_19_23">
      <number:number number:decimal-places="3" number:min-decimal-places="0" number:min-integer-digits="1"/>
    </number:number-style>
    <number:number-style style:name="N_up_to_3_19_24">
      <number:number number:decimal-places="3" number:min-decimal-places="0" number:min-integer-digits="1"/>
    </number:number-style>
    <number:number-style style:name="N_up_to_3_20_3">
      <number:number number:decimal-places="3" number:min-decimal-places="0" number:min-integer-digits="1"/>
    </number:number-style>
    <number:number-style style:name="N_up_to_3_20_4">
      <number:number number:decimal-places="3" number:min-decimal-places="0" number:min-integer-digits="1"/>
    </number:number-style>
    <number:number-style style:name="N_up_to_3_20_10">
      <number:number number:decimal-places="3" number:min-decimal-places="0" number:min-integer-digits="1"/>
    </number:number-style>
    <number:number-style style:name="N_up_to_3_20_15">
      <number:number number:decimal-places="3" number:min-decimal-places="0" number:min-integer-digits="1"/>
    </number:number-style>
    <number:number-style style:name="N_up_to_3_20_16">
      <number:number number:decimal-places="3" number:min-decimal-places="0" number:min-integer-digits="1"/>
    </number:number-style>
    <number:number-style style:name="N_up_to_3_20_17">
      <number:number number:decimal-places="3" number:min-decimal-places="0" number:min-integer-digits="1"/>
    </number:number-style>
    <number:number-style style:name="N_up_to_3_20_18">
      <number:number number:decimal-places="3" number:min-decimal-places="0" number:min-integer-digits="1"/>
    </number:number-style>
    <number:number-style style:name="N_up_to_3_20_19">
      <number:number number:decimal-places="3" number:min-decimal-places="0" number:min-integer-digits="1"/>
    </number:number-style>
    <number:number-style style:name="N_up_to_3_20_20">
      <number:number number:decimal-places="3" number:min-decimal-places="0" number:min-integer-digits="1"/>
    </number:number-style>
    <number:number-style style:name="N_up_to_3_20_21">
      <number:number number:decimal-places="3" number:min-decimal-places="0" number:min-integer-digits="1"/>
    </number:number-style>
    <number:number-style style:name="N_up_to_3_20_22">
      <number:number number:decimal-places="3" number:min-decimal-places="0" number:min-integer-digits="1"/>
    </number:number-style>
    <number:number-style style:name="N_up_to_3_20_23">
      <number:number number:decimal-places="3" number:min-decimal-places="0" number:min-integer-digits="1"/>
    </number:number-style>
    <number:number-style style:name="N_up_to_3_20_24">
      <number:number number:decimal-places="3" number:min-decimal-places="0" number:min-integer-digits="1"/>
    </number:number-style>
    <number:number-style style:name="N_up_to_3_21_3">
      <number:number number:decimal-places="3" number:min-decimal-places="0" number:min-integer-digits="1"/>
    </number:number-style>
    <number:number-style style:name="N_up_to_3_21_4">
      <number:number number:decimal-places="3" number:min-decimal-places="0" number:min-integer-digits="1"/>
    </number:number-style>
    <number:number-style style:name="N_up_to_3_21_10">
      <number:number number:decimal-places="3" number:min-decimal-places="0" number:min-integer-digits="1"/>
    </number:number-style>
    <number:number-style style:name="N_up_to_3_21_15">
      <number:number number:decimal-places="3" number:min-decimal-places="0" number:min-integer-digits="1"/>
    </number:number-style>
    <number:number-style style:name="N_up_to_3_21_24">
      <number:number number:decimal-places="3" number:min-decimal-places="0" number:min-integer-digits="1"/>
    </number:number-style>
    <number:number-style style:name="N_up_to_3_22_3">
      <number:number number:decimal-places="3" number:min-decimal-places="0" number:min-integer-digits="1"/>
    </number:number-style>
    <number:number-style style:name="N_up_to_3_22_4">
      <number:number number:decimal-places="3" number:min-decimal-places="0" number:min-integer-digits="1"/>
    </number:number-style>
    <number:number-style style:name="N_up_to_3_22_10">
      <number:number number:decimal-places="3" number:min-decimal-places="0" number:min-integer-digits="1"/>
    </number:number-style>
    <number:number-style style:name="N_up_to_3_22_15">
      <number:number number:decimal-places="3" number:min-decimal-places="0" number:min-integer-digits="1"/>
    </number:number-style>
    <number:number-style style:name="N_up_to_3_22_16">
      <number:number number:decimal-places="3" number:min-decimal-places="0" number:min-integer-digits="1"/>
    </number:number-style>
    <number:number-style style:name="N_up_to_3_22_17">
      <number:number number:decimal-places="3" number:min-decimal-places="0" number:min-integer-digits="1"/>
    </number:number-style>
    <number:number-style style:name="N_up_to_3_22_18">
      <number:number number:decimal-places="3" number:min-decimal-places="0" number:min-integer-digits="1"/>
    </number:number-style>
    <number:number-style style:name="N_up_to_3_22_19">
      <number:number number:decimal-places="3" number:min-decimal-places="0" number:min-integer-digits="1"/>
    </number:number-style>
    <number:number-style style:name="N_up_to_3_22_20">
      <number:number number:decimal-places="3" number:min-decimal-places="0" number:min-integer-digits="1"/>
    </number:number-style>
    <number:number-style style:name="N_up_to_3_22_21">
      <number:number number:decimal-places="3" number:min-decimal-places="0" number:min-integer-digits="1"/>
    </number:number-style>
    <number:number-style style:name="N_up_to_3_22_22">
      <number:number number:decimal-places="3" number:min-decimal-places="0" number:min-integer-digits="1"/>
    </number:number-style>
    <number:number-style style:name="N_up_to_3_22_23">
      <number:number number:decimal-places="3" number:min-decimal-places="0" number:min-integer-digits="1"/>
    </number:number-style>
    <number:number-style style:name="N_up_to_3_22_24">
      <number:number number:decimal-places="3" number:min-decimal-places="0" number:min-integer-digits="1"/>
    </number:number-style>
    <number:number-style style:name="N_up_to_3_23_3">
      <number:number number:decimal-places="3" number:min-decimal-places="0" number:min-integer-digits="1"/>
    </number:number-style>
    <number:number-style style:name="N_up_to_3_23_4">
      <number:number number:decimal-places="3" number:min-decimal-places="0" number:min-integer-digits="1"/>
    </number:number-style>
    <number:number-style style:name="N_up_to_3_23_10">
      <number:number number:decimal-places="3" number:min-decimal-places="0" number:min-integer-digits="1"/>
    </number:number-style>
    <number:number-style style:name="N_up_to_3_23_15">
      <number:number number:decimal-places="3" number:min-decimal-places="0" number:min-integer-digits="1"/>
    </number:number-style>
    <number:number-style style:name="N_up_to_3_23_16">
      <number:number number:decimal-places="3" number:min-decimal-places="0" number:min-integer-digits="1"/>
    </number:number-style>
    <number:number-style style:name="N_up_to_3_23_17">
      <number:number number:decimal-places="3" number:min-decimal-places="0" number:min-integer-digits="1"/>
    </number:number-style>
    <number:number-style style:name="N_up_to_3_23_18">
      <number:number number:decimal-places="3" number:min-decimal-places="0" number:min-integer-digits="1"/>
    </number:number-style>
    <number:number-style style:name="N_up_to_3_23_19">
      <number:number number:decimal-places="3" number:min-decimal-places="0" number:min-integer-digits="1"/>
    </number:number-style>
    <number:number-style style:name="N_up_to_3_23_20">
      <number:number number:decimal-places="3" number:min-decimal-places="0" number:min-integer-digits="1"/>
    </number:number-style>
    <number:number-style style:name="N_up_to_3_23_21">
      <number:number number:decimal-places="3" number:min-decimal-places="0" number:min-integer-digits="1"/>
    </number:number-style>
    <number:number-style style:name="N_up_to_3_23_22">
      <number:number number:decimal-places="3" number:min-decimal-places="0" number:min-integer-digits="1"/>
    </number:number-style>
    <number:number-style style:name="N_up_to_3_23_23">
      <number:number number:decimal-places="3" number:min-decimal-places="0" number:min-integer-digits="1"/>
    </number:number-style>
    <number:number-style style:name="N_up_to_3_23_24">
      <number:number number:decimal-places="3" number:min-decimal-places="0" number:min-integer-digits="1"/>
    </number:number-style>
    <number:number-style style:name="N_up_to_3_24_3">
      <number:number number:decimal-places="3" number:min-decimal-places="0" number:min-integer-digits="1"/>
    </number:number-style>
    <number:number-style style:name="N_up_to_3_24_4">
      <number:number number:decimal-places="3" number:min-decimal-places="0" number:min-integer-digits="1"/>
    </number:number-style>
    <number:number-style style:name="N_up_to_3_24_10">
      <number:number number:decimal-places="3" number:min-decimal-places="0" number:min-integer-digits="1"/>
    </number:number-style>
    <number:number-style style:name="N_up_to_3_24_15">
      <number:number number:decimal-places="3" number:min-decimal-places="0" number:min-integer-digits="1"/>
    </number:number-style>
    <number:number-style style:name="N_up_to_3_24_17">
      <number:number number:decimal-places="3" number:min-decimal-places="0" number:min-integer-digits="1"/>
    </number:number-style>
    <number:number-style style:name="N_up_to_3_24_18">
      <number:number number:decimal-places="3" number:min-decimal-places="0" number:min-integer-digits="1"/>
    </number:number-style>
    <number:number-style style:name="N_up_to_3_24_19">
      <number:number number:decimal-places="3" number:min-decimal-places="0" number:min-integer-digits="1"/>
    </number:number-style>
    <number:number-style style:name="N_up_to_3_24_20">
      <number:number number:decimal-places="3" number:min-decimal-places="0" number:min-integer-digits="1"/>
    </number:number-style>
    <number:number-style style:name="N_up_to_3_24_21">
      <number:number number:decimal-places="3" number:min-decimal-places="0" number:min-integer-digits="1"/>
    </number:number-style>
    <number:number-style style:name="N_up_to_3_24_22">
      <number:number number:decimal-places="3" number:min-decimal-places="0" number:min-integer-digits="1"/>
    </number:number-style>
    <number:number-style style:name="N_up_to_3_24_23">
      <number:number number:decimal-places="3" number:min-decimal-places="0" number:min-integer-digits="1"/>
    </number:number-style>
    <number:number-style style:name="N_up_to_3_24_24">
      <number:number number:decimal-places="3" number:min-decimal-places="0" number:min-integer-digits="1"/>
    </number:number-style>
    <number:number-style style:name="N_up_to_3_25_3">
      <number:number number:decimal-places="3" number:min-decimal-places="0" number:min-integer-digits="1"/>
    </number:number-style>
    <number:number-style style:name="N_up_to_3_25_4">
      <number:number number:decimal-places="3" number:min-decimal-places="0" number:min-integer-digits="1"/>
    </number:number-style>
    <number:number-style style:name="N_up_to_3_25_10">
      <number:number number:decimal-places="3" number:min-decimal-places="0" number:min-integer-digits="1"/>
    </number:number-style>
    <number:number-style style:name="N_up_to_3_25_15">
      <number:number number:decimal-places="3" number:min-decimal-places="0" number:min-integer-digits="1"/>
    </number:number-style>
    <number:number-style style:name="N_up_to_3_25_17">
      <number:number number:decimal-places="3" number:min-decimal-places="0" number:min-integer-digits="1"/>
    </number:number-style>
    <number:number-style style:name="N_up_to_3_25_18">
      <number:number number:decimal-places="3" number:min-decimal-places="0" number:min-integer-digits="1"/>
    </number:number-style>
    <number:number-style style:name="N_up_to_3_25_19">
      <number:number number:decimal-places="3" number:min-decimal-places="0" number:min-integer-digits="1"/>
    </number:number-style>
    <number:number-style style:name="N_up_to_3_25_20">
      <number:number number:decimal-places="3" number:min-decimal-places="0" number:min-integer-digits="1"/>
    </number:number-style>
    <number:number-style style:name="N_up_to_3_25_21">
      <number:number number:decimal-places="3" number:min-decimal-places="0" number:min-integer-digits="1"/>
    </number:number-style>
    <number:number-style style:name="N_up_to_3_25_22">
      <number:number number:decimal-places="3" number:min-decimal-places="0" number:min-integer-digits="1"/>
    </number:number-style>
    <number:number-style style:name="N_up_to_3_25_23">
      <number:number number:decimal-places="3" number:min-decimal-places="0" number:min-integer-digits="1"/>
    </number:number-style>
    <number:number-style style:name="N_up_to_3_25_24">
      <number:number number:decimal-places="3" number:min-decimal-places="0" number:min-integer-digits="1"/>
    </number:number-style>
    <number:number-style style:name="N_up_to_3_26_3">
      <number:number number:decimal-places="3" number:min-decimal-places="0" number:min-integer-digits="1"/>
    </number:number-style>
    <number:number-style style:name="N_up_to_3_26_4">
      <number:number number:decimal-places="3" number:min-decimal-places="0" number:min-integer-digits="1"/>
    </number:number-style>
    <number:number-style style:name="N_up_to_3_26_10">
      <number:number number:decimal-places="3" number:min-decimal-places="0" number:min-integer-digits="1"/>
    </number:number-style>
    <number:number-style style:name="N_up_to_3_26_15">
      <number:number number:decimal-places="3" number:min-decimal-places="0" number:min-integer-digits="1"/>
    </number:number-style>
    <number:number-style style:name="N_up_to_3_26_24">
      <number:number number:decimal-places="3" number:min-decimal-places="0" number:min-integer-digits="1"/>
    </number:number-style>
    <number:number-style style:name="N_up_to_3_27_3">
      <number:number number:decimal-places="3" number:min-decimal-places="0" number:min-integer-digits="1"/>
    </number:number-style>
    <number:number-style style:name="N_up_to_3_27_4">
      <number:number number:decimal-places="3" number:min-decimal-places="0" number:min-integer-digits="1"/>
    </number:number-style>
    <number:number-style style:name="N_up_to_3_27_10">
      <number:number number:decimal-places="3" number:min-decimal-places="0" number:min-integer-digits="1"/>
    </number:number-style>
    <number:number-style style:name="N_up_to_3_27_15">
      <number:number number:decimal-places="3" number:min-decimal-places="0" number:min-integer-digits="1"/>
    </number:number-style>
    <number:number-style style:name="N_up_to_3_27_16">
      <number:number number:decimal-places="3" number:min-decimal-places="0" number:min-integer-digits="1"/>
    </number:number-style>
    <number:number-style style:name="N_up_to_3_27_17">
      <number:number number:decimal-places="3" number:min-decimal-places="0" number:min-integer-digits="1"/>
    </number:number-style>
    <number:number-style style:name="N_up_to_3_27_18">
      <number:number number:decimal-places="3" number:min-decimal-places="0" number:min-integer-digits="1"/>
    </number:number-style>
    <number:number-style style:name="N_up_to_3_27_19">
      <number:number number:decimal-places="3" number:min-decimal-places="0" number:min-integer-digits="1"/>
    </number:number-style>
    <number:number-style style:name="N_up_to_3_27_20">
      <number:number number:decimal-places="3" number:min-decimal-places="0" number:min-integer-digits="1"/>
    </number:number-style>
    <number:number-style style:name="N_up_to_3_27_21">
      <number:number number:decimal-places="3" number:min-decimal-places="0" number:min-integer-digits="1"/>
    </number:number-style>
    <number:number-style style:name="N_up_to_3_27_22">
      <number:number number:decimal-places="3" number:min-decimal-places="0" number:min-integer-digits="1"/>
    </number:number-style>
    <number:number-style style:name="N_up_to_3_27_23">
      <number:number number:decimal-places="3" number:min-decimal-places="0" number:min-integer-digits="1"/>
    </number:number-style>
    <number:number-style style:name="N_up_to_3_27_24">
      <number:number number:decimal-places="3" number:min-decimal-places="0" number:min-integer-digits="1"/>
    </number:number-style>
    <number:number-style style:name="N_up_to_3_28_3">
      <number:number number:decimal-places="3" number:min-decimal-places="0" number:min-integer-digits="1"/>
    </number:number-style>
    <number:number-style style:name="N_up_to_3_28_4">
      <number:number number:decimal-places="3" number:min-decimal-places="0" number:min-integer-digits="1"/>
    </number:number-style>
    <number:number-style style:name="N_up_to_3_28_10">
      <number:number number:decimal-places="3" number:min-decimal-places="0" number:min-integer-digits="1"/>
    </number:number-style>
    <number:number-style style:name="N_up_to_3_28_15">
      <number:number number:decimal-places="3" number:min-decimal-places="0" number:min-integer-digits="1"/>
    </number:number-style>
    <number:number-style style:name="N_up_to_3_28_16">
      <number:number number:decimal-places="3" number:min-decimal-places="0" number:min-integer-digits="1"/>
    </number:number-style>
    <number:number-style style:name="N_up_to_3_28_17">
      <number:number number:decimal-places="3" number:min-decimal-places="0" number:min-integer-digits="1"/>
    </number:number-style>
    <number:number-style style:name="N_up_to_3_28_18">
      <number:number number:decimal-places="3" number:min-decimal-places="0" number:min-integer-digits="1"/>
    </number:number-style>
    <number:number-style style:name="N_up_to_3_28_19">
      <number:number number:decimal-places="3" number:min-decimal-places="0" number:min-integer-digits="1"/>
    </number:number-style>
    <number:number-style style:name="N_up_to_3_28_20">
      <number:number number:decimal-places="3" number:min-decimal-places="0" number:min-integer-digits="1"/>
    </number:number-style>
    <number:number-style style:name="N_up_to_3_28_21">
      <number:number number:decimal-places="3" number:min-decimal-places="0" number:min-integer-digits="1"/>
    </number:number-style>
    <number:number-style style:name="N_up_to_3_28_22">
      <number:number number:decimal-places="3" number:min-decimal-places="0" number:min-integer-digits="1"/>
    </number:number-style>
    <number:number-style style:name="N_up_to_3_28_23">
      <number:number number:decimal-places="3" number:min-decimal-places="0" number:min-integer-digits="1"/>
    </number:number-style>
    <number:number-style style:name="N_up_to_3_28_24">
      <number:number number:decimal-places="3" number:min-decimal-places="0" number:min-integer-digits="1"/>
    </number:number-style>
    <number:number-style style:name="N_up_to_3_29_3">
      <number:number number:decimal-places="3" number:min-decimal-places="0" number:min-integer-digits="1"/>
    </number:number-style>
    <number:number-style style:name="N_up_to_3_29_4">
      <number:number number:decimal-places="3" number:min-decimal-places="0" number:min-integer-digits="1"/>
    </number:number-style>
    <number:number-style style:name="N_up_to_3_29_10">
      <number:number number:decimal-places="3" number:min-decimal-places="0" number:min-integer-digits="1"/>
    </number:number-style>
    <number:number-style style:name="N_up_to_3_29_15">
      <number:number number:decimal-places="3" number:min-decimal-places="0" number:min-integer-digits="1"/>
    </number:number-style>
    <number:number-style style:name="N_up_to_3_29_16">
      <number:number number:decimal-places="3" number:min-decimal-places="0" number:min-integer-digits="1"/>
    </number:number-style>
    <number:number-style style:name="N_up_to_3_29_17">
      <number:number number:decimal-places="3" number:min-decimal-places="0" number:min-integer-digits="1"/>
    </number:number-style>
    <number:number-style style:name="N_up_to_3_29_18">
      <number:number number:decimal-places="3" number:min-decimal-places="0" number:min-integer-digits="1"/>
    </number:number-style>
    <number:number-style style:name="N_up_to_3_29_19">
      <number:number number:decimal-places="3" number:min-decimal-places="0" number:min-integer-digits="1"/>
    </number:number-style>
    <number:number-style style:name="N_up_to_3_29_20">
      <number:number number:decimal-places="3" number:min-decimal-places="0" number:min-integer-digits="1"/>
    </number:number-style>
    <number:number-style style:name="N_up_to_3_29_21">
      <number:number number:decimal-places="3" number:min-decimal-places="0" number:min-integer-digits="1"/>
    </number:number-style>
    <number:number-style style:name="N_up_to_3_29_22">
      <number:number number:decimal-places="3" number:min-decimal-places="0" number:min-integer-digits="1"/>
    </number:number-style>
    <number:number-style style:name="N_up_to_3_29_23">
      <number:number number:decimal-places="3" number:min-decimal-places="0" number:min-integer-digits="1"/>
    </number:number-style>
    <number:number-style style:name="N_up_to_3_29_24">
      <number:number number:decimal-places="3" number:min-decimal-places="0" number:min-integer-digits="1"/>
    </number:number-style>
    <number:number-style style:name="N_up_to_3_30_3">
      <number:number number:decimal-places="3" number:min-decimal-places="0" number:min-integer-digits="1"/>
    </number:number-style>
    <number:number-style style:name="N_up_to_3_30_4">
      <number:number number:decimal-places="3" number:min-decimal-places="0" number:min-integer-digits="1"/>
    </number:number-style>
    <number:number-style style:name="N_up_to_3_30_10">
      <number:number number:decimal-places="3" number:min-decimal-places="0" number:min-integer-digits="1"/>
    </number:number-style>
    <number:number-style style:name="N_up_to_3_30_15">
      <number:number number:decimal-places="3" number:min-decimal-places="0" number:min-integer-digits="1"/>
    </number:number-style>
    <number:number-style style:name="N_up_to_3_30_16">
      <number:number number:decimal-places="3" number:min-decimal-places="0" number:min-integer-digits="1"/>
    </number:number-style>
    <number:number-style style:name="N_up_to_3_30_17">
      <number:number number:decimal-places="3" number:min-decimal-places="0" number:min-integer-digits="1"/>
    </number:number-style>
    <number:number-style style:name="N_up_to_3_30_18">
      <number:number number:decimal-places="3" number:min-decimal-places="0" number:min-integer-digits="1"/>
    </number:number-style>
    <number:number-style style:name="N_up_to_3_30_19">
      <number:number number:decimal-places="3" number:min-decimal-places="0" number:min-integer-digits="1"/>
    </number:number-style>
    <number:number-style style:name="N_up_to_3_30_20">
      <number:number number:decimal-places="3" number:min-decimal-places="0" number:min-integer-digits="1"/>
    </number:number-style>
    <number:number-style style:name="N_up_to_3_30_21">
      <number:number number:decimal-places="3" number:min-decimal-places="0" number:min-integer-digits="1"/>
    </number:number-style>
    <number:number-style style:name="N_up_to_3_30_22">
      <number:number number:decimal-places="3" number:min-decimal-places="0" number:min-integer-digits="1"/>
    </number:number-style>
    <number:number-style style:name="N_up_to_3_30_23">
      <number:number number:decimal-places="3" number:min-decimal-places="0" number:min-integer-digits="1"/>
    </number:number-style>
    <number:number-style style:name="N_up_to_3_30_24">
      <number:number number:decimal-places="3" number:min-decimal-places="0" number:min-integer-digits="1"/>
    </number:number-style>
    <number:number-style style:name="N_up_to_3_31_3">
      <number:number number:decimal-places="3" number:min-decimal-places="0" number:min-integer-digits="1"/>
    </number:number-style>
    <number:number-style style:name="N_up_to_3_31_4">
      <number:number number:decimal-places="3" number:min-decimal-places="0" number:min-integer-digits="1"/>
    </number:number-style>
    <number:number-style style:name="N_up_to_3_31_10">
      <number:number number:decimal-places="3" number:min-decimal-places="0" number:min-integer-digits="1"/>
    </number:number-style>
    <number:number-style style:name="N_up_to_3_31_15">
      <number:number number:decimal-places="3" number:min-decimal-places="0" number:min-integer-digits="1"/>
    </number:number-style>
    <number:number-style style:name="N_up_to_3_31_24">
      <number:number number:decimal-places="3" number:min-decimal-places="0" number:min-integer-digits="1"/>
    </number:number-style>
    <number:number-style style:name="N_up_to_3_32_3">
      <number:number number:decimal-places="3" number:min-decimal-places="0" number:min-integer-digits="1"/>
    </number:number-style>
    <number:number-style style:name="N_up_to_3_32_4">
      <number:number number:decimal-places="3" number:min-decimal-places="0" number:min-integer-digits="1"/>
    </number:number-style>
    <number:number-style style:name="N_up_to_3_32_10">
      <number:number number:decimal-places="3" number:min-decimal-places="0" number:min-integer-digits="1"/>
    </number:number-style>
    <number:number-style style:name="N_up_to_3_32_15">
      <number:number number:decimal-places="3" number:min-decimal-places="0" number:min-integer-digits="1"/>
    </number:number-style>
    <number:number-style style:name="N_up_to_3_32_24">
      <number:number number:decimal-places="3" number:min-decimal-places="0" number:min-integer-digits="1"/>
    </number:number-style>
    <number:number-style style:name="N_up_to_3_33_3">
      <number:number number:decimal-places="3" number:min-decimal-places="0" number:min-integer-digits="1"/>
    </number:number-style>
    <number:number-style style:name="N_up_to_3_33_4">
      <number:number number:decimal-places="3" number:min-decimal-places="0" number:min-integer-digits="1"/>
    </number:number-style>
    <number:number-style style:name="N_up_to_3_33_10">
      <number:number number:decimal-places="3" number:min-decimal-places="0" number:min-integer-digits="1"/>
    </number:number-style>
    <number:number-style style:name="N_up_to_3_33_15">
      <number:number number:decimal-places="3" number:min-decimal-places="0" number:min-integer-digits="1"/>
    </number:number-style>
    <number:number-style style:name="N_up_to_3_33_17">
      <number:number number:decimal-places="3" number:min-decimal-places="0" number:min-integer-digits="1"/>
    </number:number-style>
    <number:number-style style:name="N_up_to_3_33_18">
      <number:number number:decimal-places="3" number:min-decimal-places="0" number:min-integer-digits="1"/>
    </number:number-style>
    <number:number-style style:name="N_up_to_3_33_19">
      <number:number number:decimal-places="3" number:min-decimal-places="0" number:min-integer-digits="1"/>
    </number:number-style>
    <number:number-style style:name="N_up_to_3_33_20">
      <number:number number:decimal-places="3" number:min-decimal-places="0" number:min-integer-digits="1"/>
    </number:number-style>
    <number:number-style style:name="N_up_to_3_33_21">
      <number:number number:decimal-places="3" number:min-decimal-places="0" number:min-integer-digits="1"/>
    </number:number-style>
    <number:number-style style:name="N_up_to_3_33_22">
      <number:number number:decimal-places="3" number:min-decimal-places="0" number:min-integer-digits="1"/>
    </number:number-style>
    <number:number-style style:name="N_up_to_3_33_23">
      <number:number number:decimal-places="3" number:min-decimal-places="0" number:min-integer-digits="1"/>
    </number:number-style>
    <number:number-style style:name="N_up_to_3_33_24">
      <number:number number:decimal-places="3" number:min-decimal-places="0" number:min-integer-digits="1"/>
    </number:number-style>
    <number:number-style style:name="N_up_to_3_34_3">
      <number:number number:decimal-places="3" number:min-decimal-places="0" number:min-integer-digits="1"/>
    </number:number-style>
    <number:number-style style:name="N_up_to_3_34_4">
      <number:number number:decimal-places="3" number:min-decimal-places="0" number:min-integer-digits="1"/>
    </number:number-style>
    <number:number-style style:name="N_up_to_3_34_10">
      <number:number number:decimal-places="3" number:min-decimal-places="0" number:min-integer-digits="1"/>
    </number:number-style>
    <number:number-style style:name="N_up_to_3_34_15">
      <number:number number:decimal-places="3" number:min-decimal-places="0" number:min-integer-digits="1"/>
    </number:number-style>
    <number:number-style style:name="N_up_to_3_34_16">
      <number:number number:decimal-places="3" number:min-decimal-places="0" number:min-integer-digits="1"/>
    </number:number-style>
    <number:number-style style:name="N_up_to_3_34_17">
      <number:number number:decimal-places="3" number:min-decimal-places="0" number:min-integer-digits="1"/>
    </number:number-style>
    <number:number-style style:name="N_up_to_3_34_18">
      <number:number number:decimal-places="3" number:min-decimal-places="0" number:min-integer-digits="1"/>
    </number:number-style>
    <number:number-style style:name="N_up_to_3_34_19">
      <number:number number:decimal-places="3" number:min-decimal-places="0" number:min-integer-digits="1"/>
    </number:number-style>
    <number:number-style style:name="N_up_to_3_34_20">
      <number:number number:decimal-places="3" number:min-decimal-places="0" number:min-integer-digits="1"/>
    </number:number-style>
    <number:number-style style:name="N_up_to_3_34_21">
      <number:number number:decimal-places="3" number:min-decimal-places="0" number:min-integer-digits="1"/>
    </number:number-style>
    <number:number-style style:name="N_up_to_3_34_22">
      <number:number number:decimal-places="3" number:min-decimal-places="0" number:min-integer-digits="1"/>
    </number:number-style>
    <number:number-style style:name="N_up_to_3_34_23">
      <number:number number:decimal-places="3" number:min-decimal-places="0" number:min-integer-digits="1"/>
    </number:number-style>
    <number:number-style style:name="N_up_to_3_34_24">
      <number:number number:decimal-places="3" number:min-decimal-places="0" number:min-integer-digits="1"/>
    </number:number-style>
    <number:number-style style:name="N_up_to_3_35_3">
      <number:number number:decimal-places="3" number:min-decimal-places="0" number:min-integer-digits="1"/>
    </number:number-style>
    <number:number-style style:name="N_up_to_3_35_4">
      <number:number number:decimal-places="3" number:min-decimal-places="0" number:min-integer-digits="1"/>
    </number:number-style>
    <number:number-style style:name="N_up_to_3_35_10">
      <number:number number:decimal-places="3" number:min-decimal-places="0" number:min-integer-digits="1"/>
    </number:number-style>
    <number:number-style style:name="N_up_to_3_35_15">
      <number:number number:decimal-places="3" number:min-decimal-places="0" number:min-integer-digits="1"/>
    </number:number-style>
    <number:number-style style:name="N_up_to_3_35_16">
      <number:number number:decimal-places="3" number:min-decimal-places="0" number:min-integer-digits="1"/>
    </number:number-style>
    <number:number-style style:name="N_up_to_3_35_17">
      <number:number number:decimal-places="3" number:min-decimal-places="0" number:min-integer-digits="1"/>
    </number:number-style>
    <number:number-style style:name="N_up_to_3_35_18">
      <number:number number:decimal-places="3" number:min-decimal-places="0" number:min-integer-digits="1"/>
    </number:number-style>
    <number:number-style style:name="N_up_to_3_35_19">
      <number:number number:decimal-places="3" number:min-decimal-places="0" number:min-integer-digits="1"/>
    </number:number-style>
    <number:number-style style:name="N_up_to_3_35_20">
      <number:number number:decimal-places="3" number:min-decimal-places="0" number:min-integer-digits="1"/>
    </number:number-style>
    <number:number-style style:name="N_up_to_3_35_21">
      <number:number number:decimal-places="3" number:min-decimal-places="0" number:min-integer-digits="1"/>
    </number:number-style>
    <number:number-style style:name="N_up_to_3_35_22">
      <number:number number:decimal-places="3" number:min-decimal-places="0" number:min-integer-digits="1"/>
    </number:number-style>
    <number:number-style style:name="N_up_to_3_35_23">
      <number:number number:decimal-places="3" number:min-decimal-places="0" number:min-integer-digits="1"/>
    </number:number-style>
    <number:number-style style:name="N_up_to_3_35_24">
      <number:number number:decimal-places="3" number:min-decimal-places="0" number:min-integer-digits="1"/>
    </number:number-style>
    <number:number-style style:name="N_up_to_3_36_3">
      <number:number number:decimal-places="3" number:min-decimal-places="0" number:min-integer-digits="1"/>
    </number:number-style>
    <number:number-style style:name="N_up_to_3_36_4">
      <number:number number:decimal-places="3" number:min-decimal-places="0" number:min-integer-digits="1"/>
    </number:number-style>
    <number:number-style style:name="N_up_to_3_36_10">
      <number:number number:decimal-places="3" number:min-decimal-places="0" number:min-integer-digits="1"/>
    </number:number-style>
    <number:number-style style:name="N_up_to_3_36_15">
      <number:number number:decimal-places="3" number:min-decimal-places="0" number:min-integer-digits="1"/>
    </number:number-style>
    <number:number-style style:name="N_up_to_3_36_16">
      <number:number number:decimal-places="3" number:min-decimal-places="0" number:min-integer-digits="1"/>
    </number:number-style>
    <number:number-style style:name="N_up_to_3_36_17">
      <number:number number:decimal-places="3" number:min-decimal-places="0" number:min-integer-digits="1"/>
    </number:number-style>
    <number:number-style style:name="N_up_to_3_36_18">
      <number:number number:decimal-places="3" number:min-decimal-places="0" number:min-integer-digits="1"/>
    </number:number-style>
    <number:number-style style:name="N_up_to_3_36_19">
      <number:number number:decimal-places="3" number:min-decimal-places="0" number:min-integer-digits="1"/>
    </number:number-style>
    <number:number-style style:name="N_up_to_3_36_20">
      <number:number number:decimal-places="3" number:min-decimal-places="0" number:min-integer-digits="1"/>
    </number:number-style>
    <number:number-style style:name="N_up_to_3_36_21">
      <number:number number:decimal-places="3" number:min-decimal-places="0" number:min-integer-digits="1"/>
    </number:number-style>
    <number:number-style style:name="N_up_to_3_36_22">
      <number:number number:decimal-places="3" number:min-decimal-places="0" number:min-integer-digits="1"/>
    </number:number-style>
    <number:number-style style:name="N_up_to_3_36_23">
      <number:number number:decimal-places="3" number:min-decimal-places="0" number:min-integer-digits="1"/>
    </number:number-style>
    <number:number-style style:name="N_up_to_3_36_24">
      <number:number number:decimal-places="3" number:min-decimal-places="0" number:min-integer-digits="1"/>
    </number:number-style>
    <number:number-style style:name="N_up_to_3_37_3">
      <number:number number:decimal-places="3" number:min-decimal-places="0" number:min-integer-digits="1"/>
    </number:number-style>
    <number:number-style style:name="N_up_to_3_37_4">
      <number:number number:decimal-places="3" number:min-decimal-places="0" number:min-integer-digits="1"/>
    </number:number-style>
    <number:number-style style:name="N_up_to_3_37_10">
      <number:number number:decimal-places="3" number:min-decimal-places="0" number:min-integer-digits="1"/>
    </number:number-style>
    <number:number-style style:name="N_up_to_3_37_15">
      <number:number number:decimal-places="3" number:min-decimal-places="0" number:min-integer-digits="1"/>
    </number:number-style>
    <number:number-style style:name="N_up_to_3_37_16">
      <number:number number:decimal-places="3" number:min-decimal-places="0" number:min-integer-digits="1"/>
    </number:number-style>
    <number:number-style style:name="N_up_to_3_37_17">
      <number:number number:decimal-places="3" number:min-decimal-places="0" number:min-integer-digits="1"/>
    </number:number-style>
    <number:number-style style:name="N_up_to_3_37_18">
      <number:number number:decimal-places="3" number:min-decimal-places="0" number:min-integer-digits="1"/>
    </number:number-style>
    <number:number-style style:name="N_up_to_3_37_19">
      <number:number number:decimal-places="3" number:min-decimal-places="0" number:min-integer-digits="1"/>
    </number:number-style>
    <number:number-style style:name="N_up_to_3_37_20">
      <number:number number:decimal-places="3" number:min-decimal-places="0" number:min-integer-digits="1"/>
    </number:number-style>
    <number:number-style style:name="N_up_to_3_37_21">
      <number:number number:decimal-places="3" number:min-decimal-places="0" number:min-integer-digits="1"/>
    </number:number-style>
    <number:number-style style:name="N_up_to_3_37_22">
      <number:number number:decimal-places="3" number:min-decimal-places="0" number:min-integer-digits="1"/>
    </number:number-style>
    <number:number-style style:name="N_up_to_3_37_23">
      <number:number number:decimal-places="3" number:min-decimal-places="0" number:min-integer-digits="1"/>
    </number:number-style>
    <number:number-style style:name="N_up_to_3_37_24">
      <number:number number:decimal-places="3" number:min-decimal-places="0" number:min-integer-digits="1"/>
    </number:number-style>
    <number:number-style style:name="N_up_to_3_38_3">
      <number:number number:decimal-places="3" number:min-decimal-places="0" number:min-integer-digits="1"/>
    </number:number-style>
    <number:number-style style:name="N_up_to_3_38_4">
      <number:number number:decimal-places="3" number:min-decimal-places="0" number:min-integer-digits="1"/>
    </number:number-style>
    <number:number-style style:name="N_up_to_3_38_10">
      <number:number number:decimal-places="3" number:min-decimal-places="0" number:min-integer-digits="1"/>
    </number:number-style>
    <number:number-style style:name="N_up_to_3_38_15">
      <number:number number:decimal-places="3" number:min-decimal-places="0" number:min-integer-digits="1"/>
    </number:number-style>
    <number:number-style style:name="N_up_to_3_38_16">
      <number:number number:decimal-places="3" number:min-decimal-places="0" number:min-integer-digits="1"/>
    </number:number-style>
    <number:number-style style:name="N_up_to_3_38_17">
      <number:number number:decimal-places="3" number:min-decimal-places="0" number:min-integer-digits="1"/>
    </number:number-style>
    <number:number-style style:name="N_up_to_3_38_18">
      <number:number number:decimal-places="3" number:min-decimal-places="0" number:min-integer-digits="1"/>
    </number:number-style>
    <number:number-style style:name="N_up_to_3_38_19">
      <number:number number:decimal-places="3" number:min-decimal-places="0" number:min-integer-digits="1"/>
    </number:number-style>
    <number:number-style style:name="N_up_to_3_38_20">
      <number:number number:decimal-places="3" number:min-decimal-places="0" number:min-integer-digits="1"/>
    </number:number-style>
    <number:number-style style:name="N_up_to_3_38_21">
      <number:number number:decimal-places="3" number:min-decimal-places="0" number:min-integer-digits="1"/>
    </number:number-style>
    <number:number-style style:name="N_up_to_3_38_22">
      <number:number number:decimal-places="3" number:min-decimal-places="0" number:min-integer-digits="1"/>
    </number:number-style>
    <number:number-style style:name="N_up_to_3_38_23">
      <number:number number:decimal-places="3" number:min-decimal-places="0" number:min-integer-digits="1"/>
    </number:number-style>
    <number:number-style style:name="N_up_to_3_38_24">
      <number:number number:decimal-places="3" number:min-decimal-places="0" number:min-integer-digits="1"/>
    </number:number-style>
    <number:number-style style:name="N_up_to_3_39_3">
      <number:number number:decimal-places="3" number:min-decimal-places="0" number:min-integer-digits="1"/>
    </number:number-style>
    <number:number-style style:name="N_up_to_3_39_4">
      <number:number number:decimal-places="3" number:min-decimal-places="0" number:min-integer-digits="1"/>
    </number:number-style>
    <number:number-style style:name="N_up_to_3_39_10">
      <number:number number:decimal-places="3" number:min-decimal-places="0" number:min-integer-digits="1"/>
    </number:number-style>
    <number:number-style style:name="N_up_to_3_39_15">
      <number:number number:decimal-places="3" number:min-decimal-places="0" number:min-integer-digits="1"/>
    </number:number-style>
    <number:number-style style:name="N_up_to_3_39_16">
      <number:number number:decimal-places="3" number:min-decimal-places="0" number:min-integer-digits="1"/>
    </number:number-style>
    <number:number-style style:name="N_up_to_3_39_17">
      <number:number number:decimal-places="3" number:min-decimal-places="0" number:min-integer-digits="1"/>
    </number:number-style>
    <number:number-style style:name="N_up_to_3_39_18">
      <number:number number:decimal-places="3" number:min-decimal-places="0" number:min-integer-digits="1"/>
    </number:number-style>
    <number:number-style style:name="N_up_to_3_39_19">
      <number:number number:decimal-places="3" number:min-decimal-places="0" number:min-integer-digits="1"/>
    </number:number-style>
    <number:number-style style:name="N_up_to_3_39_20">
      <number:number number:decimal-places="3" number:min-decimal-places="0" number:min-integer-digits="1"/>
    </number:number-style>
    <number:number-style style:name="N_up_to_3_39_21">
      <number:number number:decimal-places="3" number:min-decimal-places="0" number:min-integer-digits="1"/>
    </number:number-style>
    <number:number-style style:name="N_up_to_3_39_22">
      <number:number number:decimal-places="3" number:min-decimal-places="0" number:min-integer-digits="1"/>
    </number:number-style>
    <number:number-style style:name="N_up_to_3_39_23">
      <number:number number:decimal-places="3" number:min-decimal-places="0" number:min-integer-digits="1"/>
    </number:number-style>
    <number:number-style style:name="N_up_to_3_39_24">
      <number:number number:decimal-places="3" number:min-decimal-places="0" number:min-integer-digits="1"/>
    </number:number-style>
    <number:number-style style:name="N_up_to_3_40_3">
      <number:number number:decimal-places="3" number:min-decimal-places="0" number:min-integer-digits="1"/>
    </number:number-style>
    <number:number-style style:name="N_up_to_3_40_4">
      <number:number number:decimal-places="3" number:min-decimal-places="0" number:min-integer-digits="1"/>
    </number:number-style>
    <number:number-style style:name="N_up_to_3_40_10">
      <number:number number:decimal-places="3" number:min-decimal-places="0" number:min-integer-digits="1"/>
    </number:number-style>
    <number:number-style style:name="N_up_to_3_40_15">
      <number:number number:decimal-places="3" number:min-decimal-places="0" number:min-integer-digits="1"/>
    </number:number-style>
    <number:number-style style:name="N_up_to_3_40_16">
      <number:number number:decimal-places="3" number:min-decimal-places="0" number:min-integer-digits="1"/>
    </number:number-style>
    <number:number-style style:name="N_up_to_3_40_17">
      <number:number number:decimal-places="3" number:min-decimal-places="0" number:min-integer-digits="1"/>
    </number:number-style>
    <number:number-style style:name="N_up_to_3_40_18">
      <number:number number:decimal-places="3" number:min-decimal-places="0" number:min-integer-digits="1"/>
    </number:number-style>
    <number:number-style style:name="N_up_to_3_40_19">
      <number:number number:decimal-places="3" number:min-decimal-places="0" number:min-integer-digits="1"/>
    </number:number-style>
    <number:number-style style:name="N_up_to_3_40_20">
      <number:number number:decimal-places="3" number:min-decimal-places="0" number:min-integer-digits="1"/>
    </number:number-style>
    <number:number-style style:name="N_up_to_3_40_21">
      <number:number number:decimal-places="3" number:min-decimal-places="0" number:min-integer-digits="1"/>
    </number:number-style>
    <number:number-style style:name="N_up_to_3_40_22">
      <number:number number:decimal-places="3" number:min-decimal-places="0" number:min-integer-digits="1"/>
    </number:number-style>
    <number:number-style style:name="N_up_to_3_40_23">
      <number:number number:decimal-places="3" number:min-decimal-places="0" number:min-integer-digits="1"/>
    </number:number-style>
    <number:number-style style:name="N_up_to_3_40_24">
      <number:number number:decimal-places="3" number:min-decimal-places="0" number:min-integer-digits="1"/>
    </number:number-style>
    <number:number-style style:name="N_up_to_3_41_3">
      <number:number number:decimal-places="3" number:min-decimal-places="0" number:min-integer-digits="1"/>
    </number:number-style>
    <number:number-style style:name="N_up_to_3_41_4">
      <number:number number:decimal-places="3" number:min-decimal-places="0" number:min-integer-digits="1"/>
    </number:number-style>
    <number:number-style style:name="N_up_to_3_41_10">
      <number:number number:decimal-places="3" number:min-decimal-places="0" number:min-integer-digits="1"/>
    </number:number-style>
    <number:number-style style:name="N_up_to_3_41_15">
      <number:number number:decimal-places="3" number:min-decimal-places="0" number:min-integer-digits="1"/>
    </number:number-style>
    <number:number-style style:name="N_up_to_3_41_16">
      <number:number number:decimal-places="3" number:min-decimal-places="0" number:min-integer-digits="1"/>
    </number:number-style>
    <number:number-style style:name="N_up_to_3_41_17">
      <number:number number:decimal-places="3" number:min-decimal-places="0" number:min-integer-digits="1"/>
    </number:number-style>
    <number:number-style style:name="N_up_to_3_41_18">
      <number:number number:decimal-places="3" number:min-decimal-places="0" number:min-integer-digits="1"/>
    </number:number-style>
    <number:number-style style:name="N_up_to_3_41_19">
      <number:number number:decimal-places="3" number:min-decimal-places="0" number:min-integer-digits="1"/>
    </number:number-style>
    <number:number-style style:name="N_up_to_3_41_20">
      <number:number number:decimal-places="3" number:min-decimal-places="0" number:min-integer-digits="1"/>
    </number:number-style>
    <number:number-style style:name="N_up_to_3_41_21">
      <number:number number:decimal-places="3" number:min-decimal-places="0" number:min-integer-digits="1"/>
    </number:number-style>
    <number:number-style style:name="N_up_to_3_41_22">
      <number:number number:decimal-places="3" number:min-decimal-places="0" number:min-integer-digits="1"/>
    </number:number-style>
    <number:number-style style:name="N_up_to_3_41_23">
      <number:number number:decimal-places="3" number:min-decimal-places="0" number:min-integer-digits="1"/>
    </number:number-style>
    <number:number-style style:name="N_up_to_3_41_24">
      <number:number number:decimal-places="3" number:min-decimal-places="0" number:min-integer-digits="1"/>
    </number:number-style>
    <number:number-style style:name="N_up_to_3_42_3">
      <number:number number:decimal-places="3" number:min-decimal-places="0" number:min-integer-digits="1"/>
    </number:number-style>
    <number:number-style style:name="N_up_to_3_42_4">
      <number:number number:decimal-places="3" number:min-decimal-places="0" number:min-integer-digits="1"/>
    </number:number-style>
    <number:number-style style:name="N_up_to_3_42_10">
      <number:number number:decimal-places="3" number:min-decimal-places="0" number:min-integer-digits="1"/>
    </number:number-style>
    <number:number-style style:name="N_up_to_3_42_15">
      <number:number number:decimal-places="3" number:min-decimal-places="0" number:min-integer-digits="1"/>
    </number:number-style>
    <number:number-style style:name="N_up_to_3_42_24">
      <number:number number:decimal-places="3" number:min-decimal-places="0" number:min-integer-digits="1"/>
    </number:number-style>
    <number:number-style style:name="N_up_to_3_43_3">
      <number:number number:decimal-places="3" number:min-decimal-places="0" number:min-integer-digits="1"/>
    </number:number-style>
    <number:number-style style:name="N_up_to_3_43_4">
      <number:number number:decimal-places="3" number:min-decimal-places="0" number:min-integer-digits="1"/>
    </number:number-style>
    <number:number-style style:name="N_up_to_3_43_10">
      <number:number number:decimal-places="3" number:min-decimal-places="0" number:min-integer-digits="1"/>
    </number:number-style>
    <number:number-style style:name="N_up_to_3_43_15">
      <number:number number:decimal-places="3" number:min-decimal-places="0" number:min-integer-digits="1"/>
    </number:number-style>
    <number:number-style style:name="N_up_to_3_43_16">
      <number:number number:decimal-places="3" number:min-decimal-places="0" number:min-integer-digits="1"/>
    </number:number-style>
    <number:number-style style:name="N_up_to_3_43_17">
      <number:number number:decimal-places="3" number:min-decimal-places="0" number:min-integer-digits="1"/>
    </number:number-style>
    <number:number-style style:name="N_up_to_3_43_18">
      <number:number number:decimal-places="3" number:min-decimal-places="0" number:min-integer-digits="1"/>
    </number:number-style>
    <number:number-style style:name="N_up_to_3_43_19">
      <number:number number:decimal-places="3" number:min-decimal-places="0" number:min-integer-digits="1"/>
    </number:number-style>
    <number:number-style style:name="N_up_to_3_43_20">
      <number:number number:decimal-places="3" number:min-decimal-places="0" number:min-integer-digits="1"/>
    </number:number-style>
    <number:number-style style:name="N_up_to_3_43_21">
      <number:number number:decimal-places="3" number:min-decimal-places="0" number:min-integer-digits="1"/>
    </number:number-style>
    <number:number-style style:name="N_up_to_3_43_22">
      <number:number number:decimal-places="3" number:min-decimal-places="0" number:min-integer-digits="1"/>
    </number:number-style>
    <number:number-style style:name="N_up_to_3_43_23">
      <number:number number:decimal-places="3" number:min-decimal-places="0" number:min-integer-digits="1"/>
    </number:number-style>
    <number:number-style style:name="N_up_to_3_43_24">
      <number:number number:decimal-places="3" number:min-decimal-places="0" number:min-integer-digits="1"/>
    </number:number-style>
    <number:number-style style:name="N_up_to_3_44_3">
      <number:number number:decimal-places="3" number:min-decimal-places="0" number:min-integer-digits="1"/>
    </number:number-style>
    <number:number-style style:name="N_up_to_3_44_4">
      <number:number number:decimal-places="3" number:min-decimal-places="0" number:min-integer-digits="1"/>
    </number:number-style>
    <number:number-style style:name="N_up_to_3_44_10">
      <number:number number:decimal-places="3" number:min-decimal-places="0" number:min-integer-digits="1"/>
    </number:number-style>
    <number:number-style style:name="N_up_to_3_44_15">
      <number:number number:decimal-places="3" number:min-decimal-places="0" number:min-integer-digits="1"/>
    </number:number-style>
    <number:number-style style:name="N_up_to_3_44_16">
      <number:number number:decimal-places="3" number:min-decimal-places="0" number:min-integer-digits="1"/>
    </number:number-style>
    <number:number-style style:name="N_up_to_3_44_17">
      <number:number number:decimal-places="3" number:min-decimal-places="0" number:min-integer-digits="1"/>
    </number:number-style>
    <number:number-style style:name="N_up_to_3_44_18">
      <number:number number:decimal-places="3" number:min-decimal-places="0" number:min-integer-digits="1"/>
    </number:number-style>
    <number:number-style style:name="N_up_to_3_44_19">
      <number:number number:decimal-places="3" number:min-decimal-places="0" number:min-integer-digits="1"/>
    </number:number-style>
    <number:number-style style:name="N_up_to_3_44_20">
      <number:number number:decimal-places="3" number:min-decimal-places="0" number:min-integer-digits="1"/>
    </number:number-style>
    <number:number-style style:name="N_up_to_3_44_21">
      <number:number number:decimal-places="3" number:min-decimal-places="0" number:min-integer-digits="1"/>
    </number:number-style>
    <number:number-style style:name="N_up_to_3_44_22">
      <number:number number:decimal-places="3" number:min-decimal-places="0" number:min-integer-digits="1"/>
    </number:number-style>
    <number:number-style style:name="N_up_to_3_44_23">
      <number:number number:decimal-places="3" number:min-decimal-places="0" number:min-integer-digits="1"/>
    </number:number-style>
    <number:number-style style:name="N_up_to_3_44_24">
      <number:number number:decimal-places="3" number:min-decimal-places="0" number:min-integer-digits="1"/>
    </number:number-style>
    <number:number-style style:name="N_up_to_3_45_3">
      <number:number number:decimal-places="3" number:min-decimal-places="0" number:min-integer-digits="1"/>
    </number:number-style>
    <number:number-style style:name="N_up_to_3_45_4">
      <number:number number:decimal-places="3" number:min-decimal-places="0" number:min-integer-digits="1"/>
    </number:number-style>
    <number:number-style style:name="N_up_to_3_45_10">
      <number:number number:decimal-places="3" number:min-decimal-places="0" number:min-integer-digits="1"/>
    </number:number-style>
    <number:number-style style:name="N_up_to_3_45_15">
      <number:number number:decimal-places="3" number:min-decimal-places="0" number:min-integer-digits="1"/>
    </number:number-style>
    <number:number-style style:name="N_up_to_3_45_16">
      <number:number number:decimal-places="3" number:min-decimal-places="0" number:min-integer-digits="1"/>
    </number:number-style>
    <number:number-style style:name="N_up_to_3_45_17">
      <number:number number:decimal-places="3" number:min-decimal-places="0" number:min-integer-digits="1"/>
    </number:number-style>
    <number:number-style style:name="N_up_to_3_45_18">
      <number:number number:decimal-places="3" number:min-decimal-places="0" number:min-integer-digits="1"/>
    </number:number-style>
    <number:number-style style:name="N_up_to_3_45_19">
      <number:number number:decimal-places="3" number:min-decimal-places="0" number:min-integer-digits="1"/>
    </number:number-style>
    <number:number-style style:name="N_up_to_3_45_20">
      <number:number number:decimal-places="3" number:min-decimal-places="0" number:min-integer-digits="1"/>
    </number:number-style>
    <number:number-style style:name="N_up_to_3_45_21">
      <number:number number:decimal-places="3" number:min-decimal-places="0" number:min-integer-digits="1"/>
    </number:number-style>
    <number:number-style style:name="N_up_to_3_45_22">
      <number:number number:decimal-places="3" number:min-decimal-places="0" number:min-integer-digits="1"/>
    </number:number-style>
    <number:number-style style:name="N_up_to_3_45_23">
      <number:number number:decimal-places="3" number:min-decimal-places="0" number:min-integer-digits="1"/>
    </number:number-style>
    <number:number-style style:name="N_up_to_3_45_24">
      <number:number number:decimal-places="3" number:min-decimal-places="0" number:min-integer-digits="1"/>
    </number:number-style>
    <number:number-style style:name="N_up_to_3_46_3">
      <number:number number:decimal-places="3" number:min-decimal-places="0" number:min-integer-digits="1"/>
    </number:number-style>
    <number:number-style style:name="N_up_to_3_46_4">
      <number:number number:decimal-places="3" number:min-decimal-places="0" number:min-integer-digits="1"/>
    </number:number-style>
    <number:number-style style:name="N_up_to_3_46_10">
      <number:number number:decimal-places="3" number:min-decimal-places="0" number:min-integer-digits="1"/>
    </number:number-style>
    <number:number-style style:name="N_up_to_3_46_15">
      <number:number number:decimal-places="3" number:min-decimal-places="0" number:min-integer-digits="1"/>
    </number:number-style>
    <number:number-style style:name="N_up_to_3_46_16">
      <number:number number:decimal-places="3" number:min-decimal-places="0" number:min-integer-digits="1"/>
    </number:number-style>
    <number:number-style style:name="N_up_to_3_46_17">
      <number:number number:decimal-places="3" number:min-decimal-places="0" number:min-integer-digits="1"/>
    </number:number-style>
    <number:number-style style:name="N_up_to_3_46_18">
      <number:number number:decimal-places="3" number:min-decimal-places="0" number:min-integer-digits="1"/>
    </number:number-style>
    <number:number-style style:name="N_up_to_3_46_19">
      <number:number number:decimal-places="3" number:min-decimal-places="0" number:min-integer-digits="1"/>
    </number:number-style>
    <number:number-style style:name="N_up_to_3_46_20">
      <number:number number:decimal-places="3" number:min-decimal-places="0" number:min-integer-digits="1"/>
    </number:number-style>
    <number:number-style style:name="N_up_to_3_46_21">
      <number:number number:decimal-places="3" number:min-decimal-places="0" number:min-integer-digits="1"/>
    </number:number-style>
    <number:number-style style:name="N_up_to_3_46_22">
      <number:number number:decimal-places="3" number:min-decimal-places="0" number:min-integer-digits="1"/>
    </number:number-style>
    <number:number-style style:name="N_up_to_3_46_23">
      <number:number number:decimal-places="3" number:min-decimal-places="0" number:min-integer-digits="1"/>
    </number:number-style>
    <number:number-style style:name="N_up_to_3_46_24">
      <number:number number:decimal-places="3" number:min-decimal-places="0" number:min-integer-digits="1"/>
    </number:number-style>
    <number:number-style style:name="N_up_to_3_47_3">
      <number:number number:decimal-places="3" number:min-decimal-places="0" number:min-integer-digits="1"/>
    </number:number-style>
    <number:number-style style:name="N_up_to_3_47_4">
      <number:number number:decimal-places="3" number:min-decimal-places="0" number:min-integer-digits="1"/>
    </number:number-style>
    <number:number-style style:name="N_up_to_3_47_10">
      <number:number number:decimal-places="3" number:min-decimal-places="0" number:min-integer-digits="1"/>
    </number:number-style>
    <number:number-style style:name="N_up_to_3_47_15">
      <number:number number:decimal-places="3" number:min-decimal-places="0" number:min-integer-digits="1"/>
    </number:number-style>
    <number:number-style style:name="N_up_to_3_47_16">
      <number:number number:decimal-places="3" number:min-decimal-places="0" number:min-integer-digits="1"/>
    </number:number-style>
    <number:number-style style:name="N_up_to_3_47_17">
      <number:number number:decimal-places="3" number:min-decimal-places="0" number:min-integer-digits="1"/>
    </number:number-style>
    <number:number-style style:name="N_up_to_3_47_18">
      <number:number number:decimal-places="3" number:min-decimal-places="0" number:min-integer-digits="1"/>
    </number:number-style>
    <number:number-style style:name="N_up_to_3_47_19">
      <number:number number:decimal-places="3" number:min-decimal-places="0" number:min-integer-digits="1"/>
    </number:number-style>
    <number:number-style style:name="N_up_to_3_47_20">
      <number:number number:decimal-places="3" number:min-decimal-places="0" number:min-integer-digits="1"/>
    </number:number-style>
    <number:number-style style:name="N_up_to_3_47_21">
      <number:number number:decimal-places="3" number:min-decimal-places="0" number:min-integer-digits="1"/>
    </number:number-style>
    <number:number-style style:name="N_up_to_3_47_22">
      <number:number number:decimal-places="3" number:min-decimal-places="0" number:min-integer-digits="1"/>
    </number:number-style>
    <number:number-style style:name="N_up_to_3_47_23">
      <number:number number:decimal-places="3" number:min-decimal-places="0" number:min-integer-digits="1"/>
    </number:number-style>
    <number:number-style style:name="N_up_to_3_47_24">
      <number:number number:decimal-places="3" number:min-decimal-places="0" number:min-integer-digits="1"/>
    </number:number-style>
    <number:number-style style:name="N_up_to_3_48_3">
      <number:number number:decimal-places="3" number:min-decimal-places="0" number:min-integer-digits="1"/>
    </number:number-style>
    <number:number-style style:name="N_up_to_3_48_4">
      <number:number number:decimal-places="3" number:min-decimal-places="0" number:min-integer-digits="1"/>
    </number:number-style>
    <number:number-style style:name="N_up_to_3_48_10">
      <number:number number:decimal-places="3" number:min-decimal-places="0" number:min-integer-digits="1"/>
    </number:number-style>
    <number:number-style style:name="N_up_to_3_48_15">
      <number:number number:decimal-places="3" number:min-decimal-places="0" number:min-integer-digits="1"/>
    </number:number-style>
    <number:number-style style:name="N_up_to_3_48_16">
      <number:number number:decimal-places="3" number:min-decimal-places="0" number:min-integer-digits="1"/>
    </number:number-style>
    <number:number-style style:name="N_up_to_3_48_17">
      <number:number number:decimal-places="3" number:min-decimal-places="0" number:min-integer-digits="1"/>
    </number:number-style>
    <number:number-style style:name="N_up_to_3_48_18">
      <number:number number:decimal-places="3" number:min-decimal-places="0" number:min-integer-digits="1"/>
    </number:number-style>
    <number:number-style style:name="N_up_to_3_48_19">
      <number:number number:decimal-places="3" number:min-decimal-places="0" number:min-integer-digits="1"/>
    </number:number-style>
    <number:number-style style:name="N_up_to_3_48_20">
      <number:number number:decimal-places="3" number:min-decimal-places="0" number:min-integer-digits="1"/>
    </number:number-style>
    <number:number-style style:name="N_up_to_3_48_21">
      <number:number number:decimal-places="3" number:min-decimal-places="0" number:min-integer-digits="1"/>
    </number:number-style>
    <number:number-style style:name="N_up_to_3_48_22">
      <number:number number:decimal-places="3" number:min-decimal-places="0" number:min-integer-digits="1"/>
    </number:number-style>
    <number:number-style style:name="N_up_to_3_48_23">
      <number:number number:decimal-places="3" number:min-decimal-places="0" number:min-integer-digits="1"/>
    </number:number-style>
    <number:number-style style:name="N_up_to_3_48_24">
      <number:number number:decimal-places="3" number:min-decimal-places="0" number:min-integer-digits="1"/>
    </number:number-style>
    <number:number-style style:name="N_up_to_3_49_3">
      <number:number number:decimal-places="3" number:min-decimal-places="0" number:min-integer-digits="1"/>
    </number:number-style>
    <number:number-style style:name="N_up_to_3_49_4">
      <number:number number:decimal-places="3" number:min-decimal-places="0" number:min-integer-digits="1"/>
    </number:number-style>
    <number:number-style style:name="N_up_to_3_49_10">
      <number:number number:decimal-places="3" number:min-decimal-places="0" number:min-integer-digits="1"/>
    </number:number-style>
    <number:number-style style:name="N_up_to_3_49_15">
      <number:number number:decimal-places="3" number:min-decimal-places="0" number:min-integer-digits="1"/>
    </number:number-style>
    <number:number-style style:name="N_up_to_3_49_16">
      <number:number number:decimal-places="3" number:min-decimal-places="0" number:min-integer-digits="1"/>
    </number:number-style>
    <number:number-style style:name="N_up_to_3_49_17">
      <number:number number:decimal-places="3" number:min-decimal-places="0" number:min-integer-digits="1"/>
    </number:number-style>
    <number:number-style style:name="N_up_to_3_49_18">
      <number:number number:decimal-places="3" number:min-decimal-places="0" number:min-integer-digits="1"/>
    </number:number-style>
    <number:number-style style:name="N_up_to_3_49_19">
      <number:number number:decimal-places="3" number:min-decimal-places="0" number:min-integer-digits="1"/>
    </number:number-style>
    <number:number-style style:name="N_up_to_3_49_20">
      <number:number number:decimal-places="3" number:min-decimal-places="0" number:min-integer-digits="1"/>
    </number:number-style>
    <number:number-style style:name="N_up_to_3_49_21">
      <number:number number:decimal-places="3" number:min-decimal-places="0" number:min-integer-digits="1"/>
    </number:number-style>
    <number:number-style style:name="N_up_to_3_49_22">
      <number:number number:decimal-places="3" number:min-decimal-places="0" number:min-integer-digits="1"/>
    </number:number-style>
    <number:number-style style:name="N_up_to_3_49_23">
      <number:number number:decimal-places="3" number:min-decimal-places="0" number:min-integer-digits="1"/>
    </number:number-style>
    <number:number-style style:name="N_up_to_3_49_24">
      <number:number number:decimal-places="3" number:min-decimal-places="0" number:min-integer-digits="1"/>
    </number:number-style>
    <number:number-style style:name="N_up_to_3_50_3">
      <number:number number:decimal-places="3" number:min-decimal-places="0" number:min-integer-digits="1"/>
    </number:number-style>
    <number:number-style style:name="N_up_to_3_50_4">
      <number:number number:decimal-places="3" number:min-decimal-places="0" number:min-integer-digits="1"/>
    </number:number-style>
    <number:number-style style:name="N_up_to_3_50_10">
      <number:number number:decimal-places="3" number:min-decimal-places="0" number:min-integer-digits="1"/>
    </number:number-style>
    <number:number-style style:name="N_up_to_3_50_15">
      <number:number number:decimal-places="3" number:min-decimal-places="0" number:min-integer-digits="1"/>
    </number:number-style>
    <number:number-style style:name="N_up_to_3_50_17">
      <number:number number:decimal-places="3" number:min-decimal-places="0" number:min-integer-digits="1"/>
    </number:number-style>
    <number:number-style style:name="N_up_to_3_50_18">
      <number:number number:decimal-places="3" number:min-decimal-places="0" number:min-integer-digits="1"/>
    </number:number-style>
    <number:number-style style:name="N_up_to_3_50_19">
      <number:number number:decimal-places="3" number:min-decimal-places="0" number:min-integer-digits="1"/>
    </number:number-style>
    <number:number-style style:name="N_up_to_3_50_20">
      <number:number number:decimal-places="3" number:min-decimal-places="0" number:min-integer-digits="1"/>
    </number:number-style>
    <number:number-style style:name="N_up_to_3_50_21">
      <number:number number:decimal-places="3" number:min-decimal-places="0" number:min-integer-digits="1"/>
    </number:number-style>
    <number:number-style style:name="N_up_to_3_50_22">
      <number:number number:decimal-places="3" number:min-decimal-places="0" number:min-integer-digits="1"/>
    </number:number-style>
    <number:number-style style:name="N_up_to_3_50_23">
      <number:number number:decimal-places="3" number:min-decimal-places="0" number:min-integer-digits="1"/>
    </number:number-style>
    <number:number-style style:name="N_up_to_3_50_24">
      <number:number number:decimal-places="3" number:min-decimal-places="0" number:min-integer-digits="1"/>
    </number:number-style>
    <number:number-style style:name="N_up_to_3_51_3">
      <number:number number:decimal-places="3" number:min-decimal-places="0" number:min-integer-digits="1"/>
    </number:number-style>
    <number:number-style style:name="N_up_to_3_51_4">
      <number:number number:decimal-places="3" number:min-decimal-places="0" number:min-integer-digits="1"/>
    </number:number-style>
    <number:number-style style:name="N_up_to_3_51_10">
      <number:number number:decimal-places="3" number:min-decimal-places="0" number:min-integer-digits="1"/>
    </number:number-style>
    <number:number-style style:name="N_up_to_3_51_15">
      <number:number number:decimal-places="3" number:min-decimal-places="0" number:min-integer-digits="1"/>
    </number:number-style>
    <number:number-style style:name="N_up_to_3_51_16">
      <number:number number:decimal-places="3" number:min-decimal-places="0" number:min-integer-digits="1"/>
    </number:number-style>
    <number:number-style style:name="N_up_to_3_51_17">
      <number:number number:decimal-places="3" number:min-decimal-places="0" number:min-integer-digits="1"/>
    </number:number-style>
    <number:number-style style:name="N_up_to_3_51_18">
      <number:number number:decimal-places="3" number:min-decimal-places="0" number:min-integer-digits="1"/>
    </number:number-style>
    <number:number-style style:name="N_up_to_3_51_19">
      <number:number number:decimal-places="3" number:min-decimal-places="0" number:min-integer-digits="1"/>
    </number:number-style>
    <number:number-style style:name="N_up_to_3_51_20">
      <number:number number:decimal-places="3" number:min-decimal-places="0" number:min-integer-digits="1"/>
    </number:number-style>
    <number:number-style style:name="N_up_to_3_51_21">
      <number:number number:decimal-places="3" number:min-decimal-places="0" number:min-integer-digits="1"/>
    </number:number-style>
    <number:number-style style:name="N_up_to_3_51_22">
      <number:number number:decimal-places="3" number:min-decimal-places="0" number:min-integer-digits="1"/>
    </number:number-style>
    <number:number-style style:name="N_up_to_3_51_23">
      <number:number number:decimal-places="3" number:min-decimal-places="0" number:min-integer-digits="1"/>
    </number:number-style>
    <number:number-style style:name="N_up_to_3_51_24">
      <number:number number:decimal-places="3" number:min-decimal-places="0" number:min-integer-digits="1"/>
    </number:number-style>
    <number:number-style style:name="N_up_to_3_52_3">
      <number:number number:decimal-places="3" number:min-decimal-places="0" number:min-integer-digits="1"/>
    </number:number-style>
    <number:number-style style:name="N_up_to_3_52_4">
      <number:number number:decimal-places="3" number:min-decimal-places="0" number:min-integer-digits="1"/>
    </number:number-style>
    <number:number-style style:name="N_up_to_3_52_10">
      <number:number number:decimal-places="3" number:min-decimal-places="0" number:min-integer-digits="1"/>
    </number:number-style>
    <number:number-style style:name="N_up_to_3_52_15">
      <number:number number:decimal-places="3" number:min-decimal-places="0" number:min-integer-digits="1"/>
    </number:number-style>
    <number:number-style style:name="N_up_to_3_52_17">
      <number:number number:decimal-places="3" number:min-decimal-places="0" number:min-integer-digits="1"/>
    </number:number-style>
    <number:number-style style:name="N_up_to_3_52_18">
      <number:number number:decimal-places="3" number:min-decimal-places="0" number:min-integer-digits="1"/>
    </number:number-style>
    <number:number-style style:name="N_up_to_3_52_19">
      <number:number number:decimal-places="3" number:min-decimal-places="0" number:min-integer-digits="1"/>
    </number:number-style>
    <number:number-style style:name="N_up_to_3_52_20">
      <number:number number:decimal-places="3" number:min-decimal-places="0" number:min-integer-digits="1"/>
    </number:number-style>
    <number:number-style style:name="N_up_to_3_52_21">
      <number:number number:decimal-places="3" number:min-decimal-places="0" number:min-integer-digits="1"/>
    </number:number-style>
    <number:number-style style:name="N_up_to_3_52_22">
      <number:number number:decimal-places="3" number:min-decimal-places="0" number:min-integer-digits="1"/>
    </number:number-style>
    <number:number-style style:name="N_up_to_3_52_23">
      <number:number number:decimal-places="3" number:min-decimal-places="0" number:min-integer-digits="1"/>
    </number:number-style>
    <number:number-style style:name="N_up_to_3_52_24">
      <number:number number:decimal-places="3" number:min-decimal-places="0" number:min-integer-digits="1"/>
    </number:number-style>
    <number:number-style style:name="N_up_to_3_53_3">
      <number:number number:decimal-places="3" number:min-decimal-places="0" number:min-integer-digits="1"/>
    </number:number-style>
    <number:number-style style:name="N_up_to_3_53_4">
      <number:number number:decimal-places="3" number:min-decimal-places="0" number:min-integer-digits="1"/>
    </number:number-style>
    <number:number-style style:name="N_up_to_3_53_10">
      <number:number number:decimal-places="3" number:min-decimal-places="0" number:min-integer-digits="1"/>
    </number:number-style>
    <number:number-style style:name="N_up_to_3_53_15">
      <number:number number:decimal-places="3" number:min-decimal-places="0" number:min-integer-digits="1"/>
    </number:number-style>
    <number:number-style style:name="N_up_to_3_53_16">
      <number:number number:decimal-places="3" number:min-decimal-places="0" number:min-integer-digits="1"/>
    </number:number-style>
    <number:number-style style:name="N_up_to_3_53_17">
      <number:number number:decimal-places="3" number:min-decimal-places="0" number:min-integer-digits="1"/>
    </number:number-style>
    <number:number-style style:name="N_up_to_3_53_18">
      <number:number number:decimal-places="3" number:min-decimal-places="0" number:min-integer-digits="1"/>
    </number:number-style>
    <number:number-style style:name="N_up_to_3_53_19">
      <number:number number:decimal-places="3" number:min-decimal-places="0" number:min-integer-digits="1"/>
    </number:number-style>
    <number:number-style style:name="N_up_to_3_53_20">
      <number:number number:decimal-places="3" number:min-decimal-places="0" number:min-integer-digits="1"/>
    </number:number-style>
    <number:number-style style:name="N_up_to_3_53_21">
      <number:number number:decimal-places="3" number:min-decimal-places="0" number:min-integer-digits="1"/>
    </number:number-style>
    <number:number-style style:name="N_up_to_3_53_22">
      <number:number number:decimal-places="3" number:min-decimal-places="0" number:min-integer-digits="1"/>
    </number:number-style>
    <number:number-style style:name="N_up_to_3_53_23">
      <number:number number:decimal-places="3" number:min-decimal-places="0" number:min-integer-digits="1"/>
    </number:number-style>
    <number:number-style style:name="N_up_to_3_53_24">
      <number:number number:decimal-places="3" number:min-decimal-places="0" number:min-integer-digits="1"/>
    </number:number-style>
    <number:number-style style:name="N_up_to_3_54_3">
      <number:number number:decimal-places="3" number:min-decimal-places="0" number:min-integer-digits="1"/>
    </number:number-style>
    <number:number-style style:name="N_up_to_3_54_4">
      <number:number number:decimal-places="3" number:min-decimal-places="0" number:min-integer-digits="1"/>
    </number:number-style>
    <number:number-style style:name="N_up_to_3_54_10">
      <number:number number:decimal-places="3" number:min-decimal-places="0" number:min-integer-digits="1"/>
    </number:number-style>
    <number:number-style style:name="N_up_to_3_54_15">
      <number:number number:decimal-places="3" number:min-decimal-places="0" number:min-integer-digits="1"/>
    </number:number-style>
    <number:number-style style:name="N_up_to_3_54_16">
      <number:number number:decimal-places="3" number:min-decimal-places="0" number:min-integer-digits="1"/>
    </number:number-style>
    <number:number-style style:name="N_up_to_3_54_17">
      <number:number number:decimal-places="3" number:min-decimal-places="0" number:min-integer-digits="1"/>
    </number:number-style>
    <number:number-style style:name="N_up_to_3_54_18">
      <number:number number:decimal-places="3" number:min-decimal-places="0" number:min-integer-digits="1"/>
    </number:number-style>
    <number:number-style style:name="N_up_to_3_54_19">
      <number:number number:decimal-places="3" number:min-decimal-places="0" number:min-integer-digits="1"/>
    </number:number-style>
    <number:number-style style:name="N_up_to_3_54_20">
      <number:number number:decimal-places="3" number:min-decimal-places="0" number:min-integer-digits="1"/>
    </number:number-style>
    <number:number-style style:name="N_up_to_3_54_21">
      <number:number number:decimal-places="3" number:min-decimal-places="0" number:min-integer-digits="1"/>
    </number:number-style>
    <number:number-style style:name="N_up_to_3_54_22">
      <number:number number:decimal-places="3" number:min-decimal-places="0" number:min-integer-digits="1"/>
    </number:number-style>
    <number:number-style style:name="N_up_to_3_54_23">
      <number:number number:decimal-places="3" number:min-decimal-places="0" number:min-integer-digits="1"/>
    </number:number-style>
    <number:number-style style:name="N_up_to_3_54_24">
      <number:number number:decimal-places="3" number:min-decimal-places="0" number:min-integer-digits="1"/>
    </number:number-style>
    <number:number-style style:name="N_up_to_3_55_3">
      <number:number number:decimal-places="3" number:min-decimal-places="0" number:min-integer-digits="1"/>
    </number:number-style>
    <number:number-style style:name="N_up_to_3_55_4">
      <number:number number:decimal-places="3" number:min-decimal-places="0" number:min-integer-digits="1"/>
    </number:number-style>
    <number:number-style style:name="N_up_to_3_55_10">
      <number:number number:decimal-places="3" number:min-decimal-places="0" number:min-integer-digits="1"/>
    </number:number-style>
    <number:number-style style:name="N_up_to_3_55_15">
      <number:number number:decimal-places="3" number:min-decimal-places="0" number:min-integer-digits="1"/>
    </number:number-style>
    <number:number-style style:name="N_up_to_3_55_24">
      <number:number number:decimal-places="3" number:min-decimal-places="0" number:min-integer-digits="1"/>
    </number:number-style>
    <number:number-style style:name="N_up_to_3_56_3">
      <number:number number:decimal-places="3" number:min-decimal-places="0" number:min-integer-digits="1"/>
    </number:number-style>
    <number:number-style style:name="N_up_to_3_56_4">
      <number:number number:decimal-places="3" number:min-decimal-places="0" number:min-integer-digits="1"/>
    </number:number-style>
    <number:number-style style:name="N_up_to_3_56_10">
      <number:number number:decimal-places="3" number:min-decimal-places="0" number:min-integer-digits="1"/>
    </number:number-style>
    <number:number-style style:name="N_up_to_3_56_15">
      <number:number number:decimal-places="3" number:min-decimal-places="0" number:min-integer-digits="1"/>
    </number:number-style>
    <number:number-style style:name="N_up_to_3_56_24">
      <number:number number:decimal-places="3" number:min-decimal-places="0" number:min-integer-digits="1"/>
    </number:number-style>
    <number:number-style style:name="N_up_to_3_57_3">
      <number:number number:decimal-places="3" number:min-decimal-places="0" number:min-integer-digits="1"/>
    </number:number-style>
    <number:number-style style:name="N_up_to_3_57_4">
      <number:number number:decimal-places="3" number:min-decimal-places="0" number:min-integer-digits="1"/>
    </number:number-style>
    <number:number-style style:name="N_up_to_3_57_10">
      <number:number number:decimal-places="3" number:min-decimal-places="0" number:min-integer-digits="1"/>
    </number:number-style>
    <number:number-style style:name="N_up_to_3_57_15">
      <number:number number:decimal-places="3" number:min-decimal-places="0" number:min-integer-digits="1"/>
    </number:number-style>
    <number:number-style style:name="N_up_to_3_57_17">
      <number:number number:decimal-places="3" number:min-decimal-places="0" number:min-integer-digits="1"/>
    </number:number-style>
    <number:number-style style:name="N_up_to_3_57_18">
      <number:number number:decimal-places="3" number:min-decimal-places="0" number:min-integer-digits="1"/>
    </number:number-style>
    <number:number-style style:name="N_up_to_3_57_19">
      <number:number number:decimal-places="3" number:min-decimal-places="0" number:min-integer-digits="1"/>
    </number:number-style>
    <number:number-style style:name="N_up_to_3_57_20">
      <number:number number:decimal-places="3" number:min-decimal-places="0" number:min-integer-digits="1"/>
    </number:number-style>
    <number:number-style style:name="N_up_to_3_57_21">
      <number:number number:decimal-places="3" number:min-decimal-places="0" number:min-integer-digits="1"/>
    </number:number-style>
    <number:number-style style:name="N_up_to_3_57_22">
      <number:number number:decimal-places="3" number:min-decimal-places="0" number:min-integer-digits="1"/>
    </number:number-style>
    <number:number-style style:name="N_up_to_3_57_23">
      <number:number number:decimal-places="3" number:min-decimal-places="0" number:min-integer-digits="1"/>
    </number:number-style>
    <number:number-style style:name="N_up_to_3_57_24">
      <number:number number:decimal-places="3" number:min-decimal-places="0" number:min-integer-digits="1"/>
    </number:number-style>
    <number:number-style style:name="N_up_to_3_58_3">
      <number:number number:decimal-places="3" number:min-decimal-places="0" number:min-integer-digits="1"/>
    </number:number-style>
    <number:number-style style:name="N_up_to_3_58_4">
      <number:number number:decimal-places="3" number:min-decimal-places="0" number:min-integer-digits="1"/>
    </number:number-style>
    <number:number-style style:name="N_up_to_3_58_10">
      <number:number number:decimal-places="3" number:min-decimal-places="0" number:min-integer-digits="1"/>
    </number:number-style>
    <number:number-style style:name="N_up_to_3_58_15">
      <number:number number:decimal-places="3" number:min-decimal-places="0" number:min-integer-digits="1"/>
    </number:number-style>
    <number:number-style style:name="N_up_to_3_58_24">
      <number:number number:decimal-places="3" number:min-decimal-places="0" number:min-integer-digits="1"/>
    </number:number-style>
    <number:number-style style:name="N_up_to_3_59_3">
      <number:number number:decimal-places="3" number:min-decimal-places="0" number:min-integer-digits="1"/>
    </number:number-style>
    <number:number-style style:name="N_up_to_3_59_4">
      <number:number number:decimal-places="3" number:min-decimal-places="0" number:min-integer-digits="1"/>
    </number:number-style>
    <number:number-style style:name="N_up_to_3_59_10">
      <number:number number:decimal-places="3" number:min-decimal-places="0" number:min-integer-digits="1"/>
    </number:number-style>
    <number:number-style style:name="N_up_to_3_59_15">
      <number:number number:decimal-places="3" number:min-decimal-places="0" number:min-integer-digits="1"/>
    </number:number-style>
    <number:number-style style:name="N_up_to_3_59_16">
      <number:number number:decimal-places="3" number:min-decimal-places="0" number:min-integer-digits="1"/>
    </number:number-style>
    <number:number-style style:name="N_up_to_3_59_17">
      <number:number number:decimal-places="3" number:min-decimal-places="0" number:min-integer-digits="1"/>
    </number:number-style>
    <number:number-style style:name="N_up_to_3_59_18">
      <number:number number:decimal-places="3" number:min-decimal-places="0" number:min-integer-digits="1"/>
    </number:number-style>
    <number:number-style style:name="N_up_to_3_59_19">
      <number:number number:decimal-places="3" number:min-decimal-places="0" number:min-integer-digits="1"/>
    </number:number-style>
    <number:number-style style:name="N_up_to_3_59_20">
      <number:number number:decimal-places="3" number:min-decimal-places="0" number:min-integer-digits="1"/>
    </number:number-style>
    <number:number-style style:name="N_up_to_3_59_21">
      <number:number number:decimal-places="3" number:min-decimal-places="0" number:min-integer-digits="1"/>
    </number:number-style>
    <number:number-style style:name="N_up_to_3_59_22">
      <number:number number:decimal-places="3" number:min-decimal-places="0" number:min-integer-digits="1"/>
    </number:number-style>
    <number:number-style style:name="N_up_to_3_59_23">
      <number:number number:decimal-places="3" number:min-decimal-places="0" number:min-integer-digits="1"/>
    </number:number-style>
    <number:number-style style:name="N_up_to_3_59_24">
      <number:number number:decimal-places="3" number:min-decimal-places="0" number:min-integer-digits="1"/>
    </number:number-style>
    <number:number-style style:name="N_up_to_3_60_3">
      <number:number number:decimal-places="3" number:min-decimal-places="0" number:min-integer-digits="1"/>
    </number:number-style>
    <number:number-style style:name="N_up_to_3_60_4">
      <number:number number:decimal-places="3" number:min-decimal-places="0" number:min-integer-digits="1"/>
    </number:number-style>
    <number:number-style style:name="N_up_to_3_60_10">
      <number:number number:decimal-places="3" number:min-decimal-places="0" number:min-integer-digits="1"/>
    </number:number-style>
    <number:number-style style:name="N_up_to_3_60_15">
      <number:number number:decimal-places="3" number:min-decimal-places="0" number:min-integer-digits="1"/>
    </number:number-style>
    <number:number-style style:name="N_up_to_3_60_17">
      <number:number number:decimal-places="3" number:min-decimal-places="0" number:min-integer-digits="1"/>
    </number:number-style>
    <number:number-style style:name="N_up_to_3_60_18">
      <number:number number:decimal-places="3" number:min-decimal-places="0" number:min-integer-digits="1"/>
    </number:number-style>
    <number:number-style style:name="N_up_to_3_60_19">
      <number:number number:decimal-places="3" number:min-decimal-places="0" number:min-integer-digits="1"/>
    </number:number-style>
    <number:number-style style:name="N_up_to_3_60_20">
      <number:number number:decimal-places="3" number:min-decimal-places="0" number:min-integer-digits="1"/>
    </number:number-style>
    <number:number-style style:name="N_up_to_3_60_21">
      <number:number number:decimal-places="3" number:min-decimal-places="0" number:min-integer-digits="1"/>
    </number:number-style>
    <number:number-style style:name="N_up_to_3_60_22">
      <number:number number:decimal-places="3" number:min-decimal-places="0" number:min-integer-digits="1"/>
    </number:number-style>
    <number:number-style style:name="N_up_to_3_60_23">
      <number:number number:decimal-places="3" number:min-decimal-places="0" number:min-integer-digits="1"/>
    </number:number-style>
    <number:number-style style:name="N_up_to_3_60_24">
      <number:number number:decimal-places="3" number:min-decimal-places="0" number:min-integer-digits="1"/>
    </number:number-style>
    <number:number-style style:name="N_up_to_3_61_3">
      <number:number number:decimal-places="3" number:min-decimal-places="0" number:min-integer-digits="1"/>
    </number:number-style>
    <number:number-style style:name="N_up_to_3_61_4">
      <number:number number:decimal-places="3" number:min-decimal-places="0" number:min-integer-digits="1"/>
    </number:number-style>
    <number:number-style style:name="N_up_to_3_61_10">
      <number:number number:decimal-places="3" number:min-decimal-places="0" number:min-integer-digits="1"/>
    </number:number-style>
    <number:number-style style:name="N_up_to_3_61_15">
      <number:number number:decimal-places="3" number:min-decimal-places="0" number:min-integer-digits="1"/>
    </number:number-style>
    <number:number-style style:name="N_up_to_3_61_18">
      <number:number number:decimal-places="3" number:min-decimal-places="0" number:min-integer-digits="1"/>
    </number:number-style>
    <number:number-style style:name="N_up_to_3_61_19">
      <number:number number:decimal-places="3" number:min-decimal-places="0" number:min-integer-digits="1"/>
    </number:number-style>
    <number:number-style style:name="N_up_to_3_61_20">
      <number:number number:decimal-places="3" number:min-decimal-places="0" number:min-integer-digits="1"/>
    </number:number-style>
    <number:number-style style:name="N_up_to_3_61_21">
      <number:number number:decimal-places="3" number:min-decimal-places="0" number:min-integer-digits="1"/>
    </number:number-style>
    <number:number-style style:name="N_up_to_3_61_22">
      <number:number number:decimal-places="3" number:min-decimal-places="0" number:min-integer-digits="1"/>
    </number:number-style>
    <number:number-style style:name="N_up_to_3_61_23">
      <number:number number:decimal-places="3" number:min-decimal-places="0" number:min-integer-digits="1"/>
    </number:number-style>
    <number:number-style style:name="N_up_to_3_61_24">
      <number:number number:decimal-places="3" number:min-decimal-places="0" number:min-integer-digits="1"/>
    </number:number-style>
    <number:number-style style:name="N_up_to_3_62_3">
      <number:number number:decimal-places="3" number:min-decimal-places="0" number:min-integer-digits="1"/>
    </number:number-style>
    <number:number-style style:name="N_up_to_3_62_4">
      <number:number number:decimal-places="3" number:min-decimal-places="0" number:min-integer-digits="1"/>
    </number:number-style>
    <number:number-style style:name="N_up_to_3_62_10">
      <number:number number:decimal-places="3" number:min-decimal-places="0" number:min-integer-digits="1"/>
    </number:number-style>
    <number:number-style style:name="N_up_to_3_62_15">
      <number:number number:decimal-places="3" number:min-decimal-places="0" number:min-integer-digits="1"/>
    </number:number-style>
    <number:number-style style:name="N_up_to_3_62_16">
      <number:number number:decimal-places="3" number:min-decimal-places="0" number:min-integer-digits="1"/>
    </number:number-style>
    <number:number-style style:name="N_up_to_3_62_17">
      <number:number number:decimal-places="3" number:min-decimal-places="0" number:min-integer-digits="1"/>
    </number:number-style>
    <number:number-style style:name="N_up_to_3_62_18">
      <number:number number:decimal-places="3" number:min-decimal-places="0" number:min-integer-digits="1"/>
    </number:number-style>
    <number:number-style style:name="N_up_to_3_62_19">
      <number:number number:decimal-places="3" number:min-decimal-places="0" number:min-integer-digits="1"/>
    </number:number-style>
    <number:number-style style:name="N_up_to_3_62_20">
      <number:number number:decimal-places="3" number:min-decimal-places="0" number:min-integer-digits="1"/>
    </number:number-style>
    <number:number-style style:name="N_up_to_3_62_21">
      <number:number number:decimal-places="3" number:min-decimal-places="0" number:min-integer-digits="1"/>
    </number:number-style>
    <number:number-style style:name="N_up_to_3_62_22">
      <number:number number:decimal-places="3" number:min-decimal-places="0" number:min-integer-digits="1"/>
    </number:number-style>
    <number:number-style style:name="N_up_to_3_62_23">
      <number:number number:decimal-places="3" number:min-decimal-places="0" number:min-integer-digits="1"/>
    </number:number-style>
    <number:number-style style:name="N_up_to_3_62_24">
      <number:number number:decimal-places="3" number:min-decimal-places="0" number:min-integer-digits="1"/>
    </number:number-style>
    <number:number-style style:name="N_up_to_3_63_3">
      <number:number number:decimal-places="3" number:min-decimal-places="0" number:min-integer-digits="1"/>
    </number:number-style>
    <number:number-style style:name="N_up_to_3_63_4">
      <number:number number:decimal-places="3" number:min-decimal-places="0" number:min-integer-digits="1"/>
    </number:number-style>
    <number:number-style style:name="N_up_to_3_63_10">
      <number:number number:decimal-places="3" number:min-decimal-places="0" number:min-integer-digits="1"/>
    </number:number-style>
    <number:number-style style:name="N_up_to_3_63_15">
      <number:number number:decimal-places="3" number:min-decimal-places="0" number:min-integer-digits="1"/>
    </number:number-style>
    <number:number-style style:name="N_up_to_3_63_16">
      <number:number number:decimal-places="3" number:min-decimal-places="0" number:min-integer-digits="1"/>
    </number:number-style>
    <number:number-style style:name="N_up_to_3_63_17">
      <number:number number:decimal-places="3" number:min-decimal-places="0" number:min-integer-digits="1"/>
    </number:number-style>
    <number:number-style style:name="N_up_to_3_63_18">
      <number:number number:decimal-places="3" number:min-decimal-places="0" number:min-integer-digits="1"/>
    </number:number-style>
    <number:number-style style:name="N_up_to_3_63_19">
      <number:number number:decimal-places="3" number:min-decimal-places="0" number:min-integer-digits="1"/>
    </number:number-style>
    <number:number-style style:name="N_up_to_3_63_20">
      <number:number number:decimal-places="3" number:min-decimal-places="0" number:min-integer-digits="1"/>
    </number:number-style>
    <number:number-style style:name="N_up_to_3_63_21">
      <number:number number:decimal-places="3" number:min-decimal-places="0" number:min-integer-digits="1"/>
    </number:number-style>
    <number:number-style style:name="N_up_to_3_63_22">
      <number:number number:decimal-places="3" number:min-decimal-places="0" number:min-integer-digits="1"/>
    </number:number-style>
    <number:number-style style:name="N_up_to_3_63_23">
      <number:number number:decimal-places="3" number:min-decimal-places="0" number:min-integer-digits="1"/>
    </number:number-style>
    <number:number-style style:name="N_up_to_3_63_24">
      <number:number number:decimal-places="3" number:min-decimal-places="0" number:min-integer-digits="1"/>
    </number:number-style>
    <number:number-style style:name="N_up_to_3_64_3">
      <number:number number:decimal-places="3" number:min-decimal-places="0" number:min-integer-digits="1"/>
    </number:number-style>
    <number:number-style style:name="N_up_to_3_64_4">
      <number:number number:decimal-places="3" number:min-decimal-places="0" number:min-integer-digits="1"/>
    </number:number-style>
    <number:number-style style:name="N_up_to_3_64_10">
      <number:number number:decimal-places="3" number:min-decimal-places="0" number:min-integer-digits="1"/>
    </number:number-style>
    <number:number-style style:name="N_up_to_3_64_15">
      <number:number number:decimal-places="3" number:min-decimal-places="0" number:min-integer-digits="1"/>
    </number:number-style>
    <number:number-style style:name="N_up_to_3_64_16">
      <number:number number:decimal-places="3" number:min-decimal-places="0" number:min-integer-digits="1"/>
    </number:number-style>
    <number:number-style style:name="N_up_to_3_64_17">
      <number:number number:decimal-places="3" number:min-decimal-places="0" number:min-integer-digits="1"/>
    </number:number-style>
    <number:number-style style:name="N_up_to_3_64_18">
      <number:number number:decimal-places="3" number:min-decimal-places="0" number:min-integer-digits="1"/>
    </number:number-style>
    <number:number-style style:name="N_up_to_3_64_19">
      <number:number number:decimal-places="3" number:min-decimal-places="0" number:min-integer-digits="1"/>
    </number:number-style>
    <number:number-style style:name="N_up_to_3_64_20">
      <number:number number:decimal-places="3" number:min-decimal-places="0" number:min-integer-digits="1"/>
    </number:number-style>
    <number:number-style style:name="N_up_to_3_64_21">
      <number:number number:decimal-places="3" number:min-decimal-places="0" number:min-integer-digits="1"/>
    </number:number-style>
    <number:number-style style:name="N_up_to_3_64_22">
      <number:number number:decimal-places="3" number:min-decimal-places="0" number:min-integer-digits="1"/>
    </number:number-style>
    <number:number-style style:name="N_up_to_3_64_23">
      <number:number number:decimal-places="3" number:min-decimal-places="0" number:min-integer-digits="1"/>
    </number:number-style>
    <number:number-style style:name="N_up_to_3_64_24">
      <number:number number:decimal-places="3" number:min-decimal-places="0" number:min-integer-digits="1"/>
    </number:number-style>
    <number:number-style style:name="N_up_to_3_65_3">
      <number:number number:decimal-places="3" number:min-decimal-places="0" number:min-integer-digits="1"/>
    </number:number-style>
    <number:number-style style:name="N_up_to_3_65_4">
      <number:number number:decimal-places="3" number:min-decimal-places="0" number:min-integer-digits="1"/>
    </number:number-style>
    <number:number-style style:name="N_up_to_3_65_10">
      <number:number number:decimal-places="3" number:min-decimal-places="0" number:min-integer-digits="1"/>
    </number:number-style>
    <number:number-style style:name="N_up_to_3_65_15">
      <number:number number:decimal-places="3" number:min-decimal-places="0" number:min-integer-digits="1"/>
    </number:number-style>
    <number:number-style style:name="N_up_to_3_65_16">
      <number:number number:decimal-places="3" number:min-decimal-places="0" number:min-integer-digits="1"/>
    </number:number-style>
    <number:number-style style:name="N_up_to_3_65_17">
      <number:number number:decimal-places="3" number:min-decimal-places="0" number:min-integer-digits="1"/>
    </number:number-style>
    <number:number-style style:name="N_up_to_3_65_18">
      <number:number number:decimal-places="3" number:min-decimal-places="0" number:min-integer-digits="1"/>
    </number:number-style>
    <number:number-style style:name="N_up_to_3_65_19">
      <number:number number:decimal-places="3" number:min-decimal-places="0" number:min-integer-digits="1"/>
    </number:number-style>
    <number:number-style style:name="N_up_to_3_65_20">
      <number:number number:decimal-places="3" number:min-decimal-places="0" number:min-integer-digits="1"/>
    </number:number-style>
    <number:number-style style:name="N_up_to_3_65_21">
      <number:number number:decimal-places="3" number:min-decimal-places="0" number:min-integer-digits="1"/>
    </number:number-style>
    <number:number-style style:name="N_up_to_3_65_22">
      <number:number number:decimal-places="3" number:min-decimal-places="0" number:min-integer-digits="1"/>
    </number:number-style>
    <number:number-style style:name="N_up_to_3_65_23">
      <number:number number:decimal-places="3" number:min-decimal-places="0" number:min-integer-digits="1"/>
    </number:number-style>
    <number:number-style style:name="N_up_to_3_65_24">
      <number:number number:decimal-places="3" number:min-decimal-places="0" number:min-integer-digits="1"/>
    </number:number-style>
    <number:number-style style:name="N_up_to_3_66_3">
      <number:number number:decimal-places="3" number:min-decimal-places="0" number:min-integer-digits="1"/>
    </number:number-style>
    <number:number-style style:name="N_up_to_3_66_4">
      <number:number number:decimal-places="3" number:min-decimal-places="0" number:min-integer-digits="1"/>
    </number:number-style>
    <number:number-style style:name="N_up_to_3_66_10">
      <number:number number:decimal-places="3" number:min-decimal-places="0" number:min-integer-digits="1"/>
    </number:number-style>
    <number:number-style style:name="N_up_to_3_66_15">
      <number:number number:decimal-places="3" number:min-decimal-places="0" number:min-integer-digits="1"/>
    </number:number-style>
    <number:number-style style:name="N_up_to_3_66_16">
      <number:number number:decimal-places="3" number:min-decimal-places="0" number:min-integer-digits="1"/>
    </number:number-style>
    <number:number-style style:name="N_up_to_3_66_17">
      <number:number number:decimal-places="3" number:min-decimal-places="0" number:min-integer-digits="1"/>
    </number:number-style>
    <number:number-style style:name="N_up_to_3_66_18">
      <number:number number:decimal-places="3" number:min-decimal-places="0" number:min-integer-digits="1"/>
    </number:number-style>
    <number:number-style style:name="N_up_to_3_66_19">
      <number:number number:decimal-places="3" number:min-decimal-places="0" number:min-integer-digits="1"/>
    </number:number-style>
    <number:number-style style:name="N_up_to_3_66_20">
      <number:number number:decimal-places="3" number:min-decimal-places="0" number:min-integer-digits="1"/>
    </number:number-style>
    <number:number-style style:name="N_up_to_3_66_21">
      <number:number number:decimal-places="3" number:min-decimal-places="0" number:min-integer-digits="1"/>
    </number:number-style>
    <number:number-style style:name="N_up_to_3_66_22">
      <number:number number:decimal-places="3" number:min-decimal-places="0" number:min-integer-digits="1"/>
    </number:number-style>
    <number:number-style style:name="N_up_to_3_66_23">
      <number:number number:decimal-places="3" number:min-decimal-places="0" number:min-integer-digits="1"/>
    </number:number-style>
    <number:number-style style:name="N_up_to_3_66_24">
      <number:number number:decimal-places="3" number:min-decimal-places="0" number:min-integer-digits="1"/>
    </number:number-style>
    <number:number-style style:name="N_up_to_3_67_3">
      <number:number number:decimal-places="3" number:min-decimal-places="0" number:min-integer-digits="1"/>
    </number:number-style>
    <number:number-style style:name="N_up_to_3_67_4">
      <number:number number:decimal-places="3" number:min-decimal-places="0" number:min-integer-digits="1"/>
    </number:number-style>
    <number:number-style style:name="N_up_to_3_67_10">
      <number:number number:decimal-places="3" number:min-decimal-places="0" number:min-integer-digits="1"/>
    </number:number-style>
    <number:number-style style:name="N_up_to_3_67_15">
      <number:number number:decimal-places="3" number:min-decimal-places="0" number:min-integer-digits="1"/>
    </number:number-style>
    <number:number-style style:name="N_up_to_3_67_17">
      <number:number number:decimal-places="3" number:min-decimal-places="0" number:min-integer-digits="1"/>
    </number:number-style>
    <number:number-style style:name="N_up_to_3_67_18">
      <number:number number:decimal-places="3" number:min-decimal-places="0" number:min-integer-digits="1"/>
    </number:number-style>
    <number:number-style style:name="N_up_to_3_67_19">
      <number:number number:decimal-places="3" number:min-decimal-places="0" number:min-integer-digits="1"/>
    </number:number-style>
    <number:number-style style:name="N_up_to_3_67_20">
      <number:number number:decimal-places="3" number:min-decimal-places="0" number:min-integer-digits="1"/>
    </number:number-style>
    <number:number-style style:name="N_up_to_3_67_21">
      <number:number number:decimal-places="3" number:min-decimal-places="0" number:min-integer-digits="1"/>
    </number:number-style>
    <number:number-style style:name="N_up_to_3_67_22">
      <number:number number:decimal-places="3" number:min-decimal-places="0" number:min-integer-digits="1"/>
    </number:number-style>
    <number:number-style style:name="N_up_to_3_67_23">
      <number:number number:decimal-places="3" number:min-decimal-places="0" number:min-integer-digits="1"/>
    </number:number-style>
    <number:number-style style:name="N_up_to_3_67_24">
      <number:number number:decimal-places="3" number:min-decimal-places="0" number:min-integer-digits="1"/>
    </number:number-style>
    <number:number-style style:name="N_up_to_3_68_3">
      <number:number number:decimal-places="3" number:min-decimal-places="0" number:min-integer-digits="1"/>
    </number:number-style>
    <number:number-style style:name="N_up_to_3_68_4">
      <number:number number:decimal-places="3" number:min-decimal-places="0" number:min-integer-digits="1"/>
    </number:number-style>
    <number:number-style style:name="N_up_to_3_68_10">
      <number:number number:decimal-places="3" number:min-decimal-places="0" number:min-integer-digits="1"/>
    </number:number-style>
    <number:number-style style:name="N_up_to_3_68_15">
      <number:number number:decimal-places="3" number:min-decimal-places="0" number:min-integer-digits="1"/>
    </number:number-style>
    <number:number-style style:name="N_up_to_3_68_19">
      <number:number number:decimal-places="3" number:min-decimal-places="0" number:min-integer-digits="1"/>
    </number:number-style>
    <number:number-style style:name="N_up_to_3_68_20">
      <number:number number:decimal-places="3" number:min-decimal-places="0" number:min-integer-digits="1"/>
    </number:number-style>
    <number:number-style style:name="N_up_to_3_68_21">
      <number:number number:decimal-places="3" number:min-decimal-places="0" number:min-integer-digits="1"/>
    </number:number-style>
    <number:number-style style:name="N_up_to_3_68_22">
      <number:number number:decimal-places="3" number:min-decimal-places="0" number:min-integer-digits="1"/>
    </number:number-style>
    <number:number-style style:name="N_up_to_3_68_23">
      <number:number number:decimal-places="3" number:min-decimal-places="0" number:min-integer-digits="1"/>
    </number:number-style>
    <number:number-style style:name="N_up_to_3_68_24">
      <number:number number:decimal-places="3" number:min-decimal-places="0" number:min-integer-digits="1"/>
    </number:number-style>
    <number:number-style style:name="N_up_to_3_69_3">
      <number:number number:decimal-places="3" number:min-decimal-places="0" number:min-integer-digits="1"/>
    </number:number-style>
    <number:number-style style:name="N_up_to_3_69_4">
      <number:number number:decimal-places="3" number:min-decimal-places="0" number:min-integer-digits="1"/>
    </number:number-style>
    <number:number-style style:name="N_up_to_3_69_10">
      <number:number number:decimal-places="3" number:min-decimal-places="0" number:min-integer-digits="1"/>
    </number:number-style>
    <number:number-style style:name="N_up_to_3_69_15">
      <number:number number:decimal-places="3" number:min-decimal-places="0" number:min-integer-digits="1"/>
    </number:number-style>
    <number:number-style style:name="N_up_to_3_69_16">
      <number:number number:decimal-places="3" number:min-decimal-places="0" number:min-integer-digits="1"/>
    </number:number-style>
    <number:number-style style:name="N_up_to_3_69_17">
      <number:number number:decimal-places="3" number:min-decimal-places="0" number:min-integer-digits="1"/>
    </number:number-style>
    <number:number-style style:name="N_up_to_3_69_18">
      <number:number number:decimal-places="3" number:min-decimal-places="0" number:min-integer-digits="1"/>
    </number:number-style>
    <number:number-style style:name="N_up_to_3_69_19">
      <number:number number:decimal-places="3" number:min-decimal-places="0" number:min-integer-digits="1"/>
    </number:number-style>
    <number:number-style style:name="N_up_to_3_69_20">
      <number:number number:decimal-places="3" number:min-decimal-places="0" number:min-integer-digits="1"/>
    </number:number-style>
    <number:number-style style:name="N_up_to_3_69_21">
      <number:number number:decimal-places="3" number:min-decimal-places="0" number:min-integer-digits="1"/>
    </number:number-style>
    <number:number-style style:name="N_up_to_3_69_22">
      <number:number number:decimal-places="3" number:min-decimal-places="0" number:min-integer-digits="1"/>
    </number:number-style>
    <number:number-style style:name="N_up_to_3_69_23">
      <number:number number:decimal-places="3" number:min-decimal-places="0" number:min-integer-digits="1"/>
    </number:number-style>
    <number:number-style style:name="N_up_to_3_69_24">
      <number:number number:decimal-places="3" number:min-decimal-places="0" number:min-integer-digits="1"/>
    </number:number-style>
    <number:number-style style:name="N_up_to_3_70_3">
      <number:number number:decimal-places="3" number:min-decimal-places="0" number:min-integer-digits="1"/>
    </number:number-style>
    <number:number-style style:name="N_up_to_3_70_4">
      <number:number number:decimal-places="3" number:min-decimal-places="0" number:min-integer-digits="1"/>
    </number:number-style>
    <number:number-style style:name="N_up_to_3_70_10">
      <number:number number:decimal-places="3" number:min-decimal-places="0" number:min-integer-digits="1"/>
    </number:number-style>
    <number:number-style style:name="N_up_to_3_70_15">
      <number:number number:decimal-places="3" number:min-decimal-places="0" number:min-integer-digits="1"/>
    </number:number-style>
    <number:number-style style:name="N_up_to_3_70_18">
      <number:number number:decimal-places="3" number:min-decimal-places="0" number:min-integer-digits="1"/>
    </number:number-style>
    <number:number-style style:name="N_up_to_3_70_19">
      <number:number number:decimal-places="3" number:min-decimal-places="0" number:min-integer-digits="1"/>
    </number:number-style>
    <number:number-style style:name="N_up_to_3_70_20">
      <number:number number:decimal-places="3" number:min-decimal-places="0" number:min-integer-digits="1"/>
    </number:number-style>
    <number:number-style style:name="N_up_to_3_70_21">
      <number:number number:decimal-places="3" number:min-decimal-places="0" number:min-integer-digits="1"/>
    </number:number-style>
    <number:number-style style:name="N_up_to_3_70_22">
      <number:number number:decimal-places="3" number:min-decimal-places="0" number:min-integer-digits="1"/>
    </number:number-style>
    <number:number-style style:name="N_up_to_3_70_23">
      <number:number number:decimal-places="3" number:min-decimal-places="0" number:min-integer-digits="1"/>
    </number:number-style>
    <number:number-style style:name="N_up_to_3_70_24">
      <number:number number:decimal-places="3" number:min-decimal-places="0" number:min-integer-digits="1"/>
    </number:number-style>
    <number:number-style style:name="N_up_to_3_71_3">
      <number:number number:decimal-places="3" number:min-decimal-places="0" number:min-integer-digits="1"/>
    </number:number-style>
    <number:number-style style:name="N_up_to_3_71_4">
      <number:number number:decimal-places="3" number:min-decimal-places="0" number:min-integer-digits="1"/>
    </number:number-style>
    <number:number-style style:name="N_up_to_3_71_10">
      <number:number number:decimal-places="3" number:min-decimal-places="0" number:min-integer-digits="1"/>
    </number:number-style>
    <number:number-style style:name="N_up_to_3_71_15">
      <number:number number:decimal-places="3" number:min-decimal-places="0" number:min-integer-digits="1"/>
    </number:number-style>
    <number:number-style style:name="N_up_to_3_71_16">
      <number:number number:decimal-places="3" number:min-decimal-places="0" number:min-integer-digits="1"/>
    </number:number-style>
    <number:number-style style:name="N_up_to_3_71_17">
      <number:number number:decimal-places="3" number:min-decimal-places="0" number:min-integer-digits="1"/>
    </number:number-style>
    <number:number-style style:name="N_up_to_3_71_18">
      <number:number number:decimal-places="3" number:min-decimal-places="0" number:min-integer-digits="1"/>
    </number:number-style>
    <number:number-style style:name="N_up_to_3_71_19">
      <number:number number:decimal-places="3" number:min-decimal-places="0" number:min-integer-digits="1"/>
    </number:number-style>
    <number:number-style style:name="N_up_to_3_71_20">
      <number:number number:decimal-places="3" number:min-decimal-places="0" number:min-integer-digits="1"/>
    </number:number-style>
    <number:number-style style:name="N_up_to_3_71_21">
      <number:number number:decimal-places="3" number:min-decimal-places="0" number:min-integer-digits="1"/>
    </number:number-style>
    <number:number-style style:name="N_up_to_3_71_22">
      <number:number number:decimal-places="3" number:min-decimal-places="0" number:min-integer-digits="1"/>
    </number:number-style>
    <number:number-style style:name="N_up_to_3_71_23">
      <number:number number:decimal-places="3" number:min-decimal-places="0" number:min-integer-digits="1"/>
    </number:number-style>
    <number:number-style style:name="N_up_to_3_71_24">
      <number:number number:decimal-places="3" number:min-decimal-places="0" number:min-integer-digits="1"/>
    </number:number-style>
    <number:number-style style:name="N_up_to_3_72_3">
      <number:number number:decimal-places="3" number:min-decimal-places="0" number:min-integer-digits="1"/>
    </number:number-style>
    <number:number-style style:name="N_up_to_3_72_4">
      <number:number number:decimal-places="3" number:min-decimal-places="0" number:min-integer-digits="1"/>
    </number:number-style>
    <number:number-style style:name="N_up_to_3_72_10">
      <number:number number:decimal-places="3" number:min-decimal-places="0" number:min-integer-digits="1"/>
    </number:number-style>
    <number:number-style style:name="N_up_to_3_72_15">
      <number:number number:decimal-places="3" number:min-decimal-places="0" number:min-integer-digits="1"/>
    </number:number-style>
    <number:number-style style:name="N_up_to_3_72_16">
      <number:number number:decimal-places="3" number:min-decimal-places="0" number:min-integer-digits="1"/>
    </number:number-style>
    <number:number-style style:name="N_up_to_3_72_17">
      <number:number number:decimal-places="3" number:min-decimal-places="0" number:min-integer-digits="1"/>
    </number:number-style>
    <number:number-style style:name="N_up_to_3_72_18">
      <number:number number:decimal-places="3" number:min-decimal-places="0" number:min-integer-digits="1"/>
    </number:number-style>
    <number:number-style style:name="N_up_to_3_72_19">
      <number:number number:decimal-places="3" number:min-decimal-places="0" number:min-integer-digits="1"/>
    </number:number-style>
    <number:number-style style:name="N_up_to_3_72_20">
      <number:number number:decimal-places="3" number:min-decimal-places="0" number:min-integer-digits="1"/>
    </number:number-style>
    <number:number-style style:name="N_up_to_3_72_21">
      <number:number number:decimal-places="3" number:min-decimal-places="0" number:min-integer-digits="1"/>
    </number:number-style>
    <number:number-style style:name="N_up_to_3_72_22">
      <number:number number:decimal-places="3" number:min-decimal-places="0" number:min-integer-digits="1"/>
    </number:number-style>
    <number:number-style style:name="N_up_to_3_72_23">
      <number:number number:decimal-places="3" number:min-decimal-places="0" number:min-integer-digits="1"/>
    </number:number-style>
    <number:number-style style:name="N_up_to_3_72_24">
      <number:number number:decimal-places="3" number:min-decimal-places="0" number:min-integer-digits="1"/>
    </number:number-style>
    <number:number-style style:name="N_up_to_3_73_3">
      <number:number number:decimal-places="3" number:min-decimal-places="0" number:min-integer-digits="1"/>
    </number:number-style>
    <number:number-style style:name="N_up_to_3_73_4">
      <number:number number:decimal-places="3" number:min-decimal-places="0" number:min-integer-digits="1"/>
    </number:number-style>
    <number:number-style style:name="N_up_to_3_73_10">
      <number:number number:decimal-places="3" number:min-decimal-places="0" number:min-integer-digits="1"/>
    </number:number-style>
    <number:number-style style:name="N_up_to_3_73_15">
      <number:number number:decimal-places="3" number:min-decimal-places="0" number:min-integer-digits="1"/>
    </number:number-style>
    <number:number-style style:name="N_up_to_3_73_16">
      <number:number number:decimal-places="3" number:min-decimal-places="0" number:min-integer-digits="1"/>
    </number:number-style>
    <number:number-style style:name="N_up_to_3_73_17">
      <number:number number:decimal-places="3" number:min-decimal-places="0" number:min-integer-digits="1"/>
    </number:number-style>
    <number:number-style style:name="N_up_to_3_73_18">
      <number:number number:decimal-places="3" number:min-decimal-places="0" number:min-integer-digits="1"/>
    </number:number-style>
    <number:number-style style:name="N_up_to_3_73_19">
      <number:number number:decimal-places="3" number:min-decimal-places="0" number:min-integer-digits="1"/>
    </number:number-style>
    <number:number-style style:name="N_up_to_3_73_20">
      <number:number number:decimal-places="3" number:min-decimal-places="0" number:min-integer-digits="1"/>
    </number:number-style>
    <number:number-style style:name="N_up_to_3_73_21">
      <number:number number:decimal-places="3" number:min-decimal-places="0" number:min-integer-digits="1"/>
    </number:number-style>
    <number:number-style style:name="N_up_to_3_73_22">
      <number:number number:decimal-places="3" number:min-decimal-places="0" number:min-integer-digits="1"/>
    </number:number-style>
    <number:number-style style:name="N_up_to_3_73_23">
      <number:number number:decimal-places="3" number:min-decimal-places="0" number:min-integer-digits="1"/>
    </number:number-style>
    <number:number-style style:name="N_up_to_3_73_24">
      <number:number number:decimal-places="3" number:min-decimal-places="0" number:min-integer-digits="1"/>
    </number:number-style>
    <number:number-style style:name="N_up_to_3_74_3">
      <number:number number:decimal-places="3" number:min-decimal-places="0" number:min-integer-digits="1"/>
    </number:number-style>
    <number:number-style style:name="N_up_to_3_74_4">
      <number:number number:decimal-places="3" number:min-decimal-places="0" number:min-integer-digits="1"/>
    </number:number-style>
    <number:number-style style:name="N_up_to_3_74_10">
      <number:number number:decimal-places="3" number:min-decimal-places="0" number:min-integer-digits="1"/>
    </number:number-style>
    <number:number-style style:name="N_up_to_3_74_15">
      <number:number number:decimal-places="3" number:min-decimal-places="0" number:min-integer-digits="1"/>
    </number:number-style>
    <number:number-style style:name="N_up_to_3_74_17">
      <number:number number:decimal-places="3" number:min-decimal-places="0" number:min-integer-digits="1"/>
    </number:number-style>
    <number:number-style style:name="N_up_to_3_74_18">
      <number:number number:decimal-places="3" number:min-decimal-places="0" number:min-integer-digits="1"/>
    </number:number-style>
    <number:number-style style:name="N_up_to_3_74_19">
      <number:number number:decimal-places="3" number:min-decimal-places="0" number:min-integer-digits="1"/>
    </number:number-style>
    <number:number-style style:name="N_up_to_3_74_20">
      <number:number number:decimal-places="3" number:min-decimal-places="0" number:min-integer-digits="1"/>
    </number:number-style>
    <number:number-style style:name="N_up_to_3_74_21">
      <number:number number:decimal-places="3" number:min-decimal-places="0" number:min-integer-digits="1"/>
    </number:number-style>
    <number:number-style style:name="N_up_to_3_74_22">
      <number:number number:decimal-places="3" number:min-decimal-places="0" number:min-integer-digits="1"/>
    </number:number-style>
    <number:number-style style:name="N_up_to_3_74_23">
      <number:number number:decimal-places="3" number:min-decimal-places="0" number:min-integer-digits="1"/>
    </number:number-style>
    <number:number-style style:name="N_up_to_3_74_24">
      <number:number number:decimal-places="3" number:min-decimal-places="0" number:min-integer-digits="1"/>
    </number:number-style>
    <number:number-style style:name="N_up_to_3_75_3">
      <number:number number:decimal-places="3" number:min-decimal-places="0" number:min-integer-digits="1"/>
    </number:number-style>
    <number:number-style style:name="N_up_to_3_75_4">
      <number:number number:decimal-places="3" number:min-decimal-places="0" number:min-integer-digits="1"/>
    </number:number-style>
    <number:number-style style:name="N_up_to_3_75_10">
      <number:number number:decimal-places="3" number:min-decimal-places="0" number:min-integer-digits="1"/>
    </number:number-style>
    <number:number-style style:name="N_up_to_3_75_15">
      <number:number number:decimal-places="3" number:min-decimal-places="0" number:min-integer-digits="1"/>
    </number:number-style>
    <number:number-style style:name="N_up_to_3_75_16">
      <number:number number:decimal-places="3" number:min-decimal-places="0" number:min-integer-digits="1"/>
    </number:number-style>
    <number:number-style style:name="N_up_to_3_75_17">
      <number:number number:decimal-places="3" number:min-decimal-places="0" number:min-integer-digits="1"/>
    </number:number-style>
    <number:number-style style:name="N_up_to_3_75_18">
      <number:number number:decimal-places="3" number:min-decimal-places="0" number:min-integer-digits="1"/>
    </number:number-style>
    <number:number-style style:name="N_up_to_3_75_19">
      <number:number number:decimal-places="3" number:min-decimal-places="0" number:min-integer-digits="1"/>
    </number:number-style>
    <number:number-style style:name="N_up_to_3_75_20">
      <number:number number:decimal-places="3" number:min-decimal-places="0" number:min-integer-digits="1"/>
    </number:number-style>
    <number:number-style style:name="N_up_to_3_75_21">
      <number:number number:decimal-places="3" number:min-decimal-places="0" number:min-integer-digits="1"/>
    </number:number-style>
    <number:number-style style:name="N_up_to_3_75_22">
      <number:number number:decimal-places="3" number:min-decimal-places="0" number:min-integer-digits="1"/>
    </number:number-style>
    <number:number-style style:name="N_up_to_3_75_23">
      <number:number number:decimal-places="3" number:min-decimal-places="0" number:min-integer-digits="1"/>
    </number:number-style>
    <number:number-style style:name="N_up_to_3_75_24">
      <number:number number:decimal-places="3" number:min-decimal-places="0" number:min-integer-digits="1"/>
    </number:number-style>
    <number:number-style style:name="N_up_to_3_76_3">
      <number:number number:decimal-places="3" number:min-decimal-places="0" number:min-integer-digits="1"/>
    </number:number-style>
    <number:number-style style:name="N_up_to_3_76_4">
      <number:number number:decimal-places="3" number:min-decimal-places="0" number:min-integer-digits="1"/>
    </number:number-style>
    <number:number-style style:name="N_up_to_3_76_10">
      <number:number number:decimal-places="3" number:min-decimal-places="0" number:min-integer-digits="1"/>
    </number:number-style>
    <number:number-style style:name="N_up_to_3_76_15">
      <number:number number:decimal-places="3" number:min-decimal-places="0" number:min-integer-digits="1"/>
    </number:number-style>
    <number:number-style style:name="N_up_to_3_76_16">
      <number:number number:decimal-places="3" number:min-decimal-places="0" number:min-integer-digits="1"/>
    </number:number-style>
    <number:number-style style:name="N_up_to_3_76_17">
      <number:number number:decimal-places="3" number:min-decimal-places="0" number:min-integer-digits="1"/>
    </number:number-style>
    <number:number-style style:name="N_up_to_3_76_18">
      <number:number number:decimal-places="3" number:min-decimal-places="0" number:min-integer-digits="1"/>
    </number:number-style>
    <number:number-style style:name="N_up_to_3_76_19">
      <number:number number:decimal-places="3" number:min-decimal-places="0" number:min-integer-digits="1"/>
    </number:number-style>
    <number:number-style style:name="N_up_to_3_76_20">
      <number:number number:decimal-places="3" number:min-decimal-places="0" number:min-integer-digits="1"/>
    </number:number-style>
    <number:number-style style:name="N_up_to_3_76_21">
      <number:number number:decimal-places="3" number:min-decimal-places="0" number:min-integer-digits="1"/>
    </number:number-style>
    <number:number-style style:name="N_up_to_3_76_22">
      <number:number number:decimal-places="3" number:min-decimal-places="0" number:min-integer-digits="1"/>
    </number:number-style>
    <number:number-style style:name="N_up_to_3_76_23">
      <number:number number:decimal-places="3" number:min-decimal-places="0" number:min-integer-digits="1"/>
    </number:number-style>
    <number:number-style style:name="N_up_to_3_76_24">
      <number:number number:decimal-places="3" number:min-decimal-places="0" number:min-integer-digits="1"/>
    </number:number-style>
    <number:number-style style:name="N_up_to_3_77_3">
      <number:number number:decimal-places="3" number:min-decimal-places="0" number:min-integer-digits="1"/>
    </number:number-style>
    <number:number-style style:name="N_up_to_3_77_4">
      <number:number number:decimal-places="3" number:min-decimal-places="0" number:min-integer-digits="1"/>
    </number:number-style>
    <number:number-style style:name="N_up_to_3_77_10">
      <number:number number:decimal-places="3" number:min-decimal-places="0" number:min-integer-digits="1"/>
    </number:number-style>
    <number:number-style style:name="N_up_to_3_77_15">
      <number:number number:decimal-places="3" number:min-decimal-places="0" number:min-integer-digits="1"/>
    </number:number-style>
    <number:number-style style:name="N_up_to_3_77_16">
      <number:number number:decimal-places="3" number:min-decimal-places="0" number:min-integer-digits="1"/>
    </number:number-style>
    <number:number-style style:name="N_up_to_3_77_17">
      <number:number number:decimal-places="3" number:min-decimal-places="0" number:min-integer-digits="1"/>
    </number:number-style>
    <number:number-style style:name="N_up_to_3_77_18">
      <number:number number:decimal-places="3" number:min-decimal-places="0" number:min-integer-digits="1"/>
    </number:number-style>
    <number:number-style style:name="N_up_to_3_77_19">
      <number:number number:decimal-places="3" number:min-decimal-places="0" number:min-integer-digits="1"/>
    </number:number-style>
    <number:number-style style:name="N_up_to_3_77_20">
      <number:number number:decimal-places="3" number:min-decimal-places="0" number:min-integer-digits="1"/>
    </number:number-style>
    <number:number-style style:name="N_up_to_3_77_21">
      <number:number number:decimal-places="3" number:min-decimal-places="0" number:min-integer-digits="1"/>
    </number:number-style>
    <number:number-style style:name="N_up_to_3_77_22">
      <number:number number:decimal-places="3" number:min-decimal-places="0" number:min-integer-digits="1"/>
    </number:number-style>
    <number:number-style style:name="N_up_to_3_77_23">
      <number:number number:decimal-places="3" number:min-decimal-places="0" number:min-integer-digits="1"/>
    </number:number-style>
    <number:number-style style:name="N_up_to_3_77_24">
      <number:number number:decimal-places="3" number:min-decimal-places="0" number:min-integer-digits="1"/>
    </number:number-style>
    <number:number-style style:name="N_up_to_3_78_3">
      <number:number number:decimal-places="3" number:min-decimal-places="0" number:min-integer-digits="1"/>
    </number:number-style>
    <number:number-style style:name="N_up_to_3_78_4">
      <number:number number:decimal-places="3" number:min-decimal-places="0" number:min-integer-digits="1"/>
    </number:number-style>
    <number:number-style style:name="N_up_to_3_78_10">
      <number:number number:decimal-places="3" number:min-decimal-places="0" number:min-integer-digits="1"/>
    </number:number-style>
    <number:number-style style:name="N_up_to_3_78_15">
      <number:number number:decimal-places="3" number:min-decimal-places="0" number:min-integer-digits="1"/>
    </number:number-style>
    <number:number-style style:name="N_up_to_3_78_17">
      <number:number number:decimal-places="3" number:min-decimal-places="0" number:min-integer-digits="1"/>
    </number:number-style>
    <number:number-style style:name="N_up_to_3_78_18">
      <number:number number:decimal-places="3" number:min-decimal-places="0" number:min-integer-digits="1"/>
    </number:number-style>
    <number:number-style style:name="N_up_to_3_78_19">
      <number:number number:decimal-places="3" number:min-decimal-places="0" number:min-integer-digits="1"/>
    </number:number-style>
    <number:number-style style:name="N_up_to_3_78_20">
      <number:number number:decimal-places="3" number:min-decimal-places="0" number:min-integer-digits="1"/>
    </number:number-style>
    <number:number-style style:name="N_up_to_3_78_21">
      <number:number number:decimal-places="3" number:min-decimal-places="0" number:min-integer-digits="1"/>
    </number:number-style>
    <number:number-style style:name="N_up_to_3_78_22">
      <number:number number:decimal-places="3" number:min-decimal-places="0" number:min-integer-digits="1"/>
    </number:number-style>
    <number:number-style style:name="N_up_to_3_78_23">
      <number:number number:decimal-places="3" number:min-decimal-places="0" number:min-integer-digits="1"/>
    </number:number-style>
    <number:number-style style:name="N_up_to_3_78_24">
      <number:number number:decimal-places="3" number:min-decimal-places="0" number:min-integer-digits="1"/>
    </number:number-style>
    <number:number-style style:name="N_up_to_3_79_3">
      <number:number number:decimal-places="3" number:min-decimal-places="0" number:min-integer-digits="1"/>
    </number:number-style>
    <number:number-style style:name="N_up_to_3_79_4">
      <number:number number:decimal-places="3" number:min-decimal-places="0" number:min-integer-digits="1"/>
    </number:number-style>
    <number:number-style style:name="N_up_to_3_79_10">
      <number:number number:decimal-places="3" number:min-decimal-places="0" number:min-integer-digits="1"/>
    </number:number-style>
    <number:number-style style:name="N_up_to_3_79_15">
      <number:number number:decimal-places="3" number:min-decimal-places="0" number:min-integer-digits="1"/>
    </number:number-style>
    <number:number-style style:name="N_up_to_3_79_16">
      <number:number number:decimal-places="3" number:min-decimal-places="0" number:min-integer-digits="1"/>
    </number:number-style>
    <number:number-style style:name="N_up_to_3_79_17">
      <number:number number:decimal-places="3" number:min-decimal-places="0" number:min-integer-digits="1"/>
    </number:number-style>
    <number:number-style style:name="N_up_to_3_79_18">
      <number:number number:decimal-places="3" number:min-decimal-places="0" number:min-integer-digits="1"/>
    </number:number-style>
    <number:number-style style:name="N_up_to_3_79_19">
      <number:number number:decimal-places="3" number:min-decimal-places="0" number:min-integer-digits="1"/>
    </number:number-style>
    <number:number-style style:name="N_up_to_3_79_20">
      <number:number number:decimal-places="3" number:min-decimal-places="0" number:min-integer-digits="1"/>
    </number:number-style>
    <number:number-style style:name="N_up_to_3_79_21">
      <number:number number:decimal-places="3" number:min-decimal-places="0" number:min-integer-digits="1"/>
    </number:number-style>
    <number:number-style style:name="N_up_to_3_79_22">
      <number:number number:decimal-places="3" number:min-decimal-places="0" number:min-integer-digits="1"/>
    </number:number-style>
    <number:number-style style:name="N_up_to_3_79_23">
      <number:number number:decimal-places="3" number:min-decimal-places="0" number:min-integer-digits="1"/>
    </number:number-style>
    <number:number-style style:name="N_up_to_3_79_24">
      <number:number number:decimal-places="3" number:min-decimal-places="0" number:min-integer-digits="1"/>
    </number:number-style>
    <number:number-style style:name="N_up_to_3_80_3">
      <number:number number:decimal-places="3" number:min-decimal-places="0" number:min-integer-digits="1"/>
    </number:number-style>
    <number:number-style style:name="N_up_to_3_80_4">
      <number:number number:decimal-places="3" number:min-decimal-places="0" number:min-integer-digits="1"/>
    </number:number-style>
    <number:number-style style:name="N_up_to_3_80_10">
      <number:number number:decimal-places="3" number:min-decimal-places="0" number:min-integer-digits="1"/>
    </number:number-style>
    <number:number-style style:name="N_up_to_3_80_15">
      <number:number number:decimal-places="3" number:min-decimal-places="0" number:min-integer-digits="1"/>
    </number:number-style>
    <number:number-style style:name="N_up_to_3_80_16">
      <number:number number:decimal-places="3" number:min-decimal-places="0" number:min-integer-digits="1"/>
    </number:number-style>
    <number:number-style style:name="N_up_to_3_80_17">
      <number:number number:decimal-places="3" number:min-decimal-places="0" number:min-integer-digits="1"/>
    </number:number-style>
    <number:number-style style:name="N_up_to_3_80_18">
      <number:number number:decimal-places="3" number:min-decimal-places="0" number:min-integer-digits="1"/>
    </number:number-style>
    <number:number-style style:name="N_up_to_3_80_19">
      <number:number number:decimal-places="3" number:min-decimal-places="0" number:min-integer-digits="1"/>
    </number:number-style>
    <number:number-style style:name="N_up_to_3_80_20">
      <number:number number:decimal-places="3" number:min-decimal-places="0" number:min-integer-digits="1"/>
    </number:number-style>
    <number:number-style style:name="N_up_to_3_80_21">
      <number:number number:decimal-places="3" number:min-decimal-places="0" number:min-integer-digits="1"/>
    </number:number-style>
    <number:number-style style:name="N_up_to_3_80_22">
      <number:number number:decimal-places="3" number:min-decimal-places="0" number:min-integer-digits="1"/>
    </number:number-style>
    <number:number-style style:name="N_up_to_3_80_23">
      <number:number number:decimal-places="3" number:min-decimal-places="0" number:min-integer-digits="1"/>
    </number:number-style>
    <number:number-style style:name="N_up_to_3_80_24">
      <number:number number:decimal-places="3" number:min-decimal-places="0" number:min-integer-digits="1"/>
    </number:number-style>
    <number:number-style style:name="N_up_to_3_81_3">
      <number:number number:decimal-places="3" number:min-decimal-places="0" number:min-integer-digits="1"/>
    </number:number-style>
    <number:number-style style:name="N_up_to_3_81_4">
      <number:number number:decimal-places="3" number:min-decimal-places="0" number:min-integer-digits="1"/>
    </number:number-style>
    <number:number-style style:name="N_up_to_3_81_10">
      <number:number number:decimal-places="3" number:min-decimal-places="0" number:min-integer-digits="1"/>
    </number:number-style>
    <number:number-style style:name="N_up_to_3_81_15">
      <number:number number:decimal-places="3" number:min-decimal-places="0" number:min-integer-digits="1"/>
    </number:number-style>
    <number:number-style style:name="N_up_to_3_81_17">
      <number:number number:decimal-places="3" number:min-decimal-places="0" number:min-integer-digits="1"/>
    </number:number-style>
    <number:number-style style:name="N_up_to_3_81_18">
      <number:number number:decimal-places="3" number:min-decimal-places="0" number:min-integer-digits="1"/>
    </number:number-style>
    <number:number-style style:name="N_up_to_3_81_19">
      <number:number number:decimal-places="3" number:min-decimal-places="0" number:min-integer-digits="1"/>
    </number:number-style>
    <number:number-style style:name="N_up_to_3_81_20">
      <number:number number:decimal-places="3" number:min-decimal-places="0" number:min-integer-digits="1"/>
    </number:number-style>
    <number:number-style style:name="N_up_to_3_81_21">
      <number:number number:decimal-places="3" number:min-decimal-places="0" number:min-integer-digits="1"/>
    </number:number-style>
    <number:number-style style:name="N_up_to_3_81_22">
      <number:number number:decimal-places="3" number:min-decimal-places="0" number:min-integer-digits="1"/>
    </number:number-style>
    <number:number-style style:name="N_up_to_3_81_23">
      <number:number number:decimal-places="3" number:min-decimal-places="0" number:min-integer-digits="1"/>
    </number:number-style>
    <number:number-style style:name="N_up_to_3_81_24">
      <number:number number:decimal-places="3" number:min-decimal-places="0" number:min-integer-digits="1"/>
    </number:number-style>
    <number:number-style style:name="N_up_to_3_82_3">
      <number:number number:decimal-places="3" number:min-decimal-places="0" number:min-integer-digits="1"/>
    </number:number-style>
    <number:number-style style:name="N_up_to_3_82_4">
      <number:number number:decimal-places="3" number:min-decimal-places="0" number:min-integer-digits="1"/>
    </number:number-style>
    <number:number-style style:name="N_up_to_3_82_10">
      <number:number number:decimal-places="3" number:min-decimal-places="0" number:min-integer-digits="1"/>
    </number:number-style>
    <number:number-style style:name="N_up_to_3_82_15">
      <number:number number:decimal-places="3" number:min-decimal-places="0" number:min-integer-digits="1"/>
    </number:number-style>
    <number:number-style style:name="N_up_to_3_82_18">
      <number:number number:decimal-places="3" number:min-decimal-places="0" number:min-integer-digits="1"/>
    </number:number-style>
    <number:number-style style:name="N_up_to_3_82_19">
      <number:number number:decimal-places="3" number:min-decimal-places="0" number:min-integer-digits="1"/>
    </number:number-style>
    <number:number-style style:name="N_up_to_3_82_20">
      <number:number number:decimal-places="3" number:min-decimal-places="0" number:min-integer-digits="1"/>
    </number:number-style>
    <number:number-style style:name="N_up_to_3_82_21">
      <number:number number:decimal-places="3" number:min-decimal-places="0" number:min-integer-digits="1"/>
    </number:number-style>
    <number:number-style style:name="N_up_to_3_82_22">
      <number:number number:decimal-places="3" number:min-decimal-places="0" number:min-integer-digits="1"/>
    </number:number-style>
    <number:number-style style:name="N_up_to_3_82_23">
      <number:number number:decimal-places="3" number:min-decimal-places="0" number:min-integer-digits="1"/>
    </number:number-style>
    <number:number-style style:name="N_up_to_3_82_24">
      <number:number number:decimal-places="3" number:min-decimal-places="0" number:min-integer-digits="1"/>
    </number:number-style>
    <number:number-style style:name="N_up_to_3_83_3">
      <number:number number:decimal-places="3" number:min-decimal-places="0" number:min-integer-digits="1"/>
    </number:number-style>
    <number:number-style style:name="N_up_to_3_83_4">
      <number:number number:decimal-places="3" number:min-decimal-places="0" number:min-integer-digits="1"/>
    </number:number-style>
    <number:number-style style:name="N_up_to_3_83_10">
      <number:number number:decimal-places="3" number:min-decimal-places="0" number:min-integer-digits="1"/>
    </number:number-style>
    <number:number-style style:name="N_up_to_3_83_15">
      <number:number number:decimal-places="3" number:min-decimal-places="0" number:min-integer-digits="1"/>
    </number:number-style>
    <number:number-style style:name="N_up_to_3_83_16">
      <number:number number:decimal-places="3" number:min-decimal-places="0" number:min-integer-digits="1"/>
    </number:number-style>
    <number:number-style style:name="N_up_to_3_83_17">
      <number:number number:decimal-places="3" number:min-decimal-places="0" number:min-integer-digits="1"/>
    </number:number-style>
    <number:number-style style:name="N_up_to_3_83_18">
      <number:number number:decimal-places="3" number:min-decimal-places="0" number:min-integer-digits="1"/>
    </number:number-style>
    <number:number-style style:name="N_up_to_3_83_19">
      <number:number number:decimal-places="3" number:min-decimal-places="0" number:min-integer-digits="1"/>
    </number:number-style>
    <number:number-style style:name="N_up_to_3_83_20">
      <number:number number:decimal-places="3" number:min-decimal-places="0" number:min-integer-digits="1"/>
    </number:number-style>
    <number:number-style style:name="N_up_to_3_83_21">
      <number:number number:decimal-places="3" number:min-decimal-places="0" number:min-integer-digits="1"/>
    </number:number-style>
    <number:number-style style:name="N_up_to_3_83_22">
      <number:number number:decimal-places="3" number:min-decimal-places="0" number:min-integer-digits="1"/>
    </number:number-style>
    <number:number-style style:name="N_up_to_3_83_23">
      <number:number number:decimal-places="3" number:min-decimal-places="0" number:min-integer-digits="1"/>
    </number:number-style>
    <number:number-style style:name="N_up_to_3_83_24">
      <number:number number:decimal-places="3" number:min-decimal-places="0" number:min-integer-digits="1"/>
    </number:number-style>
    <number:number-style style:name="N_up_to_3_84_3">
      <number:number number:decimal-places="3" number:min-decimal-places="0" number:min-integer-digits="1"/>
    </number:number-style>
    <number:number-style style:name="N_up_to_3_84_4">
      <number:number number:decimal-places="3" number:min-decimal-places="0" number:min-integer-digits="1"/>
    </number:number-style>
    <number:number-style style:name="N_up_to_3_84_10">
      <number:number number:decimal-places="3" number:min-decimal-places="0" number:min-integer-digits="1"/>
    </number:number-style>
    <number:number-style style:name="N_up_to_3_84_15">
      <number:number number:decimal-places="3" number:min-decimal-places="0" number:min-integer-digits="1"/>
    </number:number-style>
    <number:number-style style:name="N_up_to_3_84_17">
      <number:number number:decimal-places="3" number:min-decimal-places="0" number:min-integer-digits="1"/>
    </number:number-style>
    <number:number-style style:name="N_up_to_3_84_18">
      <number:number number:decimal-places="3" number:min-decimal-places="0" number:min-integer-digits="1"/>
    </number:number-style>
    <number:number-style style:name="N_up_to_3_84_19">
      <number:number number:decimal-places="3" number:min-decimal-places="0" number:min-integer-digits="1"/>
    </number:number-style>
    <number:number-style style:name="N_up_to_3_84_20">
      <number:number number:decimal-places="3" number:min-decimal-places="0" number:min-integer-digits="1"/>
    </number:number-style>
    <number:number-style style:name="N_up_to_3_84_21">
      <number:number number:decimal-places="3" number:min-decimal-places="0" number:min-integer-digits="1"/>
    </number:number-style>
    <number:number-style style:name="N_up_to_3_84_22">
      <number:number number:decimal-places="3" number:min-decimal-places="0" number:min-integer-digits="1"/>
    </number:number-style>
    <number:number-style style:name="N_up_to_3_84_23">
      <number:number number:decimal-places="3" number:min-decimal-places="0" number:min-integer-digits="1"/>
    </number:number-style>
    <number:number-style style:name="N_up_to_3_84_24">
      <number:number number:decimal-places="3" number:min-decimal-places="0" number:min-integer-digits="1"/>
    </number:number-style>
    <number:number-style style:name="N_up_to_3_85_3">
      <number:number number:decimal-places="3" number:min-decimal-places="0" number:min-integer-digits="1"/>
    </number:number-style>
    <number:number-style style:name="N_up_to_3_85_4">
      <number:number number:decimal-places="3" number:min-decimal-places="0" number:min-integer-digits="1"/>
    </number:number-style>
    <number:number-style style:name="N_up_to_3_85_10">
      <number:number number:decimal-places="3" number:min-decimal-places="0" number:min-integer-digits="1"/>
    </number:number-style>
    <number:number-style style:name="N_up_to_3_85_15">
      <number:number number:decimal-places="3" number:min-decimal-places="0" number:min-integer-digits="1"/>
    </number:number-style>
    <number:number-style style:name="N_up_to_3_85_16">
      <number:number number:decimal-places="3" number:min-decimal-places="0" number:min-integer-digits="1"/>
    </number:number-style>
    <number:number-style style:name="N_up_to_3_85_17">
      <number:number number:decimal-places="3" number:min-decimal-places="0" number:min-integer-digits="1"/>
    </number:number-style>
    <number:number-style style:name="N_up_to_3_85_18">
      <number:number number:decimal-places="3" number:min-decimal-places="0" number:min-integer-digits="1"/>
    </number:number-style>
    <number:number-style style:name="N_up_to_3_85_19">
      <number:number number:decimal-places="3" number:min-decimal-places="0" number:min-integer-digits="1"/>
    </number:number-style>
    <number:number-style style:name="N_up_to_3_85_20">
      <number:number number:decimal-places="3" number:min-decimal-places="0" number:min-integer-digits="1"/>
    </number:number-style>
    <number:number-style style:name="N_up_to_3_85_21">
      <number:number number:decimal-places="3" number:min-decimal-places="0" number:min-integer-digits="1"/>
    </number:number-style>
    <number:number-style style:name="N_up_to_3_85_22">
      <number:number number:decimal-places="3" number:min-decimal-places="0" number:min-integer-digits="1"/>
    </number:number-style>
    <number:number-style style:name="N_up_to_3_85_23">
      <number:number number:decimal-places="3" number:min-decimal-places="0" number:min-integer-digits="1"/>
    </number:number-style>
    <number:number-style style:name="N_up_to_3_85_24">
      <number:number number:decimal-places="3" number:min-decimal-places="0" number:min-integer-digits="1"/>
    </number:number-style>
    <number:number-style style:name="N_up_to_3_86_3">
      <number:number number:decimal-places="3" number:min-decimal-places="0" number:min-integer-digits="1"/>
    </number:number-style>
    <number:number-style style:name="N_up_to_3_86_4">
      <number:number number:decimal-places="3" number:min-decimal-places="0" number:min-integer-digits="1"/>
    </number:number-style>
    <number:number-style style:name="N_up_to_3_86_10">
      <number:number number:decimal-places="3" number:min-decimal-places="0" number:min-integer-digits="1"/>
    </number:number-style>
    <number:number-style style:name="N_up_to_3_86_15">
      <number:number number:decimal-places="3" number:min-decimal-places="0" number:min-integer-digits="1"/>
    </number:number-style>
    <number:number-style style:name="N_up_to_3_86_16">
      <number:number number:decimal-places="3" number:min-decimal-places="0" number:min-integer-digits="1"/>
    </number:number-style>
    <number:number-style style:name="N_up_to_3_86_17">
      <number:number number:decimal-places="3" number:min-decimal-places="0" number:min-integer-digits="1"/>
    </number:number-style>
    <number:number-style style:name="N_up_to_3_86_18">
      <number:number number:decimal-places="3" number:min-decimal-places="0" number:min-integer-digits="1"/>
    </number:number-style>
    <number:number-style style:name="N_up_to_3_86_19">
      <number:number number:decimal-places="3" number:min-decimal-places="0" number:min-integer-digits="1"/>
    </number:number-style>
    <number:number-style style:name="N_up_to_3_86_20">
      <number:number number:decimal-places="3" number:min-decimal-places="0" number:min-integer-digits="1"/>
    </number:number-style>
    <number:number-style style:name="N_up_to_3_86_21">
      <number:number number:decimal-places="3" number:min-decimal-places="0" number:min-integer-digits="1"/>
    </number:number-style>
    <number:number-style style:name="N_up_to_3_86_22">
      <number:number number:decimal-places="3" number:min-decimal-places="0" number:min-integer-digits="1"/>
    </number:number-style>
    <number:number-style style:name="N_up_to_3_86_23">
      <number:number number:decimal-places="3" number:min-decimal-places="0" number:min-integer-digits="1"/>
    </number:number-style>
    <number:number-style style:name="N_up_to_3_86_24">
      <number:number number:decimal-places="3" number:min-decimal-places="0" number:min-integer-digits="1"/>
    </number:number-style>
    <number:number-style style:name="N_up_to_3_87_3">
      <number:number number:decimal-places="3" number:min-decimal-places="0" number:min-integer-digits="1"/>
    </number:number-style>
    <number:number-style style:name="N_up_to_3_87_4">
      <number:number number:decimal-places="3" number:min-decimal-places="0" number:min-integer-digits="1"/>
    </number:number-style>
    <number:number-style style:name="N_up_to_3_87_10">
      <number:number number:decimal-places="3" number:min-decimal-places="0" number:min-integer-digits="1"/>
    </number:number-style>
    <number:number-style style:name="N_up_to_3_87_15">
      <number:number number:decimal-places="3" number:min-decimal-places="0" number:min-integer-digits="1"/>
    </number:number-style>
    <number:number-style style:name="N_up_to_3_87_16">
      <number:number number:decimal-places="3" number:min-decimal-places="0" number:min-integer-digits="1"/>
    </number:number-style>
    <number:number-style style:name="N_up_to_3_87_17">
      <number:number number:decimal-places="3" number:min-decimal-places="0" number:min-integer-digits="1"/>
    </number:number-style>
    <number:number-style style:name="N_up_to_3_87_18">
      <number:number number:decimal-places="3" number:min-decimal-places="0" number:min-integer-digits="1"/>
    </number:number-style>
    <number:number-style style:name="N_up_to_3_87_19">
      <number:number number:decimal-places="3" number:min-decimal-places="0" number:min-integer-digits="1"/>
    </number:number-style>
    <number:number-style style:name="N_up_to_3_87_20">
      <number:number number:decimal-places="3" number:min-decimal-places="0" number:min-integer-digits="1"/>
    </number:number-style>
    <number:number-style style:name="N_up_to_3_87_21">
      <number:number number:decimal-places="3" number:min-decimal-places="0" number:min-integer-digits="1"/>
    </number:number-style>
    <number:number-style style:name="N_up_to_3_87_22">
      <number:number number:decimal-places="3" number:min-decimal-places="0" number:min-integer-digits="1"/>
    </number:number-style>
    <number:number-style style:name="N_up_to_3_87_23">
      <number:number number:decimal-places="3" number:min-decimal-places="0" number:min-integer-digits="1"/>
    </number:number-style>
    <number:number-style style:name="N_up_to_3_87_24">
      <number:number number:decimal-places="3" number:min-decimal-places="0" number:min-integer-digits="1"/>
    </number:number-style>
    <number:number-style style:name="N_up_to_3_88_3">
      <number:number number:decimal-places="3" number:min-decimal-places="0" number:min-integer-digits="1"/>
    </number:number-style>
    <number:number-style style:name="N_up_to_3_88_4">
      <number:number number:decimal-places="3" number:min-decimal-places="0" number:min-integer-digits="1"/>
    </number:number-style>
    <number:number-style style:name="N_up_to_3_88_10">
      <number:number number:decimal-places="3" number:min-decimal-places="0" number:min-integer-digits="1"/>
    </number:number-style>
    <number:number-style style:name="N_up_to_3_88_15">
      <number:number number:decimal-places="3" number:min-decimal-places="0" number:min-integer-digits="1"/>
    </number:number-style>
    <number:number-style style:name="N_up_to_3_88_16">
      <number:number number:decimal-places="3" number:min-decimal-places="0" number:min-integer-digits="1"/>
    </number:number-style>
    <number:number-style style:name="N_up_to_3_88_17">
      <number:number number:decimal-places="3" number:min-decimal-places="0" number:min-integer-digits="1"/>
    </number:number-style>
    <number:number-style style:name="N_up_to_3_88_18">
      <number:number number:decimal-places="3" number:min-decimal-places="0" number:min-integer-digits="1"/>
    </number:number-style>
    <number:number-style style:name="N_up_to_3_88_19">
      <number:number number:decimal-places="3" number:min-decimal-places="0" number:min-integer-digits="1"/>
    </number:number-style>
    <number:number-style style:name="N_up_to_3_88_20">
      <number:number number:decimal-places="3" number:min-decimal-places="0" number:min-integer-digits="1"/>
    </number:number-style>
    <number:number-style style:name="N_up_to_3_88_21">
      <number:number number:decimal-places="3" number:min-decimal-places="0" number:min-integer-digits="1"/>
    </number:number-style>
    <number:number-style style:name="N_up_to_3_88_22">
      <number:number number:decimal-places="3" number:min-decimal-places="0" number:min-integer-digits="1"/>
    </number:number-style>
    <number:number-style style:name="N_up_to_3_88_23">
      <number:number number:decimal-places="3" number:min-decimal-places="0" number:min-integer-digits="1"/>
    </number:number-style>
    <number:number-style style:name="N_up_to_3_88_24">
      <number:number number:decimal-places="3" number:min-decimal-places="0" number:min-integer-digits="1"/>
    </number:number-style>
    <number:number-style style:name="N_up_to_3_89_3">
      <number:number number:decimal-places="3" number:min-decimal-places="0" number:min-integer-digits="1"/>
    </number:number-style>
    <number:number-style style:name="N_up_to_3_89_4">
      <number:number number:decimal-places="3" number:min-decimal-places="0" number:min-integer-digits="1"/>
    </number:number-style>
    <number:number-style style:name="N_up_to_3_89_10">
      <number:number number:decimal-places="3" number:min-decimal-places="0" number:min-integer-digits="1"/>
    </number:number-style>
    <number:number-style style:name="N_up_to_3_89_15">
      <number:number number:decimal-places="3" number:min-decimal-places="0" number:min-integer-digits="1"/>
    </number:number-style>
    <number:number-style style:name="N_up_to_3_89_16">
      <number:number number:decimal-places="3" number:min-decimal-places="0" number:min-integer-digits="1"/>
    </number:number-style>
    <number:number-style style:name="N_up_to_3_89_17">
      <number:number number:decimal-places="3" number:min-decimal-places="0" number:min-integer-digits="1"/>
    </number:number-style>
    <number:number-style style:name="N_up_to_3_89_18">
      <number:number number:decimal-places="3" number:min-decimal-places="0" number:min-integer-digits="1"/>
    </number:number-style>
    <number:number-style style:name="N_up_to_3_89_19">
      <number:number number:decimal-places="3" number:min-decimal-places="0" number:min-integer-digits="1"/>
    </number:number-style>
    <number:number-style style:name="N_up_to_3_89_20">
      <number:number number:decimal-places="3" number:min-decimal-places="0" number:min-integer-digits="1"/>
    </number:number-style>
    <number:number-style style:name="N_up_to_3_89_21">
      <number:number number:decimal-places="3" number:min-decimal-places="0" number:min-integer-digits="1"/>
    </number:number-style>
    <number:number-style style:name="N_up_to_3_89_22">
      <number:number number:decimal-places="3" number:min-decimal-places="0" number:min-integer-digits="1"/>
    </number:number-style>
    <number:number-style style:name="N_up_to_3_89_23">
      <number:number number:decimal-places="3" number:min-decimal-places="0" number:min-integer-digits="1"/>
    </number:number-style>
    <number:number-style style:name="N_up_to_3_89_24">
      <number:number number:decimal-places="3" number:min-decimal-places="0" number:min-integer-digits="1"/>
    </number:number-style>
    <number:number-style style:name="N_up_to_3_90_3">
      <number:number number:decimal-places="3" number:min-decimal-places="0" number:min-integer-digits="1"/>
    </number:number-style>
    <number:number-style style:name="N_up_to_3_90_4">
      <number:number number:decimal-places="3" number:min-decimal-places="0" number:min-integer-digits="1"/>
    </number:number-style>
    <number:number-style style:name="N_up_to_3_90_10">
      <number:number number:decimal-places="3" number:min-decimal-places="0" number:min-integer-digits="1"/>
    </number:number-style>
    <number:number-style style:name="N_up_to_3_90_15">
      <number:number number:decimal-places="3" number:min-decimal-places="0" number:min-integer-digits="1"/>
    </number:number-style>
    <number:number-style style:name="N_up_to_3_90_16">
      <number:number number:decimal-places="3" number:min-decimal-places="0" number:min-integer-digits="1"/>
    </number:number-style>
    <number:number-style style:name="N_up_to_3_90_17">
      <number:number number:decimal-places="3" number:min-decimal-places="0" number:min-integer-digits="1"/>
    </number:number-style>
    <number:number-style style:name="N_up_to_3_90_18">
      <number:number number:decimal-places="3" number:min-decimal-places="0" number:min-integer-digits="1"/>
    </number:number-style>
    <number:number-style style:name="N_up_to_3_90_19">
      <number:number number:decimal-places="3" number:min-decimal-places="0" number:min-integer-digits="1"/>
    </number:number-style>
    <number:number-style style:name="N_up_to_3_90_20">
      <number:number number:decimal-places="3" number:min-decimal-places="0" number:min-integer-digits="1"/>
    </number:number-style>
    <number:number-style style:name="N_up_to_3_90_21">
      <number:number number:decimal-places="3" number:min-decimal-places="0" number:min-integer-digits="1"/>
    </number:number-style>
    <number:number-style style:name="N_up_to_3_90_22">
      <number:number number:decimal-places="3" number:min-decimal-places="0" number:min-integer-digits="1"/>
    </number:number-style>
    <number:number-style style:name="N_up_to_3_90_23">
      <number:number number:decimal-places="3" number:min-decimal-places="0" number:min-integer-digits="1"/>
    </number:number-style>
    <number:number-style style:name="N_up_to_3_90_24">
      <number:number number:decimal-places="3" number:min-decimal-places="0" number:min-integer-digits="1"/>
    </number:number-style>
    <number:number-style style:name="N_up_to_3_91_3">
      <number:number number:decimal-places="3" number:min-decimal-places="0" number:min-integer-digits="1"/>
    </number:number-style>
    <number:number-style style:name="N_up_to_3_91_4">
      <number:number number:decimal-places="3" number:min-decimal-places="0" number:min-integer-digits="1"/>
    </number:number-style>
    <number:number-style style:name="N_up_to_3_91_10">
      <number:number number:decimal-places="3" number:min-decimal-places="0" number:min-integer-digits="1"/>
    </number:number-style>
    <number:number-style style:name="N_up_to_3_91_15">
      <number:number number:decimal-places="3" number:min-decimal-places="0" number:min-integer-digits="1"/>
    </number:number-style>
    <number:number-style style:name="N_up_to_3_91_16">
      <number:number number:decimal-places="3" number:min-decimal-places="0" number:min-integer-digits="1"/>
    </number:number-style>
    <number:number-style style:name="N_up_to_3_91_17">
      <number:number number:decimal-places="3" number:min-decimal-places="0" number:min-integer-digits="1"/>
    </number:number-style>
    <number:number-style style:name="N_up_to_3_91_18">
      <number:number number:decimal-places="3" number:min-decimal-places="0" number:min-integer-digits="1"/>
    </number:number-style>
    <number:number-style style:name="N_up_to_3_91_19">
      <number:number number:decimal-places="3" number:min-decimal-places="0" number:min-integer-digits="1"/>
    </number:number-style>
    <number:number-style style:name="N_up_to_3_91_20">
      <number:number number:decimal-places="3" number:min-decimal-places="0" number:min-integer-digits="1"/>
    </number:number-style>
    <number:number-style style:name="N_up_to_3_91_21">
      <number:number number:decimal-places="3" number:min-decimal-places="0" number:min-integer-digits="1"/>
    </number:number-style>
    <number:number-style style:name="N_up_to_3_91_22">
      <number:number number:decimal-places="3" number:min-decimal-places="0" number:min-integer-digits="1"/>
    </number:number-style>
    <number:number-style style:name="N_up_to_3_91_23">
      <number:number number:decimal-places="3" number:min-decimal-places="0" number:min-integer-digits="1"/>
    </number:number-style>
    <number:number-style style:name="N_up_to_3_91_24">
      <number:number number:decimal-places="3" number:min-decimal-places="0" number:min-integer-digits="1"/>
    </number:number-style>
    <number:number-style style:name="N_up_to_3_92_3">
      <number:number number:decimal-places="3" number:min-decimal-places="0" number:min-integer-digits="1"/>
    </number:number-style>
    <number:number-style style:name="N_up_to_3_92_4">
      <number:number number:decimal-places="3" number:min-decimal-places="0" number:min-integer-digits="1"/>
    </number:number-style>
    <number:number-style style:name="N_up_to_3_92_10">
      <number:number number:decimal-places="3" number:min-decimal-places="0" number:min-integer-digits="1"/>
    </number:number-style>
    <number:number-style style:name="N_up_to_3_92_15">
      <number:number number:decimal-places="3" number:min-decimal-places="0" number:min-integer-digits="1"/>
    </number:number-style>
    <number:number-style style:name="N_up_to_3_92_16">
      <number:number number:decimal-places="3" number:min-decimal-places="0" number:min-integer-digits="1"/>
    </number:number-style>
    <number:number-style style:name="N_up_to_3_92_17">
      <number:number number:decimal-places="3" number:min-decimal-places="0" number:min-integer-digits="1"/>
    </number:number-style>
    <number:number-style style:name="N_up_to_3_92_18">
      <number:number number:decimal-places="3" number:min-decimal-places="0" number:min-integer-digits="1"/>
    </number:number-style>
    <number:number-style style:name="N_up_to_3_92_19">
      <number:number number:decimal-places="3" number:min-decimal-places="0" number:min-integer-digits="1"/>
    </number:number-style>
    <number:number-style style:name="N_up_to_3_92_20">
      <number:number number:decimal-places="3" number:min-decimal-places="0" number:min-integer-digits="1"/>
    </number:number-style>
    <number:number-style style:name="N_up_to_3_92_21">
      <number:number number:decimal-places="3" number:min-decimal-places="0" number:min-integer-digits="1"/>
    </number:number-style>
    <number:number-style style:name="N_up_to_3_92_22">
      <number:number number:decimal-places="3" number:min-decimal-places="0" number:min-integer-digits="1"/>
    </number:number-style>
    <number:number-style style:name="N_up_to_3_92_23">
      <number:number number:decimal-places="3" number:min-decimal-places="0" number:min-integer-digits="1"/>
    </number:number-style>
    <number:number-style style:name="N_up_to_3_92_24">
      <number:number number:decimal-places="3" number:min-decimal-places="0" number:min-integer-digits="1"/>
    </number:number-style>
    <number:number-style style:name="N_up_to_3_93_3">
      <number:number number:decimal-places="3" number:min-decimal-places="0" number:min-integer-digits="1"/>
    </number:number-style>
    <number:number-style style:name="N_up_to_3_93_4">
      <number:number number:decimal-places="3" number:min-decimal-places="0" number:min-integer-digits="1"/>
    </number:number-style>
    <number:number-style style:name="N_up_to_3_93_10">
      <number:number number:decimal-places="3" number:min-decimal-places="0" number:min-integer-digits="1"/>
    </number:number-style>
    <number:number-style style:name="N_up_to_3_93_15">
      <number:number number:decimal-places="3" number:min-decimal-places="0" number:min-integer-digits="1"/>
    </number:number-style>
    <number:number-style style:name="N_up_to_3_93_16">
      <number:number number:decimal-places="3" number:min-decimal-places="0" number:min-integer-digits="1"/>
    </number:number-style>
    <number:number-style style:name="N_up_to_3_93_17">
      <number:number number:decimal-places="3" number:min-decimal-places="0" number:min-integer-digits="1"/>
    </number:number-style>
    <number:number-style style:name="N_up_to_3_93_18">
      <number:number number:decimal-places="3" number:min-decimal-places="0" number:min-integer-digits="1"/>
    </number:number-style>
    <number:number-style style:name="N_up_to_3_93_19">
      <number:number number:decimal-places="3" number:min-decimal-places="0" number:min-integer-digits="1"/>
    </number:number-style>
    <number:number-style style:name="N_up_to_3_93_20">
      <number:number number:decimal-places="3" number:min-decimal-places="0" number:min-integer-digits="1"/>
    </number:number-style>
    <number:number-style style:name="N_up_to_3_93_21">
      <number:number number:decimal-places="3" number:min-decimal-places="0" number:min-integer-digits="1"/>
    </number:number-style>
    <number:number-style style:name="N_up_to_3_93_22">
      <number:number number:decimal-places="3" number:min-decimal-places="0" number:min-integer-digits="1"/>
    </number:number-style>
    <number:number-style style:name="N_up_to_3_93_23">
      <number:number number:decimal-places="3" number:min-decimal-places="0" number:min-integer-digits="1"/>
    </number:number-style>
    <number:number-style style:name="N_up_to_3_93_24">
      <number:number number:decimal-places="3" number:min-decimal-places="0" number:min-integer-digits="1"/>
    </number:number-style>
    <number:number-style style:name="N_up_to_3_94_3">
      <number:number number:decimal-places="3" number:min-decimal-places="0" number:min-integer-digits="1"/>
    </number:number-style>
    <number:number-style style:name="N_up_to_3_94_4">
      <number:number number:decimal-places="3" number:min-decimal-places="0" number:min-integer-digits="1"/>
    </number:number-style>
    <number:number-style style:name="N_up_to_3_94_10">
      <number:number number:decimal-places="3" number:min-decimal-places="0" number:min-integer-digits="1"/>
    </number:number-style>
    <number:number-style style:name="N_up_to_3_94_15">
      <number:number number:decimal-places="3" number:min-decimal-places="0" number:min-integer-digits="1"/>
    </number:number-style>
    <number:number-style style:name="N_up_to_3_94_18">
      <number:number number:decimal-places="3" number:min-decimal-places="0" number:min-integer-digits="1"/>
    </number:number-style>
    <number:number-style style:name="N_up_to_3_94_19">
      <number:number number:decimal-places="3" number:min-decimal-places="0" number:min-integer-digits="1"/>
    </number:number-style>
    <number:number-style style:name="N_up_to_3_94_20">
      <number:number number:decimal-places="3" number:min-decimal-places="0" number:min-integer-digits="1"/>
    </number:number-style>
    <number:number-style style:name="N_up_to_3_94_21">
      <number:number number:decimal-places="3" number:min-decimal-places="0" number:min-integer-digits="1"/>
    </number:number-style>
    <number:number-style style:name="N_up_to_3_94_22">
      <number:number number:decimal-places="3" number:min-decimal-places="0" number:min-integer-digits="1"/>
    </number:number-style>
    <number:number-style style:name="N_up_to_3_94_23">
      <number:number number:decimal-places="3" number:min-decimal-places="0" number:min-integer-digits="1"/>
    </number:number-style>
    <number:number-style style:name="N_up_to_3_94_24">
      <number:number number:decimal-places="3" number:min-decimal-places="0" number:min-integer-digits="1"/>
    </number:number-style>
    <number:number-style style:name="N_up_to_3_95_3">
      <number:number number:decimal-places="3" number:min-decimal-places="0" number:min-integer-digits="1"/>
    </number:number-style>
    <number:number-style style:name="N_up_to_3_95_4">
      <number:number number:decimal-places="3" number:min-decimal-places="0" number:min-integer-digits="1"/>
    </number:number-style>
    <number:number-style style:name="N_up_to_3_95_10">
      <number:number number:decimal-places="3" number:min-decimal-places="0" number:min-integer-digits="1"/>
    </number:number-style>
    <number:number-style style:name="N_up_to_3_95_15">
      <number:number number:decimal-places="3" number:min-decimal-places="0" number:min-integer-digits="1"/>
    </number:number-style>
    <number:number-style style:name="N_up_to_3_95_16">
      <number:number number:decimal-places="3" number:min-decimal-places="0" number:min-integer-digits="1"/>
    </number:number-style>
    <number:number-style style:name="N_up_to_3_95_17">
      <number:number number:decimal-places="3" number:min-decimal-places="0" number:min-integer-digits="1"/>
    </number:number-style>
    <number:number-style style:name="N_up_to_3_95_18">
      <number:number number:decimal-places="3" number:min-decimal-places="0" number:min-integer-digits="1"/>
    </number:number-style>
    <number:number-style style:name="N_up_to_3_95_19">
      <number:number number:decimal-places="3" number:min-decimal-places="0" number:min-integer-digits="1"/>
    </number:number-style>
    <number:number-style style:name="N_up_to_3_95_20">
      <number:number number:decimal-places="3" number:min-decimal-places="0" number:min-integer-digits="1"/>
    </number:number-style>
    <number:number-style style:name="N_up_to_3_95_21">
      <number:number number:decimal-places="3" number:min-decimal-places="0" number:min-integer-digits="1"/>
    </number:number-style>
    <number:number-style style:name="N_up_to_3_95_22">
      <number:number number:decimal-places="3" number:min-decimal-places="0" number:min-integer-digits="1"/>
    </number:number-style>
    <number:number-style style:name="N_up_to_3_95_23">
      <number:number number:decimal-places="3" number:min-decimal-places="0" number:min-integer-digits="1"/>
    </number:number-style>
    <number:number-style style:name="N_up_to_3_95_24">
      <number:number number:decimal-places="3" number:min-decimal-places="0" number:min-integer-digits="1"/>
    </number:number-style>
    <number:number-style style:name="N_up_to_3_96_3">
      <number:number number:decimal-places="3" number:min-decimal-places="0" number:min-integer-digits="1"/>
    </number:number-style>
    <number:number-style style:name="N_up_to_3_96_4">
      <number:number number:decimal-places="3" number:min-decimal-places="0" number:min-integer-digits="1"/>
    </number:number-style>
    <number:number-style style:name="N_up_to_3_96_10">
      <number:number number:decimal-places="3" number:min-decimal-places="0" number:min-integer-digits="1"/>
    </number:number-style>
    <number:number-style style:name="N_up_to_3_96_15">
      <number:number number:decimal-places="3" number:min-decimal-places="0" number:min-integer-digits="1"/>
    </number:number-style>
    <number:number-style style:name="N_up_to_3_96_16">
      <number:number number:decimal-places="3" number:min-decimal-places="0" number:min-integer-digits="1"/>
    </number:number-style>
    <number:number-style style:name="N_up_to_3_96_17">
      <number:number number:decimal-places="3" number:min-decimal-places="0" number:min-integer-digits="1"/>
    </number:number-style>
    <number:number-style style:name="N_up_to_3_96_18">
      <number:number number:decimal-places="3" number:min-decimal-places="0" number:min-integer-digits="1"/>
    </number:number-style>
    <number:number-style style:name="N_up_to_3_96_19">
      <number:number number:decimal-places="3" number:min-decimal-places="0" number:min-integer-digits="1"/>
    </number:number-style>
    <number:number-style style:name="N_up_to_3_96_20">
      <number:number number:decimal-places="3" number:min-decimal-places="0" number:min-integer-digits="1"/>
    </number:number-style>
    <number:number-style style:name="N_up_to_3_96_21">
      <number:number number:decimal-places="3" number:min-decimal-places="0" number:min-integer-digits="1"/>
    </number:number-style>
    <number:number-style style:name="N_up_to_3_96_22">
      <number:number number:decimal-places="3" number:min-decimal-places="0" number:min-integer-digits="1"/>
    </number:number-style>
    <number:number-style style:name="N_up_to_3_96_23">
      <number:number number:decimal-places="3" number:min-decimal-places="0" number:min-integer-digits="1"/>
    </number:number-style>
    <number:number-style style:name="N_up_to_3_96_24">
      <number:number number:decimal-places="3" number:min-decimal-places="0" number:min-integer-digits="1"/>
    </number:number-style>
    <number:number-style style:name="N_up_to_3_97_3">
      <number:number number:decimal-places="3" number:min-decimal-places="0" number:min-integer-digits="1"/>
    </number:number-style>
    <number:number-style style:name="N_up_to_3_97_4">
      <number:number number:decimal-places="3" number:min-decimal-places="0" number:min-integer-digits="1"/>
    </number:number-style>
    <number:number-style style:name="N_up_to_3_97_10">
      <number:number number:decimal-places="3" number:min-decimal-places="0" number:min-integer-digits="1"/>
    </number:number-style>
    <number:number-style style:name="N_up_to_3_97_15">
      <number:number number:decimal-places="3" number:min-decimal-places="0" number:min-integer-digits="1"/>
    </number:number-style>
    <number:number-style style:name="N_up_to_3_97_16">
      <number:number number:decimal-places="3" number:min-decimal-places="0" number:min-integer-digits="1"/>
    </number:number-style>
    <number:number-style style:name="N_up_to_3_97_17">
      <number:number number:decimal-places="3" number:min-decimal-places="0" number:min-integer-digits="1"/>
    </number:number-style>
    <number:number-style style:name="N_up_to_3_97_18">
      <number:number number:decimal-places="3" number:min-decimal-places="0" number:min-integer-digits="1"/>
    </number:number-style>
    <number:number-style style:name="N_up_to_3_97_19">
      <number:number number:decimal-places="3" number:min-decimal-places="0" number:min-integer-digits="1"/>
    </number:number-style>
    <number:number-style style:name="N_up_to_3_97_20">
      <number:number number:decimal-places="3" number:min-decimal-places="0" number:min-integer-digits="1"/>
    </number:number-style>
    <number:number-style style:name="N_up_to_3_97_21">
      <number:number number:decimal-places="3" number:min-decimal-places="0" number:min-integer-digits="1"/>
    </number:number-style>
    <number:number-style style:name="N_up_to_3_97_22">
      <number:number number:decimal-places="3" number:min-decimal-places="0" number:min-integer-digits="1"/>
    </number:number-style>
    <number:number-style style:name="N_up_to_3_97_23">
      <number:number number:decimal-places="3" number:min-decimal-places="0" number:min-integer-digits="1"/>
    </number:number-style>
    <number:number-style style:name="N_up_to_3_97_24">
      <number:number number:decimal-places="3" number:min-decimal-places="0" number:min-integer-digits="1"/>
    </number:number-style>
    <number:number-style style:name="N_up_to_3_98_3">
      <number:number number:decimal-places="3" number:min-decimal-places="0" number:min-integer-digits="1"/>
    </number:number-style>
    <number:number-style style:name="N_up_to_3_98_4">
      <number:number number:decimal-places="3" number:min-decimal-places="0" number:min-integer-digits="1"/>
    </number:number-style>
    <number:number-style style:name="N_up_to_3_98_10">
      <number:number number:decimal-places="3" number:min-decimal-places="0" number:min-integer-digits="1"/>
    </number:number-style>
    <number:number-style style:name="N_up_to_3_98_15">
      <number:number number:decimal-places="3" number:min-decimal-places="0" number:min-integer-digits="1"/>
    </number:number-style>
    <number:number-style style:name="N_up_to_3_98_16">
      <number:number number:decimal-places="3" number:min-decimal-places="0" number:min-integer-digits="1"/>
    </number:number-style>
    <number:number-style style:name="N_up_to_3_98_17">
      <number:number number:decimal-places="3" number:min-decimal-places="0" number:min-integer-digits="1"/>
    </number:number-style>
    <number:number-style style:name="N_up_to_3_98_18">
      <number:number number:decimal-places="3" number:min-decimal-places="0" number:min-integer-digits="1"/>
    </number:number-style>
    <number:number-style style:name="N_up_to_3_98_19">
      <number:number number:decimal-places="3" number:min-decimal-places="0" number:min-integer-digits="1"/>
    </number:number-style>
    <number:number-style style:name="N_up_to_3_98_20">
      <number:number number:decimal-places="3" number:min-decimal-places="0" number:min-integer-digits="1"/>
    </number:number-style>
    <number:number-style style:name="N_up_to_3_98_21">
      <number:number number:decimal-places="3" number:min-decimal-places="0" number:min-integer-digits="1"/>
    </number:number-style>
    <number:number-style style:name="N_up_to_3_98_22">
      <number:number number:decimal-places="3" number:min-decimal-places="0" number:min-integer-digits="1"/>
    </number:number-style>
    <number:number-style style:name="N_up_to_3_98_23">
      <number:number number:decimal-places="3" number:min-decimal-places="0" number:min-integer-digits="1"/>
    </number:number-style>
    <number:number-style style:name="N_up_to_3_98_24">
      <number:number number:decimal-places="3" number:min-decimal-places="0" number:min-integer-digits="1"/>
    </number:number-style>
    <number:number-style style:name="N_up_to_3_99_3">
      <number:number number:decimal-places="3" number:min-decimal-places="0" number:min-integer-digits="1"/>
    </number:number-style>
    <number:number-style style:name="N_up_to_3_99_4">
      <number:number number:decimal-places="3" number:min-decimal-places="0" number:min-integer-digits="1"/>
    </number:number-style>
    <number:number-style style:name="N_up_to_3_99_10">
      <number:number number:decimal-places="3" number:min-decimal-places="0" number:min-integer-digits="1"/>
    </number:number-style>
    <number:number-style style:name="N_up_to_3_99_15">
      <number:number number:decimal-places="3" number:min-decimal-places="0" number:min-integer-digits="1"/>
    </number:number-style>
    <number:number-style style:name="N_up_to_3_99_17">
      <number:number number:decimal-places="3" number:min-decimal-places="0" number:min-integer-digits="1"/>
    </number:number-style>
    <number:number-style style:name="N_up_to_3_99_18">
      <number:number number:decimal-places="3" number:min-decimal-places="0" number:min-integer-digits="1"/>
    </number:number-style>
    <number:number-style style:name="N_up_to_3_99_19">
      <number:number number:decimal-places="3" number:min-decimal-places="0" number:min-integer-digits="1"/>
    </number:number-style>
    <number:number-style style:name="N_up_to_3_99_20">
      <number:number number:decimal-places="3" number:min-decimal-places="0" number:min-integer-digits="1"/>
    </number:number-style>
    <number:number-style style:name="N_up_to_3_99_21">
      <number:number number:decimal-places="3" number:min-decimal-places="0" number:min-integer-digits="1"/>
    </number:number-style>
    <number:number-style style:name="N_up_to_3_99_22">
      <number:number number:decimal-places="3" number:min-decimal-places="0" number:min-integer-digits="1"/>
    </number:number-style>
    <number:number-style style:name="N_up_to_3_99_23">
      <number:number number:decimal-places="3" number:min-decimal-places="0" number:min-integer-digits="1"/>
    </number:number-style>
    <number:number-style style:name="N_up_to_3_99_24">
      <number:number number:decimal-places="3" number:min-decimal-places="0" number:min-integer-digits="1"/>
    </number:number-style>
    <number:number-style style:name="N_up_to_3_100_3">
      <number:number number:decimal-places="3" number:min-decimal-places="0" number:min-integer-digits="1"/>
    </number:number-style>
    <number:number-style style:name="N_up_to_3_100_4">
      <number:number number:decimal-places="3" number:min-decimal-places="0" number:min-integer-digits="1"/>
    </number:number-style>
    <number:number-style style:name="N_up_to_3_100_10">
      <number:number number:decimal-places="3" number:min-decimal-places="0" number:min-integer-digits="1"/>
    </number:number-style>
    <number:number-style style:name="N_up_to_3_100_15">
      <number:number number:decimal-places="3" number:min-decimal-places="0" number:min-integer-digits="1"/>
    </number:number-style>
    <number:number-style style:name="N_up_to_3_100_17">
      <number:number number:decimal-places="3" number:min-decimal-places="0" number:min-integer-digits="1"/>
    </number:number-style>
    <number:number-style style:name="N_up_to_3_100_18">
      <number:number number:decimal-places="3" number:min-decimal-places="0" number:min-integer-digits="1"/>
    </number:number-style>
    <number:number-style style:name="N_up_to_3_100_19">
      <number:number number:decimal-places="3" number:min-decimal-places="0" number:min-integer-digits="1"/>
    </number:number-style>
    <number:number-style style:name="N_up_to_3_100_20">
      <number:number number:decimal-places="3" number:min-decimal-places="0" number:min-integer-digits="1"/>
    </number:number-style>
    <number:number-style style:name="N_up_to_3_100_21">
      <number:number number:decimal-places="3" number:min-decimal-places="0" number:min-integer-digits="1"/>
    </number:number-style>
    <number:number-style style:name="N_up_to_3_100_22">
      <number:number number:decimal-places="3" number:min-decimal-places="0" number:min-integer-digits="1"/>
    </number:number-style>
    <number:number-style style:name="N_up_to_3_100_23">
      <number:number number:decimal-places="3" number:min-decimal-places="0" number:min-integer-digits="1"/>
    </number:number-style>
    <number:number-style style:name="N_up_to_3_100_24">
      <number:number number:decimal-places="3" number:min-decimal-places="0" number:min-integer-digits="1"/>
    </number:number-style>
    <number:number-style style:name="N_up_to_3_101_3">
      <number:number number:decimal-places="3" number:min-decimal-places="0" number:min-integer-digits="1"/>
    </number:number-style>
    <number:number-style style:name="N_up_to_3_101_4">
      <number:number number:decimal-places="3" number:min-decimal-places="0" number:min-integer-digits="1"/>
    </number:number-style>
    <number:number-style style:name="N_up_to_3_101_10">
      <number:number number:decimal-places="3" number:min-decimal-places="0" number:min-integer-digits="1"/>
    </number:number-style>
    <number:number-style style:name="N_up_to_3_101_15">
      <number:number number:decimal-places="3" number:min-decimal-places="0" number:min-integer-digits="1"/>
    </number:number-style>
    <number:number-style style:name="N_up_to_3_101_16">
      <number:number number:decimal-places="3" number:min-decimal-places="0" number:min-integer-digits="1"/>
    </number:number-style>
    <number:number-style style:name="N_up_to_3_101_17">
      <number:number number:decimal-places="3" number:min-decimal-places="0" number:min-integer-digits="1"/>
    </number:number-style>
    <number:number-style style:name="N_up_to_3_101_18">
      <number:number number:decimal-places="3" number:min-decimal-places="0" number:min-integer-digits="1"/>
    </number:number-style>
    <number:number-style style:name="N_up_to_3_101_19">
      <number:number number:decimal-places="3" number:min-decimal-places="0" number:min-integer-digits="1"/>
    </number:number-style>
    <number:number-style style:name="N_up_to_3_101_20">
      <number:number number:decimal-places="3" number:min-decimal-places="0" number:min-integer-digits="1"/>
    </number:number-style>
    <number:number-style style:name="N_up_to_3_101_21">
      <number:number number:decimal-places="3" number:min-decimal-places="0" number:min-integer-digits="1"/>
    </number:number-style>
    <number:number-style style:name="N_up_to_3_101_22">
      <number:number number:decimal-places="3" number:min-decimal-places="0" number:min-integer-digits="1"/>
    </number:number-style>
    <number:number-style style:name="N_up_to_3_101_23">
      <number:number number:decimal-places="3" number:min-decimal-places="0" number:min-integer-digits="1"/>
    </number:number-style>
    <number:number-style style:name="N_up_to_3_101_24">
      <number:number number:decimal-places="3" number:min-decimal-places="0" number:min-integer-digits="1"/>
    </number:number-style>
    <number:number-style style:name="N_up_to_3_102_3">
      <number:number number:decimal-places="3" number:min-decimal-places="0" number:min-integer-digits="1"/>
    </number:number-style>
    <number:number-style style:name="N_up_to_3_102_4">
      <number:number number:decimal-places="3" number:min-decimal-places="0" number:min-integer-digits="1"/>
    </number:number-style>
    <number:number-style style:name="N_up_to_3_102_10">
      <number:number number:decimal-places="3" number:min-decimal-places="0" number:min-integer-digits="1"/>
    </number:number-style>
    <number:number-style style:name="N_up_to_3_102_15">
      <number:number number:decimal-places="3" number:min-decimal-places="0" number:min-integer-digits="1"/>
    </number:number-style>
    <number:number-style style:name="N_up_to_3_102_19">
      <number:number number:decimal-places="3" number:min-decimal-places="0" number:min-integer-digits="1"/>
    </number:number-style>
    <number:number-style style:name="N_up_to_3_102_20">
      <number:number number:decimal-places="3" number:min-decimal-places="0" number:min-integer-digits="1"/>
    </number:number-style>
    <number:number-style style:name="N_up_to_3_102_21">
      <number:number number:decimal-places="3" number:min-decimal-places="0" number:min-integer-digits="1"/>
    </number:number-style>
    <number:number-style style:name="N_up_to_3_102_22">
      <number:number number:decimal-places="3" number:min-decimal-places="0" number:min-integer-digits="1"/>
    </number:number-style>
    <number:number-style style:name="N_up_to_3_102_23">
      <number:number number:decimal-places="3" number:min-decimal-places="0" number:min-integer-digits="1"/>
    </number:number-style>
    <number:number-style style:name="N_up_to_3_102_24">
      <number:number number:decimal-places="3" number:min-decimal-places="0" number:min-integer-digits="1"/>
    </number:number-style>
    <number:number-style style:name="N_up_to_3_103_3">
      <number:number number:decimal-places="3" number:min-decimal-places="0" number:min-integer-digits="1"/>
    </number:number-style>
    <number:number-style style:name="N_up_to_3_103_4">
      <number:number number:decimal-places="3" number:min-decimal-places="0" number:min-integer-digits="1"/>
    </number:number-style>
    <number:number-style style:name="N_up_to_3_103_10">
      <number:number number:decimal-places="3" number:min-decimal-places="0" number:min-integer-digits="1"/>
    </number:number-style>
    <number:number-style style:name="N_up_to_3_103_15">
      <number:number number:decimal-places="3" number:min-decimal-places="0" number:min-integer-digits="1"/>
    </number:number-style>
    <number:number-style style:name="N_up_to_3_103_16">
      <number:number number:decimal-places="3" number:min-decimal-places="0" number:min-integer-digits="1"/>
    </number:number-style>
    <number:number-style style:name="N_up_to_3_103_17">
      <number:number number:decimal-places="3" number:min-decimal-places="0" number:min-integer-digits="1"/>
    </number:number-style>
    <number:number-style style:name="N_up_to_3_103_18">
      <number:number number:decimal-places="3" number:min-decimal-places="0" number:min-integer-digits="1"/>
    </number:number-style>
    <number:number-style style:name="N_up_to_3_103_19">
      <number:number number:decimal-places="3" number:min-decimal-places="0" number:min-integer-digits="1"/>
    </number:number-style>
    <number:number-style style:name="N_up_to_3_103_20">
      <number:number number:decimal-places="3" number:min-decimal-places="0" number:min-integer-digits="1"/>
    </number:number-style>
    <number:number-style style:name="N_up_to_3_103_21">
      <number:number number:decimal-places="3" number:min-decimal-places="0" number:min-integer-digits="1"/>
    </number:number-style>
    <number:number-style style:name="N_up_to_3_103_22">
      <number:number number:decimal-places="3" number:min-decimal-places="0" number:min-integer-digits="1"/>
    </number:number-style>
    <number:number-style style:name="N_up_to_3_103_23">
      <number:number number:decimal-places="3" number:min-decimal-places="0" number:min-integer-digits="1"/>
    </number:number-style>
    <number:number-style style:name="N_up_to_3_103_24">
      <number:number number:decimal-places="3" number:min-decimal-places="0" number:min-integer-digits="1"/>
    </number:number-style>
    <number:number-style style:name="N_up_to_3_104_3">
      <number:number number:decimal-places="3" number:min-decimal-places="0" number:min-integer-digits="1"/>
    </number:number-style>
    <number:number-style style:name="N_up_to_3_104_4">
      <number:number number:decimal-places="3" number:min-decimal-places="0" number:min-integer-digits="1"/>
    </number:number-style>
    <number:number-style style:name="N_up_to_3_104_10">
      <number:number number:decimal-places="3" number:min-decimal-places="0" number:min-integer-digits="1"/>
    </number:number-style>
    <number:number-style style:name="N_up_to_3_104_15">
      <number:number number:decimal-places="3" number:min-decimal-places="0" number:min-integer-digits="1"/>
    </number:number-style>
    <number:number-style style:name="N_up_to_3_104_16">
      <number:number number:decimal-places="3" number:min-decimal-places="0" number:min-integer-digits="1"/>
    </number:number-style>
    <number:number-style style:name="N_up_to_3_104_17">
      <number:number number:decimal-places="3" number:min-decimal-places="0" number:min-integer-digits="1"/>
    </number:number-style>
    <number:number-style style:name="N_up_to_3_104_18">
      <number:number number:decimal-places="3" number:min-decimal-places="0" number:min-integer-digits="1"/>
    </number:number-style>
    <number:number-style style:name="N_up_to_3_104_19">
      <number:number number:decimal-places="3" number:min-decimal-places="0" number:min-integer-digits="1"/>
    </number:number-style>
    <number:number-style style:name="N_up_to_3_104_20">
      <number:number number:decimal-places="3" number:min-decimal-places="0" number:min-integer-digits="1"/>
    </number:number-style>
    <number:number-style style:name="N_up_to_3_104_21">
      <number:number number:decimal-places="3" number:min-decimal-places="0" number:min-integer-digits="1"/>
    </number:number-style>
    <number:number-style style:name="N_up_to_3_104_22">
      <number:number number:decimal-places="3" number:min-decimal-places="0" number:min-integer-digits="1"/>
    </number:number-style>
    <number:number-style style:name="N_up_to_3_104_23">
      <number:number number:decimal-places="3" number:min-decimal-places="0" number:min-integer-digits="1"/>
    </number:number-style>
    <number:number-style style:name="N_up_to_3_104_24">
      <number:number number:decimal-places="3" number:min-decimal-places="0" number:min-integer-digits="1"/>
    </number:number-style>
    <number:number-style style:name="N_up_to_3_105_3">
      <number:number number:decimal-places="3" number:min-decimal-places="0" number:min-integer-digits="1"/>
    </number:number-style>
    <number:number-style style:name="N_up_to_3_105_4">
      <number:number number:decimal-places="3" number:min-decimal-places="0" number:min-integer-digits="1"/>
    </number:number-style>
    <number:number-style style:name="N_up_to_3_105_10">
      <number:number number:decimal-places="3" number:min-decimal-places="0" number:min-integer-digits="1"/>
    </number:number-style>
    <number:number-style style:name="N_up_to_3_105_15">
      <number:number number:decimal-places="3" number:min-decimal-places="0" number:min-integer-digits="1"/>
    </number:number-style>
    <number:number-style style:name="N_up_to_3_105_16">
      <number:number number:decimal-places="3" number:min-decimal-places="0" number:min-integer-digits="1"/>
    </number:number-style>
    <number:number-style style:name="N_up_to_3_105_17">
      <number:number number:decimal-places="3" number:min-decimal-places="0" number:min-integer-digits="1"/>
    </number:number-style>
    <number:number-style style:name="N_up_to_3_105_18">
      <number:number number:decimal-places="3" number:min-decimal-places="0" number:min-integer-digits="1"/>
    </number:number-style>
    <number:number-style style:name="N_up_to_3_105_19">
      <number:number number:decimal-places="3" number:min-decimal-places="0" number:min-integer-digits="1"/>
    </number:number-style>
    <number:number-style style:name="N_up_to_3_105_20">
      <number:number number:decimal-places="3" number:min-decimal-places="0" number:min-integer-digits="1"/>
    </number:number-style>
    <number:number-style style:name="N_up_to_3_105_21">
      <number:number number:decimal-places="3" number:min-decimal-places="0" number:min-integer-digits="1"/>
    </number:number-style>
    <number:number-style style:name="N_up_to_3_105_22">
      <number:number number:decimal-places="3" number:min-decimal-places="0" number:min-integer-digits="1"/>
    </number:number-style>
    <number:number-style style:name="N_up_to_3_105_23">
      <number:number number:decimal-places="3" number:min-decimal-places="0" number:min-integer-digits="1"/>
    </number:number-style>
    <number:number-style style:name="N_up_to_3_105_24">
      <number:number number:decimal-places="3" number:min-decimal-places="0" number:min-integer-digits="1"/>
    </number:number-style>
    <number:number-style style:name="N_up_to_3_106_3">
      <number:number number:decimal-places="3" number:min-decimal-places="0" number:min-integer-digits="1"/>
    </number:number-style>
    <number:number-style style:name="N_up_to_3_106_4">
      <number:number number:decimal-places="3" number:min-decimal-places="0" number:min-integer-digits="1"/>
    </number:number-style>
    <number:number-style style:name="N_up_to_3_106_10">
      <number:number number:decimal-places="3" number:min-decimal-places="0" number:min-integer-digits="1"/>
    </number:number-style>
    <number:number-style style:name="N_up_to_3_106_15">
      <number:number number:decimal-places="3" number:min-decimal-places="0" number:min-integer-digits="1"/>
    </number:number-style>
    <number:number-style style:name="N_up_to_3_106_16">
      <number:number number:decimal-places="3" number:min-decimal-places="0" number:min-integer-digits="1"/>
    </number:number-style>
    <number:number-style style:name="N_up_to_3_106_17">
      <number:number number:decimal-places="3" number:min-decimal-places="0" number:min-integer-digits="1"/>
    </number:number-style>
    <number:number-style style:name="N_up_to_3_106_18">
      <number:number number:decimal-places="3" number:min-decimal-places="0" number:min-integer-digits="1"/>
    </number:number-style>
    <number:number-style style:name="N_up_to_3_106_19">
      <number:number number:decimal-places="3" number:min-decimal-places="0" number:min-integer-digits="1"/>
    </number:number-style>
    <number:number-style style:name="N_up_to_3_106_20">
      <number:number number:decimal-places="3" number:min-decimal-places="0" number:min-integer-digits="1"/>
    </number:number-style>
    <number:number-style style:name="N_up_to_3_106_21">
      <number:number number:decimal-places="3" number:min-decimal-places="0" number:min-integer-digits="1"/>
    </number:number-style>
    <number:number-style style:name="N_up_to_3_106_22">
      <number:number number:decimal-places="3" number:min-decimal-places="0" number:min-integer-digits="1"/>
    </number:number-style>
    <number:number-style style:name="N_up_to_3_106_23">
      <number:number number:decimal-places="3" number:min-decimal-places="0" number:min-integer-digits="1"/>
    </number:number-style>
    <number:number-style style:name="N_up_to_3_106_24">
      <number:number number:decimal-places="3" number:min-decimal-places="0" number:min-integer-digits="1"/>
    </number:number-style>
    <number:number-style style:name="N_up_to_3_107_3">
      <number:number number:decimal-places="3" number:min-decimal-places="0" number:min-integer-digits="1"/>
    </number:number-style>
    <number:number-style style:name="N_up_to_3_107_4">
      <number:number number:decimal-places="3" number:min-decimal-places="0" number:min-integer-digits="1"/>
    </number:number-style>
    <number:number-style style:name="N_up_to_3_107_10">
      <number:number number:decimal-places="3" number:min-decimal-places="0" number:min-integer-digits="1"/>
    </number:number-style>
    <number:number-style style:name="N_up_to_3_107_15">
      <number:number number:decimal-places="3" number:min-decimal-places="0" number:min-integer-digits="1"/>
    </number:number-style>
    <number:number-style style:name="N_up_to_3_107_16">
      <number:number number:decimal-places="3" number:min-decimal-places="0" number:min-integer-digits="1"/>
    </number:number-style>
    <number:number-style style:name="N_up_to_3_107_17">
      <number:number number:decimal-places="3" number:min-decimal-places="0" number:min-integer-digits="1"/>
    </number:number-style>
    <number:number-style style:name="N_up_to_3_107_18">
      <number:number number:decimal-places="3" number:min-decimal-places="0" number:min-integer-digits="1"/>
    </number:number-style>
    <number:number-style style:name="N_up_to_3_107_19">
      <number:number number:decimal-places="3" number:min-decimal-places="0" number:min-integer-digits="1"/>
    </number:number-style>
    <number:number-style style:name="N_up_to_3_107_20">
      <number:number number:decimal-places="3" number:min-decimal-places="0" number:min-integer-digits="1"/>
    </number:number-style>
    <number:number-style style:name="N_up_to_3_107_21">
      <number:number number:decimal-places="3" number:min-decimal-places="0" number:min-integer-digits="1"/>
    </number:number-style>
    <number:number-style style:name="N_up_to_3_107_22">
      <number:number number:decimal-places="3" number:min-decimal-places="0" number:min-integer-digits="1"/>
    </number:number-style>
    <number:number-style style:name="N_up_to_3_107_23">
      <number:number number:decimal-places="3" number:min-decimal-places="0" number:min-integer-digits="1"/>
    </number:number-style>
    <number:number-style style:name="N_up_to_3_107_24">
      <number:number number:decimal-places="3" number:min-decimal-places="0" number:min-integer-digits="1"/>
    </number:number-style>
    <number:number-style style:name="N_up_to_3_108_3">
      <number:number number:decimal-places="3" number:min-decimal-places="0" number:min-integer-digits="1"/>
    </number:number-style>
    <number:number-style style:name="N_up_to_3_108_4">
      <number:number number:decimal-places="3" number:min-decimal-places="0" number:min-integer-digits="1"/>
    </number:number-style>
    <number:number-style style:name="N_up_to_3_108_10">
      <number:number number:decimal-places="3" number:min-decimal-places="0" number:min-integer-digits="1"/>
    </number:number-style>
    <number:number-style style:name="N_up_to_3_108_15">
      <number:number number:decimal-places="3" number:min-decimal-places="0" number:min-integer-digits="1"/>
    </number:number-style>
    <number:number-style style:name="N_up_to_3_108_16">
      <number:number number:decimal-places="3" number:min-decimal-places="0" number:min-integer-digits="1"/>
    </number:number-style>
    <number:number-style style:name="N_up_to_3_108_17">
      <number:number number:decimal-places="3" number:min-decimal-places="0" number:min-integer-digits="1"/>
    </number:number-style>
    <number:number-style style:name="N_up_to_3_108_18">
      <number:number number:decimal-places="3" number:min-decimal-places="0" number:min-integer-digits="1"/>
    </number:number-style>
    <number:number-style style:name="N_up_to_3_108_19">
      <number:number number:decimal-places="3" number:min-decimal-places="0" number:min-integer-digits="1"/>
    </number:number-style>
    <number:number-style style:name="N_up_to_3_108_20">
      <number:number number:decimal-places="3" number:min-decimal-places="0" number:min-integer-digits="1"/>
    </number:number-style>
    <number:number-style style:name="N_up_to_3_108_21">
      <number:number number:decimal-places="3" number:min-decimal-places="0" number:min-integer-digits="1"/>
    </number:number-style>
    <number:number-style style:name="N_up_to_3_108_22">
      <number:number number:decimal-places="3" number:min-decimal-places="0" number:min-integer-digits="1"/>
    </number:number-style>
    <number:number-style style:name="N_up_to_3_108_23">
      <number:number number:decimal-places="3" number:min-decimal-places="0" number:min-integer-digits="1"/>
    </number:number-style>
    <number:number-style style:name="N_up_to_3_108_24">
      <number:number number:decimal-places="3" number:min-decimal-places="0" number:min-integer-digits="1"/>
    </number:number-style>
    <number:number-style style:name="N_up_to_3_109_3">
      <number:number number:decimal-places="3" number:min-decimal-places="0" number:min-integer-digits="1"/>
    </number:number-style>
    <number:number-style style:name="N_up_to_3_109_4">
      <number:number number:decimal-places="3" number:min-decimal-places="0" number:min-integer-digits="1"/>
    </number:number-style>
    <number:number-style style:name="N_up_to_3_109_10">
      <number:number number:decimal-places="3" number:min-decimal-places="0" number:min-integer-digits="1"/>
    </number:number-style>
    <number:number-style style:name="N_up_to_3_109_15">
      <number:number number:decimal-places="3" number:min-decimal-places="0" number:min-integer-digits="1"/>
    </number:number-style>
    <number:number-style style:name="N_up_to_3_109_16">
      <number:number number:decimal-places="3" number:min-decimal-places="0" number:min-integer-digits="1"/>
    </number:number-style>
    <number:number-style style:name="N_up_to_3_109_17">
      <number:number number:decimal-places="3" number:min-decimal-places="0" number:min-integer-digits="1"/>
    </number:number-style>
    <number:number-style style:name="N_up_to_3_109_18">
      <number:number number:decimal-places="3" number:min-decimal-places="0" number:min-integer-digits="1"/>
    </number:number-style>
    <number:number-style style:name="N_up_to_3_109_19">
      <number:number number:decimal-places="3" number:min-decimal-places="0" number:min-integer-digits="1"/>
    </number:number-style>
    <number:number-style style:name="N_up_to_3_109_20">
      <number:number number:decimal-places="3" number:min-decimal-places="0" number:min-integer-digits="1"/>
    </number:number-style>
    <number:number-style style:name="N_up_to_3_109_21">
      <number:number number:decimal-places="3" number:min-decimal-places="0" number:min-integer-digits="1"/>
    </number:number-style>
    <number:number-style style:name="N_up_to_3_109_22">
      <number:number number:decimal-places="3" number:min-decimal-places="0" number:min-integer-digits="1"/>
    </number:number-style>
    <number:number-style style:name="N_up_to_3_109_23">
      <number:number number:decimal-places="3" number:min-decimal-places="0" number:min-integer-digits="1"/>
    </number:number-style>
    <number:number-style style:name="N_up_to_3_109_24">
      <number:number number:decimal-places="3" number:min-decimal-places="0" number:min-integer-digits="1"/>
    </number:number-style>
    <number:number-style style:name="N_up_to_3_110_3">
      <number:number number:decimal-places="3" number:min-decimal-places="0" number:min-integer-digits="1"/>
    </number:number-style>
    <number:number-style style:name="N_up_to_3_110_4">
      <number:number number:decimal-places="3" number:min-decimal-places="0" number:min-integer-digits="1"/>
    </number:number-style>
    <number:number-style style:name="N_up_to_3_110_10">
      <number:number number:decimal-places="3" number:min-decimal-places="0" number:min-integer-digits="1"/>
    </number:number-style>
    <number:number-style style:name="N_up_to_3_110_15">
      <number:number number:decimal-places="3" number:min-decimal-places="0" number:min-integer-digits="1"/>
    </number:number-style>
    <number:number-style style:name="N_up_to_3_110_16">
      <number:number number:decimal-places="3" number:min-decimal-places="0" number:min-integer-digits="1"/>
    </number:number-style>
    <number:number-style style:name="N_up_to_3_110_17">
      <number:number number:decimal-places="3" number:min-decimal-places="0" number:min-integer-digits="1"/>
    </number:number-style>
    <number:number-style style:name="N_up_to_3_110_18">
      <number:number number:decimal-places="3" number:min-decimal-places="0" number:min-integer-digits="1"/>
    </number:number-style>
    <number:number-style style:name="N_up_to_3_110_19">
      <number:number number:decimal-places="3" number:min-decimal-places="0" number:min-integer-digits="1"/>
    </number:number-style>
    <number:number-style style:name="N_up_to_3_110_20">
      <number:number number:decimal-places="3" number:min-decimal-places="0" number:min-integer-digits="1"/>
    </number:number-style>
    <number:number-style style:name="N_up_to_3_110_21">
      <number:number number:decimal-places="3" number:min-decimal-places="0" number:min-integer-digits="1"/>
    </number:number-style>
    <number:number-style style:name="N_up_to_3_110_22">
      <number:number number:decimal-places="3" number:min-decimal-places="0" number:min-integer-digits="1"/>
    </number:number-style>
    <number:number-style style:name="N_up_to_3_110_23">
      <number:number number:decimal-places="3" number:min-decimal-places="0" number:min-integer-digits="1"/>
    </number:number-style>
    <number:number-style style:name="N_up_to_3_110_24">
      <number:number number:decimal-places="3" number:min-decimal-places="0" number:min-integer-digits="1"/>
    </number:number-style>
    <number:number-style style:name="N_up_to_3_111_3">
      <number:number number:decimal-places="3" number:min-decimal-places="0" number:min-integer-digits="1"/>
    </number:number-style>
    <number:number-style style:name="N_up_to_3_111_4">
      <number:number number:decimal-places="3" number:min-decimal-places="0" number:min-integer-digits="1"/>
    </number:number-style>
    <number:number-style style:name="N_up_to_3_111_10">
      <number:number number:decimal-places="3" number:min-decimal-places="0" number:min-integer-digits="1"/>
    </number:number-style>
    <number:number-style style:name="N_up_to_3_111_15">
      <number:number number:decimal-places="3" number:min-decimal-places="0" number:min-integer-digits="1"/>
    </number:number-style>
    <number:number-style style:name="N_up_to_3_111_16">
      <number:number number:decimal-places="3" number:min-decimal-places="0" number:min-integer-digits="1"/>
    </number:number-style>
    <number:number-style style:name="N_up_to_3_111_17">
      <number:number number:decimal-places="3" number:min-decimal-places="0" number:min-integer-digits="1"/>
    </number:number-style>
    <number:number-style style:name="N_up_to_3_111_18">
      <number:number number:decimal-places="3" number:min-decimal-places="0" number:min-integer-digits="1"/>
    </number:number-style>
    <number:number-style style:name="N_up_to_3_111_19">
      <number:number number:decimal-places="3" number:min-decimal-places="0" number:min-integer-digits="1"/>
    </number:number-style>
    <number:number-style style:name="N_up_to_3_111_20">
      <number:number number:decimal-places="3" number:min-decimal-places="0" number:min-integer-digits="1"/>
    </number:number-style>
    <number:number-style style:name="N_up_to_3_111_21">
      <number:number number:decimal-places="3" number:min-decimal-places="0" number:min-integer-digits="1"/>
    </number:number-style>
    <number:number-style style:name="N_up_to_3_111_22">
      <number:number number:decimal-places="3" number:min-decimal-places="0" number:min-integer-digits="1"/>
    </number:number-style>
    <number:number-style style:name="N_up_to_3_111_23">
      <number:number number:decimal-places="3" number:min-decimal-places="0" number:min-integer-digits="1"/>
    </number:number-style>
    <number:number-style style:name="N_up_to_3_111_24">
      <number:number number:decimal-places="3" number:min-decimal-places="0" number:min-integer-digits="1"/>
    </number:number-style>
    <number:number-style style:name="N_up_to_3_112_3">
      <number:number number:decimal-places="3" number:min-decimal-places="0" number:min-integer-digits="1"/>
    </number:number-style>
    <number:number-style style:name="N_up_to_3_112_4">
      <number:number number:decimal-places="3" number:min-decimal-places="0" number:min-integer-digits="1"/>
    </number:number-style>
    <number:number-style style:name="N_up_to_3_112_10">
      <number:number number:decimal-places="3" number:min-decimal-places="0" number:min-integer-digits="1"/>
    </number:number-style>
    <number:number-style style:name="N_up_to_3_112_15">
      <number:number number:decimal-places="3" number:min-decimal-places="0" number:min-integer-digits="1"/>
    </number:number-style>
    <number:number-style style:name="N_up_to_3_112_16">
      <number:number number:decimal-places="3" number:min-decimal-places="0" number:min-integer-digits="1"/>
    </number:number-style>
    <number:number-style style:name="N_up_to_3_112_17">
      <number:number number:decimal-places="3" number:min-decimal-places="0" number:min-integer-digits="1"/>
    </number:number-style>
    <number:number-style style:name="N_up_to_3_112_18">
      <number:number number:decimal-places="3" number:min-decimal-places="0" number:min-integer-digits="1"/>
    </number:number-style>
    <number:number-style style:name="N_up_to_3_112_19">
      <number:number number:decimal-places="3" number:min-decimal-places="0" number:min-integer-digits="1"/>
    </number:number-style>
    <number:number-style style:name="N_up_to_3_112_20">
      <number:number number:decimal-places="3" number:min-decimal-places="0" number:min-integer-digits="1"/>
    </number:number-style>
    <number:number-style style:name="N_up_to_3_112_21">
      <number:number number:decimal-places="3" number:min-decimal-places="0" number:min-integer-digits="1"/>
    </number:number-style>
    <number:number-style style:name="N_up_to_3_112_22">
      <number:number number:decimal-places="3" number:min-decimal-places="0" number:min-integer-digits="1"/>
    </number:number-style>
    <number:number-style style:name="N_up_to_3_112_23">
      <number:number number:decimal-places="3" number:min-decimal-places="0" number:min-integer-digits="1"/>
    </number:number-style>
    <number:number-style style:name="N_up_to_3_112_24">
      <number:number number:decimal-places="3" number:min-decimal-places="0" number:min-integer-digits="1"/>
    </number:number-style>
    <number:number-style style:name="N_up_to_3_113_3">
      <number:number number:decimal-places="3" number:min-decimal-places="0" number:min-integer-digits="1"/>
    </number:number-style>
    <number:number-style style:name="N_up_to_3_113_4">
      <number:number number:decimal-places="3" number:min-decimal-places="0" number:min-integer-digits="1"/>
    </number:number-style>
    <number:number-style style:name="N_up_to_3_113_10">
      <number:number number:decimal-places="3" number:min-decimal-places="0" number:min-integer-digits="1"/>
    </number:number-style>
    <number:number-style style:name="N_up_to_3_113_15">
      <number:number number:decimal-places="3" number:min-decimal-places="0" number:min-integer-digits="1"/>
    </number:number-style>
    <number:number-style style:name="N_up_to_3_113_17">
      <number:number number:decimal-places="3" number:min-decimal-places="0" number:min-integer-digits="1"/>
    </number:number-style>
    <number:number-style style:name="N_up_to_3_113_18">
      <number:number number:decimal-places="3" number:min-decimal-places="0" number:min-integer-digits="1"/>
    </number:number-style>
    <number:number-style style:name="N_up_to_3_113_19">
      <number:number number:decimal-places="3" number:min-decimal-places="0" number:min-integer-digits="1"/>
    </number:number-style>
    <number:number-style style:name="N_up_to_3_113_20">
      <number:number number:decimal-places="3" number:min-decimal-places="0" number:min-integer-digits="1"/>
    </number:number-style>
    <number:number-style style:name="N_up_to_3_113_21">
      <number:number number:decimal-places="3" number:min-decimal-places="0" number:min-integer-digits="1"/>
    </number:number-style>
    <number:number-style style:name="N_up_to_3_113_22">
      <number:number number:decimal-places="3" number:min-decimal-places="0" number:min-integer-digits="1"/>
    </number:number-style>
    <number:number-style style:name="N_up_to_3_113_23">
      <number:number number:decimal-places="3" number:min-decimal-places="0" number:min-integer-digits="1"/>
    </number:number-style>
    <number:number-style style:name="N_up_to_3_113_24">
      <number:number number:decimal-places="3" number:min-decimal-places="0" number:min-integer-digits="1"/>
    </number:number-style>
    <number:number-style style:name="N_up_to_3_114_3">
      <number:number number:decimal-places="3" number:min-decimal-places="0" number:min-integer-digits="1"/>
    </number:number-style>
    <number:number-style style:name="N_up_to_3_114_4">
      <number:number number:decimal-places="3" number:min-decimal-places="0" number:min-integer-digits="1"/>
    </number:number-style>
    <number:number-style style:name="N_up_to_3_114_10">
      <number:number number:decimal-places="3" number:min-decimal-places="0" number:min-integer-digits="1"/>
    </number:number-style>
    <number:number-style style:name="N_up_to_3_114_15">
      <number:number number:decimal-places="3" number:min-decimal-places="0" number:min-integer-digits="1"/>
    </number:number-style>
    <number:number-style style:name="N_up_to_3_114_16">
      <number:number number:decimal-places="3" number:min-decimal-places="0" number:min-integer-digits="1"/>
    </number:number-style>
    <number:number-style style:name="N_up_to_3_114_17">
      <number:number number:decimal-places="3" number:min-decimal-places="0" number:min-integer-digits="1"/>
    </number:number-style>
    <number:number-style style:name="N_up_to_3_114_18">
      <number:number number:decimal-places="3" number:min-decimal-places="0" number:min-integer-digits="1"/>
    </number:number-style>
    <number:number-style style:name="N_up_to_3_114_19">
      <number:number number:decimal-places="3" number:min-decimal-places="0" number:min-integer-digits="1"/>
    </number:number-style>
    <number:number-style style:name="N_up_to_3_114_20">
      <number:number number:decimal-places="3" number:min-decimal-places="0" number:min-integer-digits="1"/>
    </number:number-style>
    <number:number-style style:name="N_up_to_3_114_21">
      <number:number number:decimal-places="3" number:min-decimal-places="0" number:min-integer-digits="1"/>
    </number:number-style>
    <number:number-style style:name="N_up_to_3_114_22">
      <number:number number:decimal-places="3" number:min-decimal-places="0" number:min-integer-digits="1"/>
    </number:number-style>
    <number:number-style style:name="N_up_to_3_114_23">
      <number:number number:decimal-places="3" number:min-decimal-places="0" number:min-integer-digits="1"/>
    </number:number-style>
    <number:number-style style:name="N_up_to_3_114_24">
      <number:number number:decimal-places="3" number:min-decimal-places="0" number:min-integer-digits="1"/>
    </number:number-style>
    <number:number-style style:name="N_up_to_3_115_3">
      <number:number number:decimal-places="3" number:min-decimal-places="0" number:min-integer-digits="1"/>
    </number:number-style>
    <number:number-style style:name="N_up_to_3_115_4">
      <number:number number:decimal-places="3" number:min-decimal-places="0" number:min-integer-digits="1"/>
    </number:number-style>
    <number:number-style style:name="N_up_to_3_115_10">
      <number:number number:decimal-places="3" number:min-decimal-places="0" number:min-integer-digits="1"/>
    </number:number-style>
    <number:number-style style:name="N_up_to_3_115_15">
      <number:number number:decimal-places="3" number:min-decimal-places="0" number:min-integer-digits="1"/>
    </number:number-style>
    <number:number-style style:name="N_up_to_3_115_16">
      <number:number number:decimal-places="3" number:min-decimal-places="0" number:min-integer-digits="1"/>
    </number:number-style>
    <number:number-style style:name="N_up_to_3_115_17">
      <number:number number:decimal-places="3" number:min-decimal-places="0" number:min-integer-digits="1"/>
    </number:number-style>
    <number:number-style style:name="N_up_to_3_115_18">
      <number:number number:decimal-places="3" number:min-decimal-places="0" number:min-integer-digits="1"/>
    </number:number-style>
    <number:number-style style:name="N_up_to_3_115_19">
      <number:number number:decimal-places="3" number:min-decimal-places="0" number:min-integer-digits="1"/>
    </number:number-style>
    <number:number-style style:name="N_up_to_3_115_20">
      <number:number number:decimal-places="3" number:min-decimal-places="0" number:min-integer-digits="1"/>
    </number:number-style>
    <number:number-style style:name="N_up_to_3_115_21">
      <number:number number:decimal-places="3" number:min-decimal-places="0" number:min-integer-digits="1"/>
    </number:number-style>
    <number:number-style style:name="N_up_to_3_115_22">
      <number:number number:decimal-places="3" number:min-decimal-places="0" number:min-integer-digits="1"/>
    </number:number-style>
    <number:number-style style:name="N_up_to_3_115_23">
      <number:number number:decimal-places="3" number:min-decimal-places="0" number:min-integer-digits="1"/>
    </number:number-style>
    <number:number-style style:name="N_up_to_3_115_24">
      <number:number number:decimal-places="3" number:min-decimal-places="0" number:min-integer-digits="1"/>
    </number:number-style>
    <number:number-style style:name="N_up_to_3_116_3">
      <number:number number:decimal-places="3" number:min-decimal-places="0" number:min-integer-digits="1"/>
    </number:number-style>
    <number:number-style style:name="N_up_to_3_116_4">
      <number:number number:decimal-places="3" number:min-decimal-places="0" number:min-integer-digits="1"/>
    </number:number-style>
    <number:number-style style:name="N_up_to_3_116_10">
      <number:number number:decimal-places="3" number:min-decimal-places="0" number:min-integer-digits="1"/>
    </number:number-style>
    <number:number-style style:name="N_up_to_3_116_15">
      <number:number number:decimal-places="3" number:min-decimal-places="0" number:min-integer-digits="1"/>
    </number:number-style>
    <number:number-style style:name="N_up_to_3_116_24">
      <number:number number:decimal-places="3" number:min-decimal-places="0" number:min-integer-digits="1"/>
    </number:number-style>
    <number:number-style style:name="N_up_to_3_117_3">
      <number:number number:decimal-places="3" number:min-decimal-places="0" number:min-integer-digits="1"/>
    </number:number-style>
    <number:number-style style:name="N_up_to_3_117_4">
      <number:number number:decimal-places="3" number:min-decimal-places="0" number:min-integer-digits="1"/>
    </number:number-style>
    <number:number-style style:name="N_up_to_3_117_10">
      <number:number number:decimal-places="3" number:min-decimal-places="0" number:min-integer-digits="1"/>
    </number:number-style>
    <number:number-style style:name="N_up_to_3_117_15">
      <number:number number:decimal-places="3" number:min-decimal-places="0" number:min-integer-digits="1"/>
    </number:number-style>
    <number:number-style style:name="N_up_to_3_117_16">
      <number:number number:decimal-places="3" number:min-decimal-places="0" number:min-integer-digits="1"/>
    </number:number-style>
    <number:number-style style:name="N_up_to_3_117_17">
      <number:number number:decimal-places="3" number:min-decimal-places="0" number:min-integer-digits="1"/>
    </number:number-style>
    <number:number-style style:name="N_up_to_3_117_18">
      <number:number number:decimal-places="3" number:min-decimal-places="0" number:min-integer-digits="1"/>
    </number:number-style>
    <number:number-style style:name="N_up_to_3_117_19">
      <number:number number:decimal-places="3" number:min-decimal-places="0" number:min-integer-digits="1"/>
    </number:number-style>
    <number:number-style style:name="N_up_to_3_117_20">
      <number:number number:decimal-places="3" number:min-decimal-places="0" number:min-integer-digits="1"/>
    </number:number-style>
    <number:number-style style:name="N_up_to_3_117_21">
      <number:number number:decimal-places="3" number:min-decimal-places="0" number:min-integer-digits="1"/>
    </number:number-style>
    <number:number-style style:name="N_up_to_3_117_22">
      <number:number number:decimal-places="3" number:min-decimal-places="0" number:min-integer-digits="1"/>
    </number:number-style>
    <number:number-style style:name="N_up_to_3_117_23">
      <number:number number:decimal-places="3" number:min-decimal-places="0" number:min-integer-digits="1"/>
    </number:number-style>
    <number:number-style style:name="N_up_to_3_117_24">
      <number:number number:decimal-places="3" number:min-decimal-places="0" number:min-integer-digits="1"/>
    </number:number-style>
    <number:number-style style:name="N_up_to_3_118_3">
      <number:number number:decimal-places="3" number:min-decimal-places="0" number:min-integer-digits="1"/>
    </number:number-style>
    <number:number-style style:name="N_up_to_3_118_4">
      <number:number number:decimal-places="3" number:min-decimal-places="0" number:min-integer-digits="1"/>
    </number:number-style>
    <number:number-style style:name="N_up_to_3_118_10">
      <number:number number:decimal-places="3" number:min-decimal-places="0" number:min-integer-digits="1"/>
    </number:number-style>
    <number:number-style style:name="N_up_to_3_118_15">
      <number:number number:decimal-places="3" number:min-decimal-places="0" number:min-integer-digits="1"/>
    </number:number-style>
    <number:number-style style:name="N_up_to_3_118_16">
      <number:number number:decimal-places="3" number:min-decimal-places="0" number:min-integer-digits="1"/>
    </number:number-style>
    <number:number-style style:name="N_up_to_3_118_17">
      <number:number number:decimal-places="3" number:min-decimal-places="0" number:min-integer-digits="1"/>
    </number:number-style>
    <number:number-style style:name="N_up_to_3_118_18">
      <number:number number:decimal-places="3" number:min-decimal-places="0" number:min-integer-digits="1"/>
    </number:number-style>
    <number:number-style style:name="N_up_to_3_118_19">
      <number:number number:decimal-places="3" number:min-decimal-places="0" number:min-integer-digits="1"/>
    </number:number-style>
    <number:number-style style:name="N_up_to_3_118_20">
      <number:number number:decimal-places="3" number:min-decimal-places="0" number:min-integer-digits="1"/>
    </number:number-style>
    <number:number-style style:name="N_up_to_3_118_21">
      <number:number number:decimal-places="3" number:min-decimal-places="0" number:min-integer-digits="1"/>
    </number:number-style>
    <number:number-style style:name="N_up_to_3_118_22">
      <number:number number:decimal-places="3" number:min-decimal-places="0" number:min-integer-digits="1"/>
    </number:number-style>
    <number:number-style style:name="N_up_to_3_118_23">
      <number:number number:decimal-places="3" number:min-decimal-places="0" number:min-integer-digits="1"/>
    </number:number-style>
    <number:number-style style:name="N_up_to_3_118_24">
      <number:number number:decimal-places="3" number:min-decimal-places="0" number:min-integer-digits="1"/>
    </number:number-style>
    <number:number-style style:name="N_up_to_3_119_3">
      <number:number number:decimal-places="3" number:min-decimal-places="0" number:min-integer-digits="1"/>
    </number:number-style>
    <number:number-style style:name="N_up_to_3_119_4">
      <number:number number:decimal-places="3" number:min-decimal-places="0" number:min-integer-digits="1"/>
    </number:number-style>
    <number:number-style style:name="N_up_to_3_119_10">
      <number:number number:decimal-places="3" number:min-decimal-places="0" number:min-integer-digits="1"/>
    </number:number-style>
    <number:number-style style:name="N_up_to_3_119_15">
      <number:number number:decimal-places="3" number:min-decimal-places="0" number:min-integer-digits="1"/>
    </number:number-style>
    <number:number-style style:name="N_up_to_3_119_16">
      <number:number number:decimal-places="3" number:min-decimal-places="0" number:min-integer-digits="1"/>
    </number:number-style>
    <number:number-style style:name="N_up_to_3_119_17">
      <number:number number:decimal-places="3" number:min-decimal-places="0" number:min-integer-digits="1"/>
    </number:number-style>
    <number:number-style style:name="N_up_to_3_119_18">
      <number:number number:decimal-places="3" number:min-decimal-places="0" number:min-integer-digits="1"/>
    </number:number-style>
    <number:number-style style:name="N_up_to_3_119_19">
      <number:number number:decimal-places="3" number:min-decimal-places="0" number:min-integer-digits="1"/>
    </number:number-style>
    <number:number-style style:name="N_up_to_3_119_20">
      <number:number number:decimal-places="3" number:min-decimal-places="0" number:min-integer-digits="1"/>
    </number:number-style>
    <number:number-style style:name="N_up_to_3_119_21">
      <number:number number:decimal-places="3" number:min-decimal-places="0" number:min-integer-digits="1"/>
    </number:number-style>
    <number:number-style style:name="N_up_to_3_119_22">
      <number:number number:decimal-places="3" number:min-decimal-places="0" number:min-integer-digits="1"/>
    </number:number-style>
    <number:number-style style:name="N_up_to_3_119_23">
      <number:number number:decimal-places="3" number:min-decimal-places="0" number:min-integer-digits="1"/>
    </number:number-style>
    <number:number-style style:name="N_up_to_3_119_24">
      <number:number number:decimal-places="3" number:min-decimal-places="0" number:min-integer-digits="1"/>
    </number:number-style>
  </office:automatic-styles>
  <office:body>
    <office:spreadsheet>
      <table:table table:name="Stammdaten" table:style-name="a19957c">
        <table:table-column table:number-columns-repeated="5" table:style-name="aee8d42"/>
        <table:table-column table:number-columns-repeated="1" table:style-name="aee8d42"/>
        <table:table-column table:number-columns-repeated="1" table:style-name="aee8d42"/>
        <table:table-column table:number-columns-repeated="1" table:style-name="aee8d42"/>
        <table:table-column table:number-columns-repeated="1" table:style-name="aee8d42"/>
        <table:table-column table:number-columns-repeated="1" table:style-name="aee8d42"/>
        <table:table-column table:number-columns-repeated="1" table:style-name="aee8d42"/>
        <table:table-column table:number-columns-repeated="1" table:style-name="aee8d42"/>
        <table:table-column table:number-columns-repeated="1" table:style-name="aee8d42"/>
        <table:table-column table:number-columns-repeated="1" table:style-name="aee8d42"/>
        <table:table-column table:number-columns-repeated="1" table:style-name="aee8d42"/>
        <table:table-column table:number-columns-repeated="1" table:style-name="aee8d42"/>
        <table:table-column table:number-columns-repeated="1" table:style-name="aee8d42"/>
        <table:table-column table:number-columns-repeated="1" table:style-name="aee8d42"/>
        <table:table-column table:number-columns-repeated="1" table:style-name="aee8d42"/>
        <table:table-column table:number-columns-repeated="1" table:style-name="aee8d42"/>
        <table:table-column table:number-columns-repeated="1" table:style-name="aee8d42"/>
        <table:table-column table:number-columns-repeated="1" table:style-name="aee8d42"/>
        <table:table-column table:number-columns-repeated="1" table:style-name="aee8d42"/>
        <table:table-column table:number-columns-repeated="1" table:style-name="aee8d42"/>
        <table:table-column table:number-columns-repeated="1" table:style-name="aee8d42"/>
        <table:table-column table:number-columns-repeated="1" table:style-name="aee8d42"/>
        <table:table-column table:number-columns-repeated="1" table:style-name="aee8d42"/>
        <table:table-column table:number-columns-repeated="1" table:style-name="aee8d42"/>
        <table:table-column table:number-columns-repeated="1" table:style-name="aee8d42"/>
        <table:table-column table:number-columns-repeated="1" table:style-name="aee8d42"/>
        <table:table-column table:number-columns-repeated="1" table:style-name="aee8d42"/>
        <table:table-column table:number-columns-repeated="1" table:style-name="aee8d42"/>
        <table:table-column table:number-columns-repeated="1" table:style-name="aee8d42"/>
        <table:table-column table:number-columns-repeated="1" table:style-name="aee8d42"/>
        <table:table-column table:number-columns-repeated="1" table:style-name="aee8d42"/>
        <table:table-column table:number-columns-repeated="1" table:style-name="aee8d42"/>
        <table:table-column table:number-columns-repeated="1" table:style-name="aee8d42"/>
        <table:table-column table:number-columns-repeated="1" table:style-name="aee8d42"/>
        <table:table-column table:number-columns-repeated="1" table:style-name="aee8d42"/>
        <table:table-column table:number-columns-repeated="1" table:style-name="aee8d42"/>
        <table:table-column table:number-columns-repeated="1" table:style-name="aee8d42"/>
        <table:table-column table:number-columns-repeated="1" table:style-name="aee8d42"/>
        <table:table-column table:number-columns-repeated="1" table:style-name="aee8d42"/>
        <table:table-column table:number-columns-repeated="1" table:style-name="aee8d42"/>
        <table:table-column table:number-columns-repeated="1" table:style-name="aee8d42"/>
        <table:table-column table:number-columns-repeated="1" table:style-name="aee8d42"/>
        <table:table-column table:number-columns-repeated="1" table:style-name="aee8d42"/>
        <table:table-column table:number-columns-repeated="1" table:style-name="aee8d42"/>
        <table:table-column table:number-columns-repeated="1" table:style-name="aee8d42"/>
        <table:table-column table:number-columns-repeated="1" table:style-name="aee8d42"/>
        <table:table-column table:number-columns-repeated="1" table:style-name="aee8d42"/>
        <table:table-column table:number-columns-repeated="1" table:style-name="aee8d42"/>
        <table:table-row>
          <table:table-cell office:string-value="See" office:value-type="string">
            <text:p>See</text:p>
          </table:table-cell>
          <table:table-cell office:string-value="LAWA-ID" office:value-type="string">
            <text:p>LAWA-ID</text:p>
          </table:table-cell>
          <table:table-cell office:string-value="Wasserkörper-ID" office:value-type="string">
            <text:p>Wasserkörper-ID</text:p>
          </table:table-cell>
          <table:table-cell office:string-value="Typ See" office:value-type="string">
            <text:p>Typ See</text:p>
          </table:table-cell>
          <table:table-cell office:string-value="Öko-Region" office:value-type="string">
            <text:p>Öko-Region</text:p>
          </table:table-cell>
          <table:table-cell office:string-value="Büro" office:value-type="string">
            <text:p>Büro</text:p>
          </table:table-cell>
          <table:table-cell office:string-value="Bearbeiter Probenahme" office:value-type="string">
            <text:p>Bearbeiter Probenahme</text:p>
          </table:table-cell>
          <table:table-cell office:string-value="Transekt amtliche ID" office:value-type="string">
            <text:p>Transekt amtliche ID</text:p>
          </table:table-cell>
          <table:table-cell office:string-value="Koordinate Rechtswert UTM" office:value-type="string">
            <text:p>Koordinate Rechtswert UTM</text:p>
          </table:table-cell>
          <table:table-cell office:string-value="Koordinate Hochwertwert UTM" office:value-type="string">
            <text:p>Koordinate Hochwertwert UTM</text:p>
          </table:table-cell>
          <table:table-cell office:string-value="Name des Transektes" office:value-type="string">
            <text:p>Name des Transektes</text:p>
          </table:table-cell>
          <table:table-cell office:string-value="Proben ID" office:value-type="string">
            <text:p>Proben ID</text:p>
          </table:table-cell>
          <table:table-cell office:string-value="Probe interne Nr. Büro" office:value-type="string">
            <text:p>Probe interne Nr. Büro</text:p>
          </table:table-cell>
          <table:table-cell office:string-value="Vorauswahl Ufertyp" office:value-type="string">
            <text:p>Vorauswahl Ufertyp</text:p>
          </table:table-cell>
          <table:table-cell office:string-value="Datum der Beprobung" office:value-type="string">
            <text:p>Datum der Beprobung</text:p>
          </table:table-cell>
          <table:table-cell office:string-value="Kartierte Substrate [%]" office:value-type="string">
            <text:p>Kartierte Substrate [%]</text:p>
          </table:table-cell>
          <table:table-cell office:string-value="Grundsicht bis 1 m bei Kartierung" office:value-type="string">
            <text:p>Grundsicht bis 1 m bei Kartierung</text:p>
          </table:table-cell>
          <table:table-cell office:string-value="Felsen und Blöcke" office:value-type="string">
            <text:p>Felsen und Blöcke</text:p>
          </table:table-cell>
          <table:table-cell office:string-value="Steine" office:value-type="string">
            <text:p>Steine</text:p>
          </table:table-cell>
          <table:table-cell office:string-value="Grobkies" office:value-type="string">
            <text:p>Grobkies</text:p>
          </table:table-cell>
          <table:table-cell office:string-value="Mittelkies" office:value-type="string">
            <text:p>Mittelkies</text:p>
          </table:table-cell>
          <table:table-cell office:string-value="Feinkies" office:value-type="string">
            <text:p>Feinkies</text:p>
          </table:table-cell>
          <table:table-cell office:string-value="Sand" office:value-type="string">
            <text:p>Sand</text:p>
          </table:table-cell>
          <table:table-cell office:string-value="Sand mit Characeae" office:value-type="string">
            <text:p>Sand mit Characeae</text:p>
          </table:table-cell>
          <table:table-cell office:string-value="Schluff" office:value-type="string">
            <text:p>Schluff</text:p>
          </table:table-cell>
          <table:table-cell office:string-value="Seekreide" office:value-type="string">
            <text:p>Seekreide</text:p>
          </table:table-cell>
          <table:table-cell office:string-value="Röhricht/Ried" office:value-type="string">
            <text:p>Röhricht/Ried</text:p>
          </table:table-cell>
          <table:table-cell office:string-value="Submerse Pflanzen" office:value-type="string">
            <text:p>Submerse Pflanzen</text:p>
          </table:table-cell>
          <table:table-cell office:string-value="Totholz" office:value-type="string">
            <text:p>Totholz</text:p>
          </table:table-cell>
          <table:table-cell office:string-value="CPOM (grobes organisches Material)" office:value-type="string">
            <text:p>CPOM (grobes organisches Material)</text:p>
          </table:table-cell>
          <table:table-cell office:string-value="FPOM (feines organisches Material)" office:value-type="string">
            <text:p>FPOM (feines organisches Material)</text:p>
          </table:table-cell>
          <table:table-cell office:string-value="Torf / Torfmudde" office:value-type="string">
            <text:p>Torf / Torfmudde</text:p>
          </table:table-cell>
          <table:table-cell office:string-value="Wurzeln" office:value-type="string">
            <text:p>Wurzeln</text:p>
          </table:table-cell>
          <table:table-cell office:string-value="Muschelgrus" office:value-type="string">
            <text:p>Muschelgrus</text:p>
          </table:table-cell>
          <table:table-cell office:string-value="Faulschlamm / faulende Rhizome" office:value-type="string">
            <text:p>Faulschlamm / faulende Rhizome</text:p>
          </table:table-cell>
          <table:table-cell office:string-value="Steinwurf /Blockwurf" office:value-type="string">
            <text:p>Steinwurf /Blockwurf</text:p>
          </table:table-cell>
          <table:table-cell office:string-value="Bauschutt und Müll" office:value-type="string">
            <text:p>Bauschutt und Müll</text:p>
          </table:table-cell>
          <table:table-cell office:string-value="Ufer Mauer / Pflaster" office:value-type="string">
            <text:p>Ufer Mauer / Pflaster</text:p>
          </table:table-cell>
          <table:table-cell office:string-value="Spundwand Stahl oder Beton" office:value-type="string">
            <text:p>Spundwand Stahl oder Beton</text:p>
          </table:table-cell>
          <table:table-cell office:string-value="Uferwand Holz" office:value-type="string">
            <text:p>Uferwand Holz</text:p>
          </table:table-cell>
          <table:table-cell office:string-value="Buschfaschinen" office:value-type="string">
            <text:p>Buschfaschinen</text:p>
          </table:table-cell>
          <table:table-cell office:string-value="Stege/Pfähle" office:value-type="string">
            <text:p>Stege/Pfähle</text:p>
          </table:table-cell>
          <table:table-cell office:string-value="Substrate 100%-Kontrolle [FORMEL]" office:value-type="string">
            <text:p>Substrate 100%-Kontrolle [FORMEL]</text:p>
          </table:table-cell>
          <table:table-cell office:string-value="Beschattung der Flachwasserzone [%]" office:value-type="string">
            <text:p>Beschattung der Flachwasserzone [%]</text:p>
          </table:table-cell>
          <table:table-cell office:string-value="Hemerobie Flachwasserzone" office:value-type="string">
            <text:p>Hemerobie Flachwasserzone</text:p>
          </table:table-cell>
          <table:table-cell office:string-value="Störungen Flachwasserzone Kurzform" office:value-type="string">
            <text:p>Störungen Flachwasserzone Kurzform</text:p>
          </table:table-cell>
          <table:table-cell office:string-value="Uferstrukturen 20 m landeinwärts Kurzform" office:value-type="string">
            <text:p>Uferstrukturen 20 m landeinwärts Kurzform</text:p>
          </table:table-cell>
          <table:table-cell office:string-value="Physiko-Chemie" office:value-type="string">
            <text:p>Physiko-Chemie</text:p>
          </table:table-cell>
          <table:table-cell office:string-value="Lf µS/cm 25°C" office:value-type="string">
            <text:p>Lf µS/cm 25°C</text:p>
          </table:table-cell>
          <table:table-cell office:string-value="ph" office:value-type="string">
            <text:p>ph</text:p>
          </table:table-cell>
          <table:table-cell office:string-value="O2 %" office:value-type="string">
            <text:p>O2 %</text:p>
          </table:table-cell>
          <table:table-cell office:string-value="C° (Wasser)" office:value-type="string">
            <text:p>C° (Wasser)</text:p>
          </table:table-cell>
        </table:table-row>
        <table:table-row>
          <table:table-cell office:string-value="Bänke" office:value-type="string">
            <text:p>Bänke</text:p>
          </table:table-cell>
          <table:table-cell office:date-value="2017-05-22" office:value-type="date">
            <text:p>2017-05-22</text:p>
          </table:table-cell>
          <table:table-cell office:string-value="" office:value-type="string">
            <text:p/>
          </table:table-cell>
          <table:table-cell office:value="1.0" office:value-type="float" table:style-name="a7abb66">
            <text:p>1</text:p>
          </table:table-cell>
          <table:table-cell office:string-value="S_3" office:value-type="string">
            <text:p>S_3</text:p>
          </table:table-cell>
          <table:table-cell office:string-value="NTL" office:value-type="string">
            <text:p>NTL</text:p>
          </table:table-cell>
          <table:table-cell office:string-value="" office:value-type="string">
            <text:p/>
          </table:table-cell>
          <table:table-cell office:string-value="Müller" office:value-type="string">
            <text:p>Müller</text:p>
          </table:table-cell>
          <table:table-cell office:value="1.0" office:value-type="float" table:style-name="a36f1b0">
            <text:p>1</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Transekt 17" office:value-type="string">
            <text:p>Transekt 17</text:p>
          </table:table-cell>
          <table:table-cell office:string-value="" office:value-type="string">
            <text:p/>
          </table:table-cell>
          <table:table-cell office:string-value="O" office:value-type="string">
            <text:p>O</text:p>
          </table:table-cell>
          <table:table-cell office:string-value="Nein" office:value-type="string">
            <text:p>Nein</text:p>
          </table:table-cell>
          <table:table-cell office:value="0.0" office:value-type="float" table:style-name="abf5a5d">
            <text:p>0</text:p>
          </table:table-cell>
          <table:table-cell office:value="0.0" office:value-type="float" table:style-name="ad161bd">
            <text:p>0</text:p>
          </table:table-cell>
          <table:table-cell office:value="0.0" office:value-type="float" table:style-name="acf198a">
            <text:p>0</text:p>
          </table:table-cell>
          <table:table-cell office:value="0.0" office:value-type="float" table:style-name="a4ac4ee">
            <text:p>0</text:p>
          </table:table-cell>
          <table:table-cell office:value="0.0" office:value-type="float" table:style-name="ac7719e">
            <text:p>0</text:p>
          </table:table-cell>
          <table:table-cell office:value="0.0" office:value-type="float" table:style-name="a5ce771">
            <text:p>0</text:p>
          </table:table-cell>
          <table:table-cell office:value="0.0" office:value-type="float" table:style-name="a46a4db">
            <text:p>0</text:p>
          </table:table-cell>
          <table:table-cell office:value="0.0" office:value-type="float" table:style-name="a6ff0bf">
            <text:p>0</text:p>
          </table:table-cell>
          <table:table-cell office:value="0.0" office:value-type="float" table:style-name="a5522f2">
            <text:p>0</text:p>
          </table:table-cell>
          <table:table-cell office:value="0.0" office:value-type="float" table:style-name="ae4b20e">
            <text:p>0</text:p>
          </table:table-cell>
          <table:table-cell office:value="0.0" office:value-type="float" table:style-name="a75d249">
            <text:p>0</text:p>
          </table:table-cell>
          <table:table-cell office:value="0.0" office:value-type="float" table:style-name="a60cbc8">
            <text:p>0</text:p>
          </table:table-cell>
          <table:table-cell office:value="0.0" office:value-type="float" table:style-name="ab54c62">
            <text:p>0</text:p>
          </table:table-cell>
          <table:table-cell office:value="0.0" office:value-type="float" table:style-name="ac3f753">
            <text:p>0</text:p>
          </table:table-cell>
          <table:table-cell office:value="0.0" office:value-type="float" table:style-name="adcb367">
            <text:p>0</text:p>
          </table:table-cell>
          <table:table-cell office:value="0.0" office:value-type="float" table:style-name="acab4e4">
            <text:p>0</text:p>
          </table:table-cell>
          <table:table-cell office:value="0.0" office:value-type="float" table:style-name="a82a329">
            <text:p>0</text:p>
          </table:table-cell>
          <table:table-cell office:value="0.0" office:value-type="float" table:style-name="a747339">
            <text:p>0</text:p>
          </table:table-cell>
          <table:table-cell office:value="0.0" office:value-type="float" table:style-name="a642008">
            <text:p>0</text:p>
          </table:table-cell>
          <table:table-cell office:value="0.0" office:value-type="float" table:style-name="af44151">
            <text:p>0</text:p>
          </table:table-cell>
          <table:table-cell office:value="0.0" office:value-type="float" table:style-name="acc8a93">
            <text:p>0</text:p>
          </table:table-cell>
          <table:table-cell office:value="0.0" office:value-type="float" table:style-name="a9178a8">
            <text:p>0</text:p>
          </table:table-cell>
          <table:table-cell office:value="0.0" office:value-type="float" table:style-name="a76c6e4">
            <text:p>0</text:p>
          </table:table-cell>
          <table:table-cell office:value="0.0" office:value-type="float" table:style-name="a5bd06f">
            <text:p>0</text:p>
          </table:table-cell>
          <table:table-cell office:value="0.0" office:value-type="float" table:style-name="a1732f0">
            <text:p>0</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 office:value-type="string">
            <text:p/>
          </table:table-cell>
          <table:table-cell/>
          <table:table-cell/>
          <table:table-cell/>
        </table:table-row>
        <table:table-row>
          <table:table-cell office:string-value="Bänke" office:value-type="string">
            <text:p>Bänke</text:p>
          </table:table-cell>
          <table:table-cell office:date-value="2017-05-23" office:value-type="date">
            <text:p>2017-05-23</text:p>
          </table:table-cell>
          <table:table-cell office:string-value="" office:value-type="string">
            <text:p/>
          </table:table-cell>
          <table:table-cell office:value="1.0" office:value-type="float" table:style-name="aca30c6">
            <text:p>1</text:p>
          </table:table-cell>
          <table:table-cell office:string-value="S_12" office:value-type="string">
            <text:p>S_12</text:p>
          </table:table-cell>
          <table:table-cell office:string-value="NTL" office:value-type="string">
            <text:p>NTL</text:p>
          </table:table-cell>
          <table:table-cell office:string-value="" office:value-type="string">
            <text:p/>
          </table:table-cell>
          <table:table-cell office:string-value="Müller" office:value-type="string">
            <text:p>Müller</text:p>
          </table:table-cell>
          <table:table-cell office:value="2.0" office:value-type="float" table:style-name="a05f75d">
            <text:p>2</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Transekt 18" office:value-type="string">
            <text:p>Transekt 18</text:p>
          </table:table-cell>
          <table:table-cell office:string-value="" office:value-type="string">
            <text:p/>
          </table:table-cell>
          <table:table-cell office:string-value="O" office:value-type="string">
            <text:p>O</text:p>
          </table:table-cell>
          <table:table-cell office:string-value="Nein" office:value-type="string">
            <text:p>Nein</text:p>
          </table:table-cell>
          <table:table-cell office:value="0.0" office:value-type="float" table:style-name="a3fa711">
            <text:p>0</text:p>
          </table:table-cell>
          <table:table-cell office:value="0.0" office:value-type="float" table:style-name="a6ff29b">
            <text:p>0</text:p>
          </table:table-cell>
          <table:table-cell office:value="0.0" office:value-type="float" table:style-name="a644ac7">
            <text:p>0</text:p>
          </table:table-cell>
          <table:table-cell office:value="0.0" office:value-type="float" table:style-name="a323646">
            <text:p>0</text:p>
          </table:table-cell>
          <table:table-cell office:value="0.0" office:value-type="float" table:style-name="a42f462">
            <text:p>0</text:p>
          </table:table-cell>
          <table:table-cell office:value="0.0" office:value-type="float" table:style-name="a7d0b11">
            <text:p>0</text:p>
          </table:table-cell>
          <table:table-cell office:value="0.0" office:value-type="float" table:style-name="a169e5d">
            <text:p>0</text:p>
          </table:table-cell>
          <table:table-cell office:value="0.0" office:value-type="float" table:style-name="a7fefc4">
            <text:p>0</text:p>
          </table:table-cell>
          <table:table-cell office:value="0.0" office:value-type="float" table:style-name="aad6250">
            <text:p>0</text:p>
          </table:table-cell>
          <table:table-cell office:value="0.0" office:value-type="float" table:style-name="a644c10">
            <text:p>0</text:p>
          </table:table-cell>
          <table:table-cell office:value="0.0" office:value-type="float" table:style-name="ab182ab">
            <text:p>0</text:p>
          </table:table-cell>
          <table:table-cell office:value="0.0" office:value-type="float" table:style-name="a78d836">
            <text:p>0</text:p>
          </table:table-cell>
          <table:table-cell office:value="0.0" office:value-type="float" table:style-name="a151390">
            <text:p>0</text:p>
          </table:table-cell>
          <table:table-cell office:value="0.0" office:value-type="float" table:style-name="aa046cf">
            <text:p>0</text:p>
          </table:table-cell>
          <table:table-cell office:value="0.0" office:value-type="float" table:style-name="a40dbd2">
            <text:p>0</text:p>
          </table:table-cell>
          <table:table-cell office:value="0.0" office:value-type="float" table:style-name="a5ace34">
            <text:p>0</text:p>
          </table:table-cell>
          <table:table-cell office:value="0.0" office:value-type="float" table:style-name="a9d312a">
            <text:p>0</text:p>
          </table:table-cell>
          <table:table-cell office:value="0.0" office:value-type="float" table:style-name="a600343">
            <text:p>0</text:p>
          </table:table-cell>
          <table:table-cell office:value="0.0" office:value-type="float" table:style-name="a122107">
            <text:p>0</text:p>
          </table:table-cell>
          <table:table-cell office:value="0.0" office:value-type="float" table:style-name="afd4f9a">
            <text:p>0</text:p>
          </table:table-cell>
          <table:table-cell office:value="0.0" office:value-type="float" table:style-name="a5569a2">
            <text:p>0</text:p>
          </table:table-cell>
          <table:table-cell office:value="0.0" office:value-type="float" table:style-name="ad96971">
            <text:p>0</text:p>
          </table:table-cell>
          <table:table-cell office:value="0.0" office:value-type="float" table:style-name="a4edd3b">
            <text:p>0</text:p>
          </table:table-cell>
          <table:table-cell office:value="0.0" office:value-type="float" table:style-name="a66d3a9">
            <text:p>0</text:p>
          </table:table-cell>
          <table:table-cell office:value="0.0" office:value-type="float" table:style-name="ab1039d">
            <text:p>0</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 office:value-type="string">
            <text:p/>
          </table:table-cell>
          <table:table-cell/>
          <table:table-cell/>
          <table:table-cell/>
        </table:table-row>
      </table:table>
      <table:table table:name="Metrics mit Chiro" table:style-name="a0ad0d4">
        <table:table-column table:number-columns-repeated="5" table:style-name="aaa6c53"/>
        <table:table-row>
          <table:table-cell office:string-value="See" office:value-type="string">
            <text:p>See</text:p>
          </table:table-cell>
          <table:table-cell office:string-value="Bänke" office:value-type="string">
            <text:p>Bänke</text:p>
          </table:table-cell>
          <table:table-cell office:string-value="Bänke" office:value-type="string">
            <text:p>Bänke</text:p>
          </table:table-cell>
          <table:table-cell>
            <text:p/>
          </table:table-cell>
          <table:table-cell>
            <text:p/>
          </table:table-cell>
        </table:table-row>
        <table:table-row>
          <table:table-cell office:string-value="LAWA-ID" office:value-type="string">
            <text:p>LAWA-ID</text:p>
          </table:table-cell>
          <table:table-cell office:string-value="" office:value-type="string">
            <text:p/>
          </table:table-cell>
          <table:table-cell office:string-value="" office:value-type="string">
            <text:p/>
          </table:table-cell>
          <table:table-cell>
            <text:p/>
          </table:table-cell>
          <table:table-cell>
            <text:p/>
          </table:table-cell>
        </table:table-row>
        <table:table-row>
          <table:table-cell office:string-value="Wasserkörper-ID" office:value-type="string">
            <text:p>Wasserkörper-ID</text:p>
          </table:table-cell>
          <table:table-cell office:value="1.0" office:value-type="float" table:style-name="aa39c2b">
            <text:p>1</text:p>
          </table:table-cell>
          <table:table-cell office:value="1.0" office:value-type="float" table:style-name="ab9434b">
            <text:p>1</text:p>
          </table:table-cell>
          <table:table-cell/>
          <table:table-cell/>
        </table:table-row>
        <table:table-row>
          <table:table-cell office:string-value="Typ See" office:value-type="string">
            <text:p>Typ See</text:p>
          </table:table-cell>
          <table:table-cell office:string-value="S_3" office:value-type="string">
            <text:p>S_3</text:p>
          </table:table-cell>
          <table:table-cell office:string-value="S_12" office:value-type="string">
            <text:p>S_12</text:p>
          </table:table-cell>
          <table:table-cell/>
          <table:table-cell/>
        </table:table-row>
        <table:table-row>
          <table:table-cell office:string-value="Öko-Region" office:value-type="string">
            <text:p>Öko-Region</text:p>
          </table:table-cell>
          <table:table-cell office:string-value="NTL" office:value-type="string">
            <text:p>NTL</text:p>
          </table:table-cell>
          <table:table-cell office:string-value="NTL" office:value-type="string">
            <text:p>NTL</text:p>
          </table:table-cell>
          <table:table-cell/>
          <table:table-cell/>
        </table:table-row>
        <table:table-row>
          <table:table-cell office:string-value="Transekt interne Nr. Büro" office:value-type="string">
            <text:p>Transekt interne Nr. Büro</text:p>
          </table:table-cell>
          <table:table-cell office:value="1.0" office:value-type="float" table:style-name="a7e662d">
            <text:p>1</text:p>
          </table:table-cell>
          <table:table-cell office:value="2.0" office:value-type="float" table:style-name="a7fc505">
            <text:p>2</text:p>
          </table:table-cell>
          <table:table-cell/>
          <table:table-cell/>
        </table:table-row>
        <table:table-row>
          <table:table-cell office:string-value="Transekt amtliche ID" office:value-type="string">
            <text:p>Transekt amtliche ID</text:p>
          </table:table-cell>
          <table:table-cell office:value="1.0" office:value-type="float" table:style-name="ac467d0">
            <text:p>1</text:p>
          </table:table-cell>
          <table:table-cell office:value="2.0" office:value-type="float" table:style-name="a493b47">
            <text:p>2</text:p>
          </table:table-cell>
          <table:table-cell/>
          <table:table-cell/>
        </table:table-row>
        <table:table-row>
          <table:table-cell office:string-value="Name des Transektes" office:value-type="string">
            <text:p>Name des Transektes</text:p>
          </table:table-cell>
          <table:table-cell office:string-value="" office:value-type="string">
            <text:p/>
          </table:table-cell>
          <table:table-cell office:string-value="" office:value-type="string">
            <text:p/>
          </table:table-cell>
          <table:table-cell/>
          <table:table-cell/>
        </table:table-row>
        <table:table-row>
          <table:table-cell office:string-value="Proben ID" office:value-type="string">
            <text:p>Proben ID</text:p>
          </table:table-cell>
          <table:table-cell office:string-value="Transekt 17" office:value-type="string">
            <text:p>Transekt 17</text:p>
          </table:table-cell>
          <table:table-cell office:string-value="Transekt 18" office:value-type="string">
            <text:p>Transekt 18</text:p>
          </table:table-cell>
          <table:table-cell/>
          <table:table-cell/>
        </table:table-row>
        <table:table-row>
          <table:table-cell office:string-value="Probe interne Nr. Büro" office:value-type="string">
            <text:p>Probe interne Nr. Büro</text:p>
          </table:table-cell>
          <table:table-cell office:string-value="" office:value-type="string">
            <text:p/>
          </table:table-cell>
          <table:table-cell office:string-value="" office:value-type="string">
            <text:p/>
          </table:table-cell>
          <table:table-cell/>
          <table:table-cell/>
        </table:table-row>
        <table:table-row>
          <table:table-cell office:string-value="Vorauswahl Ufertyp" office:value-type="string">
            <text:p>Vorauswahl Ufertyp</text:p>
          </table:table-cell>
          <table:table-cell office:string-value="Org" office:value-type="string">
            <text:p>Org</text:p>
          </table:table-cell>
          <table:table-cell office:string-value="Org" office:value-type="string">
            <text:p>Org</text:p>
          </table:table-cell>
          <table:table-cell/>
          <table:table-cell/>
        </table:table-row>
        <table:table-row>
          <table:table-cell office:string-value="Datum der Beprobung" office:value-type="string">
            <text:p>Datum der Beprobung</text:p>
          </table:table-cell>
          <table:table-cell office:date-value="2017-05-22" office:value-type="date">
            <text:p>2017-05-22</text:p>
          </table:table-cell>
          <table:table-cell office:date-value="2017-05-23" office:value-type="date">
            <text:p>2017-05-23</text:p>
          </table:table-cell>
          <table:table-cell/>
          <table:table-cell/>
        </table:table-row>
        <table:table-row>
          <table:table-cell office:string-value="Anteil Neozoen (%)" office:value-type="string">
            <text:p>Anteil Neozoen (%)</text:p>
          </table:table-cell>
          <table:table-cell office:value="22.46937696406233" office:value-type="float" table:style-name="af7f6f7">
            <text:p>22.469</text:p>
          </table:table-cell>
          <table:table-cell office:value="1.5528733508980508" office:value-type="float" table:style-name="af17928">
            <text:p>1.553</text:p>
          </table:table-cell>
          <table:table-cell/>
          <table:table-cell/>
        </table:table-row>
        <table:table-row>
          <table:table-cell office:string-value="Chironomidae Taxa (n)" office:value-type="string">
            <text:p>Chironomidae Taxa (n)</text:p>
          </table:table-cell>
          <table:table-cell office:value="16.0" office:value-type="float" table:style-name="a4fcfba">
            <text:p>16</text:p>
          </table:table-cell>
          <table:table-cell office:value="11.0" office:value-type="float" table:style-name="af16e72">
            <text:p>11</text:p>
          </table:table-cell>
          <table:table-cell/>
          <table:table-cell/>
        </table:table-row>
        <table:table-row>
          <table:table-cell office:string-value="Anzahl Taxa (n)" office:value-type="string">
            <text:p>Anzahl Taxa (n)</text:p>
          </table:table-cell>
          <table:table-cell office:value="66.0" office:value-type="float" table:style-name="a423899">
            <text:p>66</text:p>
          </table:table-cell>
          <table:table-cell office:value="53.0" office:value-type="float" table:style-name="a4491b0">
            <text:p>53</text:p>
          </table:table-cell>
          <table:table-cell/>
          <table:table-cell/>
        </table:table-row>
        <table:table-row>
          <table:table-cell office:string-value="Gesamtabundanz (Ind./m²)" office:value-type="string">
            <text:p>Gesamtabundanz (Ind./m²)</text:p>
          </table:table-cell>
          <table:table-cell office:value="1244.0" office:value-type="float" table:style-name="a76653b">
            <text:p>1,244</text:p>
          </table:table-cell>
          <table:table-cell office:value="954.0" office:value-type="float" table:style-name="aa3c1a5">
            <text:p>954</text:p>
          </table:table-cell>
          <table:table-cell/>
          <table:table-cell/>
        </table:table-row>
        <table:table-row>
          <table:table-cell office:string-value="Faunaindex Typ Fe" office:value-type="string">
            <text:p>Faunaindex Typ Fe</text:p>
          </table:table-cell>
          <table:table-cell office:value="1.09452075264726" office:value-type="float" table:style-name="a5beee1">
            <text:p>1.095</text:p>
          </table:table-cell>
          <table:table-cell office:string-value="" office:value-type="string">
            <text:p/>
          </table:table-cell>
          <table:table-cell/>
          <table:table-cell/>
        </table:table-row>
        <table:table-row>
          <table:table-cell office:string-value="Artenvielfalt Typ Fe" office:value-type="string">
            <text:p>Artenvielfalt Typ Fe</text:p>
          </table:table-cell>
          <table:table-cell office:value="0.8125" office:value-type="float" table:style-name="aeeef01">
            <text:p>0.812</text:p>
          </table:table-cell>
          <table:table-cell office:string-value="" office:value-type="string">
            <text:p/>
          </table:table-cell>
          <table:table-cell/>
          <table:table-cell/>
        </table:table-row>
        <table:table-row>
          <table:table-cell office:string-value="MMI Typ Fe" office:value-type="string">
            <text:p>MMI Typ Fe</text:p>
          </table:table-cell>
          <table:table-cell office:value="0.95351037632363" office:value-type="float" table:style-name="a5b7bc1">
            <text:p>0.954</text:p>
          </table:table-cell>
          <table:table-cell office:string-value="" office:value-type="string">
            <text:p/>
          </table:table-cell>
          <table:table-cell/>
          <table:table-cell/>
        </table:table-row>
        <table:table-row>
          <table:table-cell office:string-value="Anzahl Indikatorarten Typ Fe" office:value-type="string">
            <text:p>Anzahl Indikatorarten Typ Fe</text:p>
          </table:table-cell>
          <table:table-cell office:value="26.0" office:value-type="float" table:style-name="a2d35eb">
            <text:p>26</text:p>
          </table:table-cell>
          <table:table-cell office:string-value="" office:value-type="string">
            <text:p/>
          </table:table-cell>
          <table:table-cell/>
          <table:table-cell/>
        </table:table-row>
        <table:table-row>
          <table:table-cell office:string-value="MMI gesichert? Typ Fe" office:value-type="string">
            <text:p>MMI gesichert? Typ Fe</text:p>
          </table:table-cell>
          <table:table-cell office:string-value="Ja" office:value-type="string">
            <text:p>Ja</text:p>
          </table:table-cell>
          <table:table-cell office:string-value="" office:value-type="string">
            <text:p/>
          </table:table-cell>
          <table:table-cell/>
          <table:table-cell/>
        </table:table-row>
        <table:table-row>
          <table:table-cell office:string-value="MMI korrigiert Typ Fe" office:value-type="string">
            <text:p>MMI korrigiert Typ Fe</text:p>
          </table:table-cell>
          <table:table-cell office:value="0.7" office:value-type="float" table:style-name="a328dc9">
            <text:p>0.7</text:p>
          </table:table-cell>
          <table:table-cell office:string-value="" office:value-type="string">
            <text:p/>
          </table:table-cell>
          <table:table-cell/>
          <table:table-cell/>
        </table:table-row>
        <table:table-row>
          <table:table-cell office:string-value="ÖZK Typ Fe" office:value-type="string">
            <text:p>ÖZK Typ Fe</text:p>
          </table:table-cell>
          <table:table-cell office:value="2.0" office:value-type="float" table:style-name="a9af724">
            <text:p>2</text:p>
          </table:table-cell>
          <table:table-cell office:string-value="" office:value-type="string">
            <text:p/>
          </table:table-cell>
          <table:table-cell/>
          <table:table-cell/>
        </table:table-row>
        <table:table-row>
          <table:table-cell office:string-value="Faunaindex Typ G" office:value-type="string">
            <text:p>Faunaindex Typ G</text:p>
          </table:table-cell>
          <table:table-cell office:string-value="" office:value-type="string">
            <text:p/>
          </table:table-cell>
          <table:table-cell office:value="-0.18826887993879435" office:value-type="float" table:style-name="ae488aa">
            <text:p>-0.188</text:p>
          </table:table-cell>
          <table:table-cell/>
          <table:table-cell/>
        </table:table-row>
        <table:table-row>
          <table:table-cell office:string-value="Artenvielfalt Typ G" office:value-type="string">
            <text:p>Artenvielfalt Typ G</text:p>
          </table:table-cell>
          <table:table-cell office:string-value="" office:value-type="string">
            <text:p/>
          </table:table-cell>
          <table:table-cell office:value="0.11764705882352941" office:value-type="float" table:style-name="a4acb04">
            <text:p>0.118</text:p>
          </table:table-cell>
          <table:table-cell/>
          <table:table-cell/>
        </table:table-row>
        <table:table-row>
          <table:table-cell office:string-value="MMI Typ G" office:value-type="string">
            <text:p>MMI Typ G</text:p>
          </table:table-cell>
          <table:table-cell office:string-value="" office:value-type="string">
            <text:p/>
          </table:table-cell>
          <table:table-cell office:value="-0.03531091055763247" office:value-type="float" table:style-name="a487d0b">
            <text:p>-0.035</text:p>
          </table:table-cell>
          <table:table-cell/>
          <table:table-cell/>
        </table:table-row>
        <table:table-row>
          <table:table-cell office:string-value="Anzahl Indikatorarten Typ G" office:value-type="string">
            <text:p>Anzahl Indikatorarten Typ G</text:p>
          </table:table-cell>
          <table:table-cell office:value="26.0" office:value-type="float" table:style-name="ae03f0f">
            <text:p>26</text:p>
          </table:table-cell>
          <table:table-cell office:value="21.0" office:value-type="float" table:style-name="ab64406">
            <text:p>21</text:p>
          </table:table-cell>
          <table:table-cell/>
          <table:table-cell/>
        </table:table-row>
        <table:table-row>
          <table:table-cell office:string-value="MMI gesichert? Typ G" office:value-type="string">
            <text:p>MMI gesichert? Typ G</text:p>
          </table:table-cell>
          <table:table-cell office:string-value="Ja" office:value-type="string">
            <text:p>Ja</text:p>
          </table:table-cell>
          <table:table-cell office:string-value="Ja" office:value-type="string">
            <text:p>Ja</text:p>
          </table:table-cell>
          <table:table-cell/>
          <table:table-cell/>
        </table:table-row>
        <table:table-row>
          <table:table-cell office:string-value="MMI korrigiert Typ G" office:value-type="string">
            <text:p>MMI korrigiert Typ G</text:p>
          </table:table-cell>
          <table:table-cell office:string-value="" office:value-type="string">
            <text:p/>
          </table:table-cell>
          <table:table-cell office:value="-0.03531091055763247" office:value-type="float" table:style-name="a678858">
            <text:p>-0.035</text:p>
          </table:table-cell>
          <table:table-cell/>
          <table:table-cell/>
        </table:table-row>
        <table:table-row>
          <table:table-cell office:string-value="ÖZK Typ G" office:value-type="string">
            <text:p>ÖZK Typ G</text:p>
          </table:table-cell>
          <table:table-cell office:string-value="" office:value-type="string">
            <text:p/>
          </table:table-cell>
          <table:table-cell office:value="5.0" office:value-type="float" table:style-name="aec7f30">
            <text:p>5</text:p>
          </table:table-cell>
          <table:table-cell/>
          <table:table-cell/>
        </table:table-row>
        <table:table-row>
          <table:table-cell office:string-value="Faunaindex Typ G/F" office:value-type="string">
            <text:p>Faunaindex Typ G/F</text:p>
          </table:table-cell>
          <table:table-cell office:string-value="" office:value-type="string">
            <text:p/>
          </table:table-cell>
          <table:table-cell office:value="-0.21927508793504719" office:value-type="float" table:style-name="a98e23a">
            <text:p>-0.219</text:p>
          </table:table-cell>
          <table:table-cell/>
          <table:table-cell/>
        </table:table-row>
        <table:table-row>
          <table:table-cell office:string-value="Artenvielfalt Typ G/F" office:value-type="string">
            <text:p>Artenvielfalt Typ G/F</text:p>
          </table:table-cell>
          <table:table-cell office:string-value="" office:value-type="string">
            <text:p/>
          </table:table-cell>
          <table:table-cell office:value="0.058823529411764705" office:value-type="float" table:style-name="a563aec">
            <text:p>0.059</text:p>
          </table:table-cell>
          <table:table-cell/>
          <table:table-cell/>
        </table:table-row>
        <table:table-row>
          <table:table-cell office:string-value="MMI Typ G/F" office:value-type="string">
            <text:p>MMI Typ G/F</text:p>
          </table:table-cell>
          <table:table-cell office:string-value="" office:value-type="string">
            <text:p/>
          </table:table-cell>
          <table:table-cell office:value="-0.08022577926164125" office:value-type="float" table:style-name="aff6400">
            <text:p>-0.08</text:p>
          </table:table-cell>
          <table:table-cell/>
          <table:table-cell/>
        </table:table-row>
        <table:table-row>
          <table:table-cell office:string-value="Anzahl Indikatorarten Typ G/F" office:value-type="string">
            <text:p>Anzahl Indikatorarten Typ G/F</text:p>
          </table:table-cell>
          <table:table-cell office:string-value="26 / 26" office:value-type="string">
            <text:p>26 / 26</text:p>
          </table:table-cell>
          <table:table-cell office:string-value="21 / 16" office:value-type="string">
            <text:p>21 / 16</text:p>
          </table:table-cell>
          <table:table-cell/>
          <table:table-cell/>
        </table:table-row>
        <table:table-row>
          <table:table-cell office:string-value="MMI gesichert? Typ G/F" office:value-type="string">
            <text:p>MMI gesichert? Typ G/F</text:p>
          </table:table-cell>
          <table:table-cell office:string-value="" office:value-type="string">
            <text:p/>
          </table:table-cell>
          <table:table-cell office:string-value="Ja" office:value-type="string">
            <text:p>Ja</text:p>
          </table:table-cell>
          <table:table-cell/>
          <table:table-cell/>
        </table:table-row>
        <table:table-row>
          <table:table-cell office:string-value="MMI korrigiert Typ G/F" office:value-type="string">
            <text:p>MMI korrigiert Typ G/F</text:p>
          </table:table-cell>
          <table:table-cell office:string-value="" office:value-type="string">
            <text:p/>
          </table:table-cell>
          <table:table-cell office:value="-0.08022577926164125" office:value-type="float" table:style-name="aebdd27">
            <text:p>-0.08</text:p>
          </table:table-cell>
          <table:table-cell/>
          <table:table-cell/>
        </table:table-row>
        <table:table-row>
          <table:table-cell office:string-value="ÖZK Typ G/F" office:value-type="string">
            <text:p>ÖZK Typ G/F</text:p>
          </table:table-cell>
          <table:table-cell office:string-value="" office:value-type="string">
            <text:p/>
          </table:table-cell>
          <table:table-cell office:value="5.0" office:value-type="float" table:style-name="a789a3d">
            <text:p>5</text:p>
          </table:table-cell>
          <table:table-cell/>
          <table:table-cell/>
        </table:table-row>
        <table:table-row>
          <table:table-cell office:string-value="Faunaindex Typ G/O" office:value-type="string">
            <text:p>Faunaindex Typ G/O</text:p>
          </table:table-cell>
          <table:table-cell office:string-value="" office:value-type="string">
            <text:p/>
          </table:table-cell>
          <table:table-cell office:value="0.4157379831259389" office:value-type="float" table:style-name="a7db998">
            <text:p>0.416</text:p>
          </table:table-cell>
          <table:table-cell/>
          <table:table-cell/>
        </table:table-row>
        <table:table-row>
          <table:table-cell office:string-value="Artenvielfalt Typ G/O" office:value-type="string">
            <text:p>Artenvielfalt Typ G/O</text:p>
          </table:table-cell>
          <table:table-cell office:string-value="" office:value-type="string">
            <text:p/>
          </table:table-cell>
          <table:table-cell office:value="0.5588235294117647" office:value-type="float" table:style-name="a65b322">
            <text:p>0.559</text:p>
          </table:table-cell>
          <table:table-cell/>
          <table:table-cell/>
        </table:table-row>
        <table:table-row>
          <table:table-cell office:string-value="MMI Typ G/O" office:value-type="string">
            <text:p>MMI Typ G/O</text:p>
          </table:table-cell>
          <table:table-cell office:string-value="" office:value-type="string">
            <text:p/>
          </table:table-cell>
          <table:table-cell office:value="0.48728075626885187" office:value-type="float" table:style-name="a0ebec7">
            <text:p>0.487</text:p>
          </table:table-cell>
          <table:table-cell/>
          <table:table-cell/>
        </table:table-row>
        <table:table-row>
          <table:table-cell office:string-value="Anzahl Indikatorarten Typ G/O" office:value-type="string">
            <text:p>Anzahl Indikatorarten Typ G/O</text:p>
          </table:table-cell>
          <table:table-cell office:string-value="26 / 26" office:value-type="string">
            <text:p>26 / 26</text:p>
          </table:table-cell>
          <table:table-cell office:string-value="21 / 32" office:value-type="string">
            <text:p>21 / 32</text:p>
          </table:table-cell>
          <table:table-cell/>
          <table:table-cell/>
        </table:table-row>
        <table:table-row>
          <table:table-cell office:string-value="MMI gesichert? Typ G/O" office:value-type="string">
            <text:p>MMI gesichert? Typ G/O</text:p>
          </table:table-cell>
          <table:table-cell office:string-value="" office:value-type="string">
            <text:p/>
          </table:table-cell>
          <table:table-cell office:string-value="Ja" office:value-type="string">
            <text:p>Ja</text:p>
          </table:table-cell>
          <table:table-cell/>
          <table:table-cell/>
        </table:table-row>
        <table:table-row>
          <table:table-cell office:string-value="MMI korrigiert Typ G/O" office:value-type="string">
            <text:p>MMI korrigiert Typ G/O</text:p>
          </table:table-cell>
          <table:table-cell office:string-value="" office:value-type="string">
            <text:p/>
          </table:table-cell>
          <table:table-cell office:value="0.48728075626885187" office:value-type="float" table:style-name="adc7c4c">
            <text:p>0.487</text:p>
          </table:table-cell>
          <table:table-cell/>
          <table:table-cell/>
        </table:table-row>
        <table:table-row>
          <table:table-cell office:string-value="ÖZK Typ G/O" office:value-type="string">
            <text:p>ÖZK Typ G/O</text:p>
          </table:table-cell>
          <table:table-cell office:string-value="" office:value-type="string">
            <text:p/>
          </table:table-cell>
          <table:table-cell office:value="3.0" office:value-type="float" table:style-name="a10044c">
            <text:p>3</text:p>
          </table:table-cell>
          <table:table-cell/>
          <table:table-cell/>
        </table:table-row>
        <table:table-row>
          <table:table-cell office:string-value="Faunaindex Typ G_Br" office:value-type="string">
            <text:p>Faunaindex Typ G_Br</text:p>
          </table:table-cell>
          <table:table-cell office:string-value="" office:value-type="string">
            <text:p/>
          </table:table-cell>
          <table:table-cell office:value="0.009023938508619735" office:value-type="float" table:style-name="a388b0b">
            <text:p>0.009</text:p>
          </table:table-cell>
          <table:table-cell/>
          <table:table-cell/>
        </table:table-row>
        <table:table-row>
          <table:table-cell office:string-value="Artenvielfalt Typ G_Br" office:value-type="string">
            <text:p>Artenvielfalt Typ G_Br</text:p>
          </table:table-cell>
          <table:table-cell office:string-value="" office:value-type="string">
            <text:p/>
          </table:table-cell>
          <table:table-cell office:value="0.05263157894736842" office:value-type="float" table:style-name="ace76db">
            <text:p>0.053</text:p>
          </table:table-cell>
          <table:table-cell/>
          <table:table-cell/>
        </table:table-row>
        <table:table-row>
          <table:table-cell office:string-value="MMI Typ G_Br" office:value-type="string">
            <text:p>MMI Typ G_Br</text:p>
          </table:table-cell>
          <table:table-cell office:string-value="" office:value-type="string">
            <text:p/>
          </table:table-cell>
          <table:table-cell office:value="0.03082775872799408" office:value-type="float" table:style-name="a3cd658">
            <text:p>0.031</text:p>
          </table:table-cell>
          <table:table-cell/>
          <table:table-cell/>
        </table:table-row>
        <table:table-row>
          <table:table-cell office:string-value="Anzahl Indikatorarten Typ G_Br" office:value-type="string">
            <text:p>Anzahl Indikatorarten Typ G_Br</text:p>
          </table:table-cell>
          <table:table-cell office:value="26.0" office:value-type="float" table:style-name="a591860">
            <text:p>26</text:p>
          </table:table-cell>
          <table:table-cell office:value="21.0" office:value-type="float" table:style-name="a28850e">
            <text:p>21</text:p>
          </table:table-cell>
          <table:table-cell/>
          <table:table-cell/>
        </table:table-row>
        <table:table-row>
          <table:table-cell office:string-value="MMI gesichert? Typ G_Br" office:value-type="string">
            <text:p>MMI gesichert? Typ G_Br</text:p>
          </table:table-cell>
          <table:table-cell office:string-value="Ja" office:value-type="string">
            <text:p>Ja</text:p>
          </table:table-cell>
          <table:table-cell office:string-value="Ja" office:value-type="string">
            <text:p>Ja</text:p>
          </table:table-cell>
          <table:table-cell/>
          <table:table-cell/>
        </table:table-row>
        <table:table-row>
          <table:table-cell office:string-value="MMI korrigiert Typ G_Br" office:value-type="string">
            <text:p>MMI korrigiert Typ G_Br</text:p>
          </table:table-cell>
          <table:table-cell office:string-value="" office:value-type="string">
            <text:p/>
          </table:table-cell>
          <table:table-cell office:value="0.03082775872799408" office:value-type="float" table:style-name="a1cba1f">
            <text:p>0.031</text:p>
          </table:table-cell>
          <table:table-cell/>
          <table:table-cell/>
        </table:table-row>
        <table:table-row>
          <table:table-cell office:string-value="ÖZK Typ G_Br" office:value-type="string">
            <text:p>ÖZK Typ G_Br</text:p>
          </table:table-cell>
          <table:table-cell office:string-value="" office:value-type="string">
            <text:p/>
          </table:table-cell>
          <table:table-cell office:value="5.0" office:value-type="float" table:style-name="a6279f6">
            <text:p>5</text:p>
          </table:table-cell>
          <table:table-cell/>
          <table:table-cell/>
        </table:table-row>
        <table:table-row>
          <table:table-cell office:string-value="Faunaindex Typ G_Br/F_Br" office:value-type="string">
            <text:p>Faunaindex Typ G_Br/F_Br</text:p>
          </table:table-cell>
          <table:table-cell office:string-value="" office:value-type="string">
            <text:p/>
          </table:table-cell>
          <table:table-cell office:value="-0.028231259234572745" office:value-type="float" table:style-name="abccf81">
            <text:p>-0.028</text:p>
          </table:table-cell>
          <table:table-cell/>
          <table:table-cell/>
        </table:table-row>
        <table:table-row>
          <table:table-cell office:string-value="Artenvielfalt Typ G_Br/F_Br" office:value-type="string">
            <text:p>Artenvielfalt Typ G_Br/F_Br</text:p>
          </table:table-cell>
          <table:table-cell office:string-value="" office:value-type="string">
            <text:p/>
          </table:table-cell>
          <table:table-cell office:value="0.13157894736842105" office:value-type="float" table:style-name="acb6104">
            <text:p>0.132</text:p>
          </table:table-cell>
          <table:table-cell/>
          <table:table-cell/>
        </table:table-row>
        <table:table-row>
          <table:table-cell office:string-value="MMI Typ G_Br/F_Br" office:value-type="string">
            <text:p>MMI Typ G_Br/F_Br</text:p>
          </table:table-cell>
          <table:table-cell office:string-value="" office:value-type="string">
            <text:p/>
          </table:table-cell>
          <table:table-cell office:value="0.05167384406692415" office:value-type="float" table:style-name="a307e22">
            <text:p>0.052</text:p>
          </table:table-cell>
          <table:table-cell/>
          <table:table-cell/>
        </table:table-row>
        <table:table-row>
          <table:table-cell office:string-value="Anzahl Indikatorarten Typ G_Br/F_Br" office:value-type="string">
            <text:p>Anzahl Indikatorarten Typ G_Br/F_Br</text:p>
          </table:table-cell>
          <table:table-cell office:string-value="26 / 26" office:value-type="string">
            <text:p>26 / 26</text:p>
          </table:table-cell>
          <table:table-cell office:string-value="21 / 16" office:value-type="string">
            <text:p>21 / 16</text:p>
          </table:table-cell>
          <table:table-cell/>
          <table:table-cell/>
        </table:table-row>
        <table:table-row>
          <table:table-cell office:string-value="MMI gesichert? Typ G_Br/F_Br" office:value-type="string">
            <text:p>MMI gesichert? Typ G_Br/F_Br</text:p>
          </table:table-cell>
          <table:table-cell office:string-value="" office:value-type="string">
            <text:p/>
          </table:table-cell>
          <table:table-cell office:string-value="Ja" office:value-type="string">
            <text:p>Ja</text:p>
          </table:table-cell>
          <table:table-cell/>
          <table:table-cell/>
        </table:table-row>
        <table:table-row>
          <table:table-cell office:string-value="MMI korrigiert Typ G_Br/F_Br" office:value-type="string">
            <text:p>MMI korrigiert Typ G_Br/F_Br</text:p>
          </table:table-cell>
          <table:table-cell office:string-value="" office:value-type="string">
            <text:p/>
          </table:table-cell>
          <table:table-cell office:value="0.05167384406692415" office:value-type="float" table:style-name="a9c20c3">
            <text:p>0.052</text:p>
          </table:table-cell>
          <table:table-cell/>
          <table:table-cell/>
        </table:table-row>
        <table:table-row>
          <table:table-cell office:string-value="ÖZK Typ G_Br/F_Br" office:value-type="string">
            <text:p>ÖZK Typ G_Br/F_Br</text:p>
          </table:table-cell>
          <table:table-cell office:string-value="" office:value-type="string">
            <text:p/>
          </table:table-cell>
          <table:table-cell office:value="5.0" office:value-type="float" table:style-name="a14e6bb">
            <text:p>5</text:p>
          </table:table-cell>
          <table:table-cell/>
          <table:table-cell/>
        </table:table-row>
        <table:table-row>
          <table:table-cell office:string-value="Faunaindex Typ G_Br/O" office:value-type="string">
            <text:p>Faunaindex Typ G_Br/O</text:p>
          </table:table-cell>
          <table:table-cell office:string-value="" office:value-type="string">
            <text:p/>
          </table:table-cell>
          <table:table-cell office:value="0.514384392349646" office:value-type="float" table:style-name="ab5305b">
            <text:p>0.514</text:p>
          </table:table-cell>
          <table:table-cell/>
          <table:table-cell/>
        </table:table-row>
        <table:table-row>
          <table:table-cell office:string-value="Artenvielfalt Typ G_Br/O" office:value-type="string">
            <text:p>Artenvielfalt Typ G_Br/O</text:p>
          </table:table-cell>
          <table:table-cell office:string-value="" office:value-type="string">
            <text:p/>
          </table:table-cell>
          <table:table-cell office:value="0.5263157894736842" office:value-type="float" table:style-name="a9d0790">
            <text:p>0.526</text:p>
          </table:table-cell>
          <table:table-cell/>
          <table:table-cell/>
        </table:table-row>
        <table:table-row>
          <table:table-cell office:string-value="MMI Typ G_Br/O" office:value-type="string">
            <text:p>MMI Typ G_Br/O</text:p>
          </table:table-cell>
          <table:table-cell office:string-value="" office:value-type="string">
            <text:p/>
          </table:table-cell>
          <table:table-cell office:value="0.5203500909116652" office:value-type="float" table:style-name="a672603">
            <text:p>0.52</text:p>
          </table:table-cell>
          <table:table-cell/>
          <table:table-cell/>
        </table:table-row>
        <table:table-row>
          <table:table-cell office:string-value="Anzahl Indikatorarten Typ G_Br/O" office:value-type="string">
            <text:p>Anzahl Indikatorarten Typ G_Br/O</text:p>
          </table:table-cell>
          <table:table-cell office:string-value="26 / 26" office:value-type="string">
            <text:p>26 / 26</text:p>
          </table:table-cell>
          <table:table-cell office:string-value="21 / 32" office:value-type="string">
            <text:p>21 / 32</text:p>
          </table:table-cell>
          <table:table-cell/>
          <table:table-cell/>
        </table:table-row>
        <table:table-row>
          <table:table-cell office:string-value="MMI gesichert? Typ G_Br/O" office:value-type="string">
            <text:p>MMI gesichert? Typ G_Br/O</text:p>
          </table:table-cell>
          <table:table-cell office:string-value="" office:value-type="string">
            <text:p/>
          </table:table-cell>
          <table:table-cell office:string-value="Ja" office:value-type="string">
            <text:p>Ja</text:p>
          </table:table-cell>
          <table:table-cell/>
          <table:table-cell/>
        </table:table-row>
        <table:table-row>
          <table:table-cell office:string-value="MMI korrigiert Typ G_Br/O" office:value-type="string">
            <text:p>MMI korrigiert Typ G_Br/O</text:p>
          </table:table-cell>
          <table:table-cell office:string-value="" office:value-type="string">
            <text:p/>
          </table:table-cell>
          <table:table-cell office:value="0.5203500909116652" office:value-type="float" table:style-name="a61ff63">
            <text:p>0.52</text:p>
          </table:table-cell>
          <table:table-cell/>
          <table:table-cell/>
        </table:table-row>
        <table:table-row>
          <table:table-cell office:string-value="ÖZK Typ G_Br/O" office:value-type="string">
            <text:p>ÖZK Typ G_Br/O</text:p>
          </table:table-cell>
          <table:table-cell office:string-value="" office:value-type="string">
            <text:p/>
          </table:table-cell>
          <table:table-cell office:value="3.0" office:value-type="float" table:style-name="a759abe">
            <text:p>3</text:p>
          </table:table-cell>
          <table:table-cell/>
          <table:table-cell/>
        </table:table-row>
        <table:table-row>
          <table:table-cell office:string-value="Faunaindex Typ F" office:value-type="string">
            <text:p>Faunaindex Typ F</text:p>
          </table:table-cell>
          <table:table-cell office:value="1.494858060842277" office:value-type="float" table:style-name="ab318e2">
            <text:p>1.495</text:p>
          </table:table-cell>
          <table:table-cell office:value="-0.25028129593130005" office:value-type="float" table:style-name="acd5c10">
            <text:p>-0.25</text:p>
          </table:table-cell>
          <table:table-cell/>
          <table:table-cell/>
        </table:table-row>
        <table:table-row>
          <table:table-cell office:string-value="Artenvielfalt Typ F" office:value-type="string">
            <text:p>Artenvielfalt Typ F</text:p>
          </table:table-cell>
          <table:table-cell office:value="0.8" office:value-type="float" table:style-name="acdc323">
            <text:p>0.8</text:p>
          </table:table-cell>
          <table:table-cell office:value="0.0" office:value-type="float" table:style-name="ad4c207">
            <text:p>0</text:p>
          </table:table-cell>
          <table:table-cell/>
          <table:table-cell/>
        </table:table-row>
        <table:table-row>
          <table:table-cell office:string-value="MMI Typ F" office:value-type="string">
            <text:p>MMI Typ F</text:p>
          </table:table-cell>
          <table:table-cell office:value="1.1474290304211385" office:value-type="float" table:style-name="ab4d2f6">
            <text:p>1.147</text:p>
          </table:table-cell>
          <table:table-cell office:value="-0.12514064796565003" office:value-type="float" table:style-name="af6adfd">
            <text:p>-0.125</text:p>
          </table:table-cell>
          <table:table-cell/>
          <table:table-cell/>
        </table:table-row>
        <table:table-row>
          <table:table-cell office:string-value="Anzahl Indikatorarten Typ F" office:value-type="string">
            <text:p>Anzahl Indikatorarten Typ F</text:p>
          </table:table-cell>
          <table:table-cell office:value="26.0" office:value-type="float" table:style-name="a7ad875">
            <text:p>26</text:p>
          </table:table-cell>
          <table:table-cell office:value="16.0" office:value-type="float" table:style-name="af6da5f">
            <text:p>16</text:p>
          </table:table-cell>
          <table:table-cell/>
          <table:table-cell/>
        </table:table-row>
        <table:table-row>
          <table:table-cell office:string-value="MMI gesichert? Typ F" office:value-type="string">
            <text:p>MMI gesichert? Typ F</text:p>
          </table:table-cell>
          <table:table-cell office:string-value="Ja" office:value-type="string">
            <text:p>Ja</text:p>
          </table:table-cell>
          <table:table-cell office:string-value="Ja" office:value-type="string">
            <text:p>Ja</text:p>
          </table:table-cell>
          <table:table-cell/>
          <table:table-cell/>
        </table:table-row>
        <table:table-row>
          <table:table-cell office:string-value="MMI korrigiert Typ F" office:value-type="string">
            <text:p>MMI korrigiert Typ F</text:p>
          </table:table-cell>
          <table:table-cell office:value="0.7" office:value-type="float" table:style-name="acdeade">
            <text:p>0.7</text:p>
          </table:table-cell>
          <table:table-cell office:value="-0.12514064796565003" office:value-type="float" table:style-name="a5169ed">
            <text:p>-0.125</text:p>
          </table:table-cell>
          <table:table-cell/>
          <table:table-cell/>
        </table:table-row>
        <table:table-row>
          <table:table-cell office:string-value="ÖZK Typ F" office:value-type="string">
            <text:p>ÖZK Typ F</text:p>
          </table:table-cell>
          <table:table-cell office:value="2.0" office:value-type="float" table:style-name="a077e5f">
            <text:p>2</text:p>
          </table:table-cell>
          <table:table-cell office:value="5.0" office:value-type="float" table:style-name="ab185c5">
            <text:p>5</text:p>
          </table:table-cell>
          <table:table-cell/>
          <table:table-cell/>
        </table:table-row>
        <table:table-row>
          <table:table-cell office:string-value="Faunaindex Typ F/O" office:value-type="string">
            <text:p>Faunaindex Typ F/O</text:p>
          </table:table-cell>
          <table:table-cell office:value="1.5037846417153666" office:value-type="float" table:style-name="af99b04">
            <text:p>1.504</text:p>
          </table:table-cell>
          <table:table-cell office:value="0.38473177512968604" office:value-type="float" table:style-name="a90b6f5">
            <text:p>0.385</text:p>
          </table:table-cell>
          <table:table-cell/>
          <table:table-cell/>
        </table:table-row>
        <table:table-row>
          <table:table-cell office:string-value="Artenvielfalt Typ F/O" office:value-type="string">
            <text:p>Artenvielfalt Typ F/O</text:p>
          </table:table-cell>
          <table:table-cell office:value="0.8772727272727273" office:value-type="float" table:style-name="a939d25">
            <text:p>0.877</text:p>
          </table:table-cell>
          <table:table-cell office:value="0.5" office:value-type="float" table:style-name="a126796">
            <text:p>0.5</text:p>
          </table:table-cell>
          <table:table-cell/>
          <table:table-cell/>
        </table:table-row>
        <table:table-row>
          <table:table-cell office:string-value="MMI Typ F/O" office:value-type="string">
            <text:p>MMI Typ F/O</text:p>
          </table:table-cell>
          <table:table-cell office:value="1.190528684494047" office:value-type="float" table:style-name="ac18685">
            <text:p>1.191</text:p>
          </table:table-cell>
          <table:table-cell office:value="0.4423658875648431" office:value-type="float" table:style-name="abc5ea0">
            <text:p>0.442</text:p>
          </table:table-cell>
          <table:table-cell/>
          <table:table-cell/>
        </table:table-row>
        <table:table-row>
          <table:table-cell office:string-value="Anzahl Indikatorarten Typ F/O" office:value-type="string">
            <text:p>Anzahl Indikatorarten Typ F/O</text:p>
          </table:table-cell>
          <table:table-cell office:string-value="26 / 26" office:value-type="string">
            <text:p>26 / 26</text:p>
          </table:table-cell>
          <table:table-cell office:string-value="16 / 32" office:value-type="string">
            <text:p>16 / 32</text:p>
          </table:table-cell>
          <table:table-cell/>
          <table:table-cell/>
        </table:table-row>
        <table:table-row>
          <table:table-cell office:string-value="MMI gesichert? Typ F/O" office:value-type="string">
            <text:p>MMI gesichert? Typ F/O</text:p>
          </table:table-cell>
          <table:table-cell office:string-value="Ja" office:value-type="string">
            <text:p>Ja</text:p>
          </table:table-cell>
          <table:table-cell office:string-value="Ja" office:value-type="string">
            <text:p>Ja</text:p>
          </table:table-cell>
          <table:table-cell/>
          <table:table-cell/>
        </table:table-row>
        <table:table-row>
          <table:table-cell office:string-value="MMI korrigiert Typ F/O" office:value-type="string">
            <text:p>MMI korrigiert Typ F/O</text:p>
          </table:table-cell>
          <table:table-cell office:value="0.7" office:value-type="float" table:style-name="add3a1b">
            <text:p>0.7</text:p>
          </table:table-cell>
          <table:table-cell office:value="0.4423658875648431" office:value-type="float" table:style-name="ac85770">
            <text:p>0.442</text:p>
          </table:table-cell>
          <table:table-cell/>
          <table:table-cell/>
        </table:table-row>
        <table:table-row>
          <table:table-cell office:string-value="ÖZK Typ F/O" office:value-type="string">
            <text:p>ÖZK Typ F/O</text:p>
          </table:table-cell>
          <table:table-cell office:value="2.0" office:value-type="float" table:style-name="a8de182">
            <text:p>2</text:p>
          </table:table-cell>
          <table:table-cell office:value="3.0" office:value-type="float" table:style-name="ae0f175">
            <text:p>3</text:p>
          </table:table-cell>
          <table:table-cell/>
          <table:table-cell/>
        </table:table-row>
        <table:table-row>
          <table:table-cell office:string-value="Faunaindex Typ F_Br" office:value-type="string">
            <text:p>Faunaindex Typ F_Br</text:p>
          </table:table-cell>
          <table:table-cell office:string-value="" office:value-type="string">
            <text:p/>
          </table:table-cell>
          <table:table-cell office:value="-0.06548645697776523" office:value-type="float" table:style-name="ad94efb">
            <text:p>-0.065</text:p>
          </table:table-cell>
          <table:table-cell/>
          <table:table-cell/>
        </table:table-row>
        <table:table-row>
          <table:table-cell office:string-value="Artenvielfalt Typ F_Br" office:value-type="string">
            <text:p>Artenvielfalt Typ F_Br</text:p>
          </table:table-cell>
          <table:table-cell office:string-value="" office:value-type="string">
            <text:p/>
          </table:table-cell>
          <table:table-cell office:value="0.21052631578947367" office:value-type="float" table:style-name="add9275">
            <text:p>0.211</text:p>
          </table:table-cell>
          <table:table-cell/>
          <table:table-cell/>
        </table:table-row>
        <table:table-row>
          <table:table-cell office:string-value="MMI Typ F_Br" office:value-type="string">
            <text:p>MMI Typ F_Br</text:p>
          </table:table-cell>
          <table:table-cell office:string-value="" office:value-type="string">
            <text:p/>
          </table:table-cell>
          <table:table-cell office:value="0.07251992940585422" office:value-type="float" table:style-name="a1f32b4">
            <text:p>0.073</text:p>
          </table:table-cell>
          <table:table-cell/>
          <table:table-cell/>
        </table:table-row>
        <table:table-row>
          <table:table-cell office:string-value="Anzahl Indikatorarten Typ F_Br" office:value-type="string">
            <text:p>Anzahl Indikatorarten Typ F_Br</text:p>
          </table:table-cell>
          <table:table-cell office:value="26.0" office:value-type="float" table:style-name="a41fa64">
            <text:p>26</text:p>
          </table:table-cell>
          <table:table-cell office:value="16.0" office:value-type="float" table:style-name="a28004a">
            <text:p>16</text:p>
          </table:table-cell>
          <table:table-cell/>
          <table:table-cell/>
        </table:table-row>
        <table:table-row>
          <table:table-cell office:string-value="MMI gesichert? Typ F_Br" office:value-type="string">
            <text:p>MMI gesichert? Typ F_Br</text:p>
          </table:table-cell>
          <table:table-cell office:string-value="Ja" office:value-type="string">
            <text:p>Ja</text:p>
          </table:table-cell>
          <table:table-cell office:string-value="Ja" office:value-type="string">
            <text:p>Ja</text:p>
          </table:table-cell>
          <table:table-cell/>
          <table:table-cell/>
        </table:table-row>
        <table:table-row>
          <table:table-cell office:string-value="MMI korrigiert Typ F_Br" office:value-type="string">
            <text:p>MMI korrigiert Typ F_Br</text:p>
          </table:table-cell>
          <table:table-cell office:string-value="" office:value-type="string">
            <text:p/>
          </table:table-cell>
          <table:table-cell office:value="0.07251992940585422" office:value-type="float" table:style-name="ac4f430">
            <text:p>0.073</text:p>
          </table:table-cell>
          <table:table-cell/>
          <table:table-cell/>
        </table:table-row>
        <table:table-row>
          <table:table-cell office:string-value="ÖZK Typ F_Br" office:value-type="string">
            <text:p>ÖZK Typ F_Br</text:p>
          </table:table-cell>
          <table:table-cell office:string-value="" office:value-type="string">
            <text:p/>
          </table:table-cell>
          <table:table-cell office:value="5.0" office:value-type="float" table:style-name="a8b9b2e">
            <text:p>5</text:p>
          </table:table-cell>
          <table:table-cell/>
          <table:table-cell/>
        </table:table-row>
        <table:table-row>
          <table:table-cell office:string-value="Faunaindex Typ F_Br/O" office:value-type="string">
            <text:p>Faunaindex Typ F_Br/O</text:p>
          </table:table-cell>
          <table:table-cell office:string-value="" office:value-type="string">
            <text:p/>
          </table:table-cell>
          <table:table-cell office:value="0.4771291946064535" office:value-type="float" table:style-name="aac8e6d">
            <text:p>0.477</text:p>
          </table:table-cell>
          <table:table-cell/>
          <table:table-cell/>
        </table:table-row>
        <table:table-row>
          <table:table-cell office:string-value="Artenvielfalt Typ F_Br/O" office:value-type="string">
            <text:p>Artenvielfalt Typ F_Br/O</text:p>
          </table:table-cell>
          <table:table-cell office:string-value="" office:value-type="string">
            <text:p/>
          </table:table-cell>
          <table:table-cell office:value="0.6052631578947368" office:value-type="float" table:style-name="ac692d3">
            <text:p>0.605</text:p>
          </table:table-cell>
          <table:table-cell/>
          <table:table-cell/>
        </table:table-row>
        <table:table-row>
          <table:table-cell office:string-value="MMI Typ F_Br/O" office:value-type="string">
            <text:p>MMI Typ F_Br/O</text:p>
          </table:table-cell>
          <table:table-cell office:string-value="" office:value-type="string">
            <text:p/>
          </table:table-cell>
          <table:table-cell office:value="0.5411961762505952" office:value-type="float" table:style-name="a1b431b">
            <text:p>0.541</text:p>
          </table:table-cell>
          <table:table-cell/>
          <table:table-cell/>
        </table:table-row>
        <table:table-row>
          <table:table-cell office:string-value="Anzahl Indikatorarten Typ F_Br/O" office:value-type="string">
            <text:p>Anzahl Indikatorarten Typ F_Br/O</text:p>
          </table:table-cell>
          <table:table-cell office:string-value="26 / 26" office:value-type="string">
            <text:p>26 / 26</text:p>
          </table:table-cell>
          <table:table-cell office:string-value="16 / 32" office:value-type="string">
            <text:p>16 / 32</text:p>
          </table:table-cell>
          <table:table-cell/>
          <table:table-cell/>
        </table:table-row>
        <table:table-row>
          <table:table-cell office:string-value="MMI gesichert? Typ F_Br/O" office:value-type="string">
            <text:p>MMI gesichert? Typ F_Br/O</text:p>
          </table:table-cell>
          <table:table-cell office:string-value="" office:value-type="string">
            <text:p/>
          </table:table-cell>
          <table:table-cell office:string-value="Ja" office:value-type="string">
            <text:p>Ja</text:p>
          </table:table-cell>
          <table:table-cell/>
          <table:table-cell/>
        </table:table-row>
        <table:table-row>
          <table:table-cell office:string-value="MMI korrigiert Typ F_Br/O" office:value-type="string">
            <text:p>MMI korrigiert Typ F_Br/O</text:p>
          </table:table-cell>
          <table:table-cell office:string-value="" office:value-type="string">
            <text:p/>
          </table:table-cell>
          <table:table-cell office:value="0.5411961762505952" office:value-type="float" table:style-name="ad957c3">
            <text:p>0.541</text:p>
          </table:table-cell>
          <table:table-cell/>
          <table:table-cell/>
        </table:table-row>
        <table:table-row>
          <table:table-cell office:string-value="ÖZK Typ F_Br/O" office:value-type="string">
            <text:p>ÖZK Typ F_Br/O</text:p>
          </table:table-cell>
          <table:table-cell office:string-value="" office:value-type="string">
            <text:p/>
          </table:table-cell>
          <table:table-cell office:value="3.0" office:value-type="float" table:style-name="a3e89fc">
            <text:p>3</text:p>
          </table:table-cell>
          <table:table-cell/>
          <table:table-cell/>
        </table:table-row>
        <table:table-row>
          <table:table-cell office:string-value="Faunaindex Typ O" office:value-type="string">
            <text:p>Faunaindex Typ O</text:p>
          </table:table-cell>
          <table:table-cell office:value="1.5127112225884565" office:value-type="float" table:style-name="a6933e3">
            <text:p>1.513</text:p>
          </table:table-cell>
          <table:table-cell office:value="1.0197448461906722" office:value-type="float" table:style-name="a04200e">
            <text:p>1.02</text:p>
          </table:table-cell>
          <table:table-cell/>
          <table:table-cell/>
        </table:table-row>
        <table:table-row>
          <table:table-cell office:string-value="Artenvielfalt Typ O" office:value-type="string">
            <text:p>Artenvielfalt Typ O</text:p>
          </table:table-cell>
          <table:table-cell office:value="0.9545454545454546" office:value-type="float" table:style-name="a8af827">
            <text:p>0.955</text:p>
          </table:table-cell>
          <table:table-cell office:value="1.0" office:value-type="float" table:style-name="a6f91c6">
            <text:p>1</text:p>
          </table:table-cell>
          <table:table-cell/>
          <table:table-cell/>
        </table:table-row>
        <table:table-row>
          <table:table-cell office:string-value="MMI Typ O" office:value-type="string">
            <text:p>MMI Typ O</text:p>
          </table:table-cell>
          <table:table-cell office:value="1.2336283385669555" office:value-type="float" table:style-name="a104ea2">
            <text:p>1.234</text:p>
          </table:table-cell>
          <table:table-cell office:value="1.0098724230953362" office:value-type="float" table:style-name="af50732">
            <text:p>1.01</text:p>
          </table:table-cell>
          <table:table-cell/>
          <table:table-cell/>
        </table:table-row>
        <table:table-row>
          <table:table-cell office:string-value="Anzahl Indikatorarten Typ O" office:value-type="string">
            <text:p>Anzahl Indikatorarten Typ O</text:p>
          </table:table-cell>
          <table:table-cell office:value="26.0" office:value-type="float" table:style-name="acab8fb">
            <text:p>26</text:p>
          </table:table-cell>
          <table:table-cell office:value="32.0" office:value-type="float" table:style-name="a8f4427">
            <text:p>32</text:p>
          </table:table-cell>
          <table:table-cell/>
          <table:table-cell/>
        </table:table-row>
        <table:table-row>
          <table:table-cell office:string-value="MMI gesichert? Typ O" office:value-type="string">
            <text:p>MMI gesichert? Typ O</text:p>
          </table:table-cell>
          <table:table-cell office:string-value="Ja" office:value-type="string" table:style-name="a8af8f4">
            <text:p>Ja</text:p>
          </table:table-cell>
          <table:table-cell office:string-value="Ja" office:value-type="string" table:style-name="a376f3e">
            <text:p>Ja</text:p>
          </table:table-cell>
          <table:table-cell/>
          <table:table-cell/>
        </table:table-row>
        <table:table-row>
          <table:table-cell office:string-value="MMI korrigiert Typ O" office:value-type="string">
            <text:p>MMI korrigiert Typ O</text:p>
          </table:table-cell>
          <table:table-cell office:value="0.7" office:value-type="float" table:style-name="a55e9fb">
            <text:p>0.7</text:p>
          </table:table-cell>
          <table:table-cell office:value="1.0098724230953362" office:value-type="float" table:style-name="afb4da5">
            <text:p>1.01</text:p>
          </table:table-cell>
          <table:table-cell/>
          <table:table-cell/>
        </table:table-row>
        <table:table-row>
          <table:table-cell office:string-value="ÖZK Typ O" office:value-type="string">
            <text:p>ÖZK Typ O</text:p>
          </table:table-cell>
          <table:table-cell office:value="2.0" office:value-type="float" table:style-name="a7cbc81">
            <text:p>2</text:p>
          </table:table-cell>
          <table:table-cell office:value="1.0" office:value-type="float" table:style-name="a4fb4c8">
            <text:p>1</text:p>
          </table:table-cell>
          <table:table-cell/>
          <table:table-cell/>
        </table:table-row>
        <table:table-row>
          <table:table-cell office:string-value="Faunaindex Typ O_So" office:value-type="string">
            <text:p>Faunaindex Typ O_So</text:p>
          </table:table-cell>
          <table:table-cell office:string-value="" office:value-type="string">
            <text:p/>
          </table:table-cell>
          <table:table-cell office:value="1.355272051322969" office:value-type="float" table:style-name="a21bc58">
            <text:p>1.355</text:p>
          </table:table-cell>
          <table:table-cell/>
          <table:table-cell/>
        </table:table-row>
        <table:table-row>
          <table:table-cell office:string-value="Artenvielfalt Typ O_So" office:value-type="string">
            <text:p>Artenvielfalt Typ O_So</text:p>
          </table:table-cell>
          <table:table-cell office:string-value="" office:value-type="string">
            <text:p/>
          </table:table-cell>
          <table:table-cell office:value="1.3478260869565217" office:value-type="float" table:style-name="acbfd88">
            <text:p>1.348</text:p>
          </table:table-cell>
          <table:table-cell/>
          <table:table-cell/>
        </table:table-row>
        <table:table-row>
          <table:table-cell office:string-value="MMI Typ O_So" office:value-type="string">
            <text:p>MMI Typ O_So</text:p>
          </table:table-cell>
          <table:table-cell office:string-value="" office:value-type="string">
            <text:p/>
          </table:table-cell>
          <table:table-cell office:value="1.3515490691397454" office:value-type="float" table:style-name="a8f751b">
            <text:p>1.352</text:p>
          </table:table-cell>
          <table:table-cell/>
          <table:table-cell/>
        </table:table-row>
        <table:table-row>
          <table:table-cell office:string-value="Anzahl Indikatorarten Typ O_So" office:value-type="string">
            <text:p>Anzahl Indikatorarten Typ O_So</text:p>
          </table:table-cell>
          <table:table-cell office:string-value="" office:value-type="string">
            <text:p/>
          </table:table-cell>
          <table:table-cell office:value="32.0" office:value-type="float" table:style-name="adb0839">
            <text:p>32</text:p>
          </table:table-cell>
          <table:table-cell/>
          <table:table-cell/>
        </table:table-row>
        <table:table-row>
          <table:table-cell office:string-value="MMI gesichert? Typ O_So" office:value-type="string">
            <text:p>MMI gesichert? Typ O_So</text:p>
          </table:table-cell>
          <table:table-cell office:string-value="" office:value-type="string">
            <text:p/>
          </table:table-cell>
          <table:table-cell office:string-value="Ja" office:value-type="string">
            <text:p>Ja</text:p>
          </table:table-cell>
          <table:table-cell/>
          <table:table-cell/>
        </table:table-row>
        <table:table-row>
          <table:table-cell office:string-value="MMI korrigiert Typ O_So" office:value-type="string">
            <text:p>MMI korrigiert Typ O_So</text:p>
          </table:table-cell>
          <table:table-cell office:string-value="" office:value-type="string">
            <text:p/>
          </table:table-cell>
          <table:table-cell office:value="1.3515490691397454" office:value-type="float" table:style-name="a33c0db">
            <text:p>1.352</text:p>
          </table:table-cell>
          <table:table-cell/>
          <table:table-cell/>
        </table:table-row>
        <table:table-row>
          <table:table-cell office:string-value="ÖZK Typ O_So" office:value-type="string">
            <text:p>ÖZK Typ O_So</text:p>
          </table:table-cell>
          <table:table-cell office:string-value="" office:value-type="string">
            <text:p/>
          </table:table-cell>
          <table:table-cell office:value="1.0" office:value-type="float" table:style-name="a26e893">
            <text:p>1</text:p>
          </table:table-cell>
          <table:table-cell/>
          <table:table-cell/>
        </table:table-row>
        <table:table-row>
          <table:table-cell office:string-value="Faunaindex Typ Ofort_Verl" office:value-type="string">
            <text:p>Faunaindex Typ Ofort_Verl</text:p>
          </table:table-cell>
          <table:table-cell office:value="1.2127112225884564" office:value-type="float" table:style-name="a77e541">
            <text:p>1.213</text:p>
          </table:table-cell>
          <table:table-cell office:string-value="" office:value-type="string">
            <text:p/>
          </table:table-cell>
          <table:table-cell/>
          <table:table-cell/>
        </table:table-row>
        <table:table-row>
          <table:table-cell office:string-value="Artenvielfalt Typ Ofort_Verl" office:value-type="string">
            <text:p>Artenvielfalt Typ Ofort_Verl</text:p>
          </table:table-cell>
          <table:table-cell office:value="0.5666666666666667" office:value-type="float" table:style-name="ae80684">
            <text:p>0.567</text:p>
          </table:table-cell>
          <table:table-cell office:string-value="" office:value-type="string">
            <text:p/>
          </table:table-cell>
          <table:table-cell/>
          <table:table-cell/>
        </table:table-row>
        <table:table-row>
          <table:table-cell office:string-value="MMI Typ Ofort_Verl" office:value-type="string">
            <text:p>MMI Typ Ofort_Verl</text:p>
          </table:table-cell>
          <table:table-cell office:value="0.8896889446275615" office:value-type="float" table:style-name="a588713">
            <text:p>0.89</text:p>
          </table:table-cell>
          <table:table-cell office:string-value="" office:value-type="string">
            <text:p/>
          </table:table-cell>
          <table:table-cell/>
          <table:table-cell/>
        </table:table-row>
        <table:table-row>
          <table:table-cell office:string-value="Anzahl Indikatorarten Typ Ofort_Verl" office:value-type="string">
            <text:p>Anzahl Indikatorarten Typ Ofort_Verl</text:p>
          </table:table-cell>
          <table:table-cell office:value="26.0" office:value-type="float" table:style-name="a627816">
            <text:p>26</text:p>
          </table:table-cell>
          <table:table-cell office:string-value="" office:value-type="string">
            <text:p/>
          </table:table-cell>
          <table:table-cell/>
          <table:table-cell/>
        </table:table-row>
        <table:table-row>
          <table:table-cell office:string-value="MMI gesichert? Typ Ofort_Verl" office:value-type="string">
            <text:p>MMI gesichert? Typ Ofort_Verl</text:p>
          </table:table-cell>
          <table:table-cell office:string-value="Ja" office:value-type="string">
            <text:p>Ja</text:p>
          </table:table-cell>
          <table:table-cell office:string-value="" office:value-type="string">
            <text:p/>
          </table:table-cell>
          <table:table-cell/>
          <table:table-cell/>
        </table:table-row>
        <table:table-row>
          <table:table-cell office:string-value="MMI korrigiert Typ Ofort_Verl" office:value-type="string">
            <text:p>MMI korrigiert Typ Ofort_Verl</text:p>
          </table:table-cell>
          <table:table-cell office:value="0.7" office:value-type="float" table:style-name="a1aa73d">
            <text:p>0.7</text:p>
          </table:table-cell>
          <table:table-cell office:string-value="" office:value-type="string">
            <text:p/>
          </table:table-cell>
          <table:table-cell/>
          <table:table-cell/>
        </table:table-row>
        <table:table-row>
          <table:table-cell office:string-value="ÖZK Typ Ofort_Verl" office:value-type="string">
            <text:p>ÖZK Typ Ofort_Verl</text:p>
          </table:table-cell>
          <table:table-cell office:value="2.0" office:value-type="float" table:style-name="a1dff6c">
            <text:p>2</text:p>
          </table:table-cell>
          <table:table-cell office:string-value="" office:value-type="string">
            <text:p/>
          </table:table-cell>
          <table:table-cell/>
          <table:table-cell/>
        </table:table-row>
        <table:table-row>
          <table:table-cell office:string-value="Faunaindex Typ O_POM" office:value-type="string">
            <text:p>Faunaindex Typ O_POM</text:p>
          </table:table-cell>
          <table:table-cell office:string-value="" office:value-type="string">
            <text:p/>
          </table:table-cell>
          <table:table-cell office:string-value="" office:value-type="string">
            <text:p/>
          </table:table-cell>
          <table:table-cell/>
          <table:table-cell/>
        </table:table-row>
        <table:table-row>
          <table:table-cell office:string-value="Artenvielfalt Typ O_POM" office:value-type="string">
            <text:p>Artenvielfalt Typ O_POM</text:p>
          </table:table-cell>
          <table:table-cell office:string-value="" office:value-type="string">
            <text:p/>
          </table:table-cell>
          <table:table-cell office:string-value="" office:value-type="string">
            <text:p/>
          </table:table-cell>
          <table:table-cell/>
          <table:table-cell/>
        </table:table-row>
        <table:table-row>
          <table:table-cell office:string-value="MMI Typ O_POM" office:value-type="string">
            <text:p>MMI Typ O_POM</text:p>
          </table:table-cell>
          <table:table-cell office:string-value="" office:value-type="string">
            <text:p/>
          </table:table-cell>
          <table:table-cell office:string-value="" office:value-type="string">
            <text:p/>
          </table:table-cell>
          <table:table-cell/>
          <table:table-cell/>
        </table:table-row>
        <table:table-row>
          <table:table-cell office:string-value="Anzahl Indikatorarten Typ O_POM" office:value-type="string">
            <text:p>Anzahl Indikatorarten Typ O_POM</text:p>
          </table:table-cell>
          <table:table-cell office:value="26.0" office:value-type="float" table:style-name="a42998c">
            <text:p>26</text:p>
          </table:table-cell>
          <table:table-cell office:string-value="" office:value-type="string">
            <text:p/>
          </table:table-cell>
          <table:table-cell/>
          <table:table-cell/>
        </table:table-row>
        <table:table-row>
          <table:table-cell office:string-value="MMI gesichert? Typ O_POM" office:value-type="string">
            <text:p>MMI gesichert? Typ O_POM</text:p>
          </table:table-cell>
          <table:table-cell office:string-value="Ja" office:value-type="string">
            <text:p>Ja</text:p>
          </table:table-cell>
          <table:table-cell office:string-value="" office:value-type="string">
            <text:p/>
          </table:table-cell>
          <table:table-cell/>
          <table:table-cell/>
        </table:table-row>
        <table:table-row>
          <table:table-cell office:string-value="MMI korrigiert Typ O_POM" office:value-type="string">
            <text:p>MMI korrigiert Typ O_POM</text:p>
          </table:table-cell>
          <table:table-cell office:string-value="" office:value-type="string">
            <text:p/>
          </table:table-cell>
          <table:table-cell office:string-value="" office:value-type="string">
            <text:p/>
          </table:table-cell>
          <table:table-cell/>
          <table:table-cell/>
        </table:table-row>
        <table:table-row>
          <table:table-cell office:string-value="ÖZK Typ O_POM" office:value-type="string">
            <text:p>ÖZK Typ O_POM</text:p>
          </table:table-cell>
          <table:table-cell office:string-value="" office:value-type="string">
            <text:p/>
          </table:table-cell>
          <table:table-cell office:string-value="" office:value-type="string">
            <text:p/>
          </table:table-cell>
          <table:table-cell/>
          <table:table-cell/>
        </table:table-row>
        <table:table-row>
          <table:table-cell office:string-value="Faunaindex Typ O_Seg" office:value-type="string">
            <text:p>Faunaindex Typ O_Seg</text:p>
          </table:table-cell>
          <table:table-cell office:string-value="" office:value-type="string">
            <text:p/>
          </table:table-cell>
          <table:table-cell office:string-value="" office:value-type="string">
            <text:p/>
          </table:table-cell>
          <table:table-cell/>
          <table:table-cell/>
        </table:table-row>
        <table:table-row>
          <table:table-cell office:string-value="Artenvielfalt Typ O_Seg" office:value-type="string">
            <text:p>Artenvielfalt Typ O_Seg</text:p>
          </table:table-cell>
          <table:table-cell office:string-value="" office:value-type="string">
            <text:p/>
          </table:table-cell>
          <table:table-cell office:string-value="" office:value-type="string">
            <text:p/>
          </table:table-cell>
          <table:table-cell/>
          <table:table-cell/>
        </table:table-row>
        <table:table-row>
          <table:table-cell office:string-value="MMI Typ O_Seg" office:value-type="string">
            <text:p>MMI Typ O_Seg</text:p>
          </table:table-cell>
          <table:table-cell office:string-value="" office:value-type="string">
            <text:p/>
          </table:table-cell>
          <table:table-cell office:string-value="" office:value-type="string">
            <text:p/>
          </table:table-cell>
          <table:table-cell/>
          <table:table-cell/>
        </table:table-row>
        <table:table-row>
          <table:table-cell office:string-value="Anzahl Indikatorarten Typ O_Seg" office:value-type="string">
            <text:p>Anzahl Indikatorarten Typ O_Seg</text:p>
          </table:table-cell>
          <table:table-cell office:value="26.0" office:value-type="float" table:style-name="a4ade8e">
            <text:p>26</text:p>
          </table:table-cell>
          <table:table-cell office:string-value="" office:value-type="string">
            <text:p/>
          </table:table-cell>
          <table:table-cell/>
          <table:table-cell/>
        </table:table-row>
        <table:table-row>
          <table:table-cell office:string-value="MMI gesichert? Typ O_Seg" office:value-type="string">
            <text:p>MMI gesichert? Typ O_Seg</text:p>
          </table:table-cell>
          <table:table-cell office:string-value="Ja" office:value-type="string">
            <text:p>Ja</text:p>
          </table:table-cell>
          <table:table-cell office:string-value="" office:value-type="string">
            <text:p/>
          </table:table-cell>
          <table:table-cell/>
          <table:table-cell/>
        </table:table-row>
        <table:table-row>
          <table:table-cell office:string-value="MMI korrigiert Typ O_Seg" office:value-type="string">
            <text:p>MMI korrigiert Typ O_Seg</text:p>
          </table:table-cell>
          <table:table-cell office:string-value="" office:value-type="string">
            <text:p/>
          </table:table-cell>
          <table:table-cell office:string-value="" office:value-type="string">
            <text:p/>
          </table:table-cell>
          <table:table-cell/>
          <table:table-cell/>
        </table:table-row>
        <table:table-row>
          <table:table-cell office:string-value="ÖZK Typ O_Seg" office:value-type="string">
            <text:p>ÖZK Typ O_Seg</text:p>
          </table:table-cell>
          <table:table-cell office:string-value="" office:value-type="string">
            <text:p/>
          </table:table-cell>
          <table:table-cell office:string-value="" office:value-type="string">
            <text:p/>
          </table:table-cell>
          <table:table-cell/>
          <table:table-cell/>
        </table:table-row>
      </table:table>
      <table:table table:name="Metrics ohne Chiro" table:style-name="ab8b92c">
        <table:table-column table:number-columns-repeated="5" table:style-name="a65c91b"/>
        <table:table-row>
          <table:table-cell office:string-value="See" office:value-type="string">
            <text:p>See</text:p>
          </table:table-cell>
          <table:table-cell office:string-value="Bänke" office:value-type="string">
            <text:p>Bänke</text:p>
          </table:table-cell>
          <table:table-cell office:string-value="Bänke" office:value-type="string">
            <text:p>Bänke</text:p>
          </table:table-cell>
          <table:table-cell>
            <text:p/>
          </table:table-cell>
          <table:table-cell>
            <text:p/>
          </table:table-cell>
        </table:table-row>
        <table:table-row>
          <table:table-cell office:string-value="LAWA-ID" office:value-type="string">
            <text:p>LAWA-ID</text:p>
          </table:table-cell>
          <table:table-cell office:string-value="" office:value-type="string">
            <text:p/>
          </table:table-cell>
          <table:table-cell office:string-value="" office:value-type="string">
            <text:p/>
          </table:table-cell>
          <table:table-cell>
            <text:p/>
          </table:table-cell>
          <table:table-cell>
            <text:p/>
          </table:table-cell>
        </table:table-row>
        <table:table-row>
          <table:table-cell office:string-value="Wasserkörper-ID" office:value-type="string">
            <text:p>Wasserkörper-ID</text:p>
          </table:table-cell>
          <table:table-cell office:value="1.0" office:value-type="float" table:style-name="a8a5c07">
            <text:p>1</text:p>
          </table:table-cell>
          <table:table-cell office:value="1.0" office:value-type="float" table:style-name="a6277a9">
            <text:p>1</text:p>
          </table:table-cell>
          <table:table-cell/>
          <table:table-cell/>
        </table:table-row>
        <table:table-row>
          <table:table-cell office:string-value="Typ See" office:value-type="string">
            <text:p>Typ See</text:p>
          </table:table-cell>
          <table:table-cell office:string-value="S_3" office:value-type="string">
            <text:p>S_3</text:p>
          </table:table-cell>
          <table:table-cell office:string-value="S_12" office:value-type="string">
            <text:p>S_12</text:p>
          </table:table-cell>
          <table:table-cell/>
          <table:table-cell/>
        </table:table-row>
        <table:table-row>
          <table:table-cell office:string-value="Öko-Region" office:value-type="string">
            <text:p>Öko-Region</text:p>
          </table:table-cell>
          <table:table-cell office:string-value="NTL" office:value-type="string">
            <text:p>NTL</text:p>
          </table:table-cell>
          <table:table-cell office:string-value="NTL" office:value-type="string">
            <text:p>NTL</text:p>
          </table:table-cell>
          <table:table-cell/>
          <table:table-cell/>
        </table:table-row>
        <table:table-row>
          <table:table-cell office:string-value="Transekt interne Nr. Büro" office:value-type="string">
            <text:p>Transekt interne Nr. Büro</text:p>
          </table:table-cell>
          <table:table-cell office:value="1.0" office:value-type="float" table:style-name="a968c1f">
            <text:p>1</text:p>
          </table:table-cell>
          <table:table-cell office:value="2.0" office:value-type="float" table:style-name="a3e3f1d">
            <text:p>2</text:p>
          </table:table-cell>
          <table:table-cell/>
          <table:table-cell/>
        </table:table-row>
        <table:table-row>
          <table:table-cell office:string-value="Transekt amtliche ID" office:value-type="string">
            <text:p>Transekt amtliche ID</text:p>
          </table:table-cell>
          <table:table-cell office:value="1.0" office:value-type="float" table:style-name="a7c9b91">
            <text:p>1</text:p>
          </table:table-cell>
          <table:table-cell office:value="2.0" office:value-type="float" table:style-name="ad81074">
            <text:p>2</text:p>
          </table:table-cell>
          <table:table-cell/>
          <table:table-cell/>
        </table:table-row>
        <table:table-row>
          <table:table-cell office:string-value="Name des Transektes" office:value-type="string">
            <text:p>Name des Transektes</text:p>
          </table:table-cell>
          <table:table-cell office:string-value="" office:value-type="string">
            <text:p/>
          </table:table-cell>
          <table:table-cell office:string-value="" office:value-type="string">
            <text:p/>
          </table:table-cell>
          <table:table-cell/>
          <table:table-cell/>
        </table:table-row>
        <table:table-row>
          <table:table-cell office:string-value="Proben ID" office:value-type="string">
            <text:p>Proben ID</text:p>
          </table:table-cell>
          <table:table-cell office:string-value="Transekt 17" office:value-type="string">
            <text:p>Transekt 17</text:p>
          </table:table-cell>
          <table:table-cell office:string-value="Transekt 18" office:value-type="string">
            <text:p>Transekt 18</text:p>
          </table:table-cell>
          <table:table-cell/>
          <table:table-cell/>
        </table:table-row>
        <table:table-row>
          <table:table-cell office:string-value="Probe interne Nr. Büro" office:value-type="string">
            <text:p>Probe interne Nr. Büro</text:p>
          </table:table-cell>
          <table:table-cell office:string-value="" office:value-type="string">
            <text:p/>
          </table:table-cell>
          <table:table-cell office:string-value="" office:value-type="string">
            <text:p/>
          </table:table-cell>
          <table:table-cell/>
          <table:table-cell/>
        </table:table-row>
        <table:table-row>
          <table:table-cell office:string-value="Vorauswahl Ufertyp" office:value-type="string">
            <text:p>Vorauswahl Ufertyp</text:p>
          </table:table-cell>
          <table:table-cell office:string-value="Org" office:value-type="string">
            <text:p>Org</text:p>
          </table:table-cell>
          <table:table-cell office:string-value="Org" office:value-type="string">
            <text:p>Org</text:p>
          </table:table-cell>
          <table:table-cell/>
          <table:table-cell/>
        </table:table-row>
        <table:table-row>
          <table:table-cell office:string-value="Datum der Beprobung" office:value-type="string">
            <text:p>Datum der Beprobung</text:p>
          </table:table-cell>
          <table:table-cell office:date-value="2017-05-22" office:value-type="date">
            <text:p>2017-05-22</text:p>
          </table:table-cell>
          <table:table-cell office:date-value="2017-05-23" office:value-type="date">
            <text:p>2017-05-23</text:p>
          </table:table-cell>
          <table:table-cell/>
          <table:table-cell/>
        </table:table-row>
        <table:table-row>
          <table:table-cell office:string-value="Anteil Neozoen (%)" office:value-type="string">
            <text:p>Anteil Neozoen (%)</text:p>
          </table:table-cell>
          <table:table-cell office:value="22.46937696406233" office:value-type="float" table:style-name="ac1c57f">
            <text:p>22.469</text:p>
          </table:table-cell>
          <table:table-cell office:value="1.5528733508980508" office:value-type="float" table:style-name="a4a052d">
            <text:p>1.553</text:p>
          </table:table-cell>
          <table:table-cell/>
          <table:table-cell/>
        </table:table-row>
        <table:table-row>
          <table:table-cell office:string-value="Chironomidae Taxa (n)" office:value-type="string">
            <text:p>Chironomidae Taxa (n)</text:p>
          </table:table-cell>
          <table:table-cell office:value="16.0" office:value-type="float" table:style-name="a244cc9">
            <text:p>16</text:p>
          </table:table-cell>
          <table:table-cell office:value="11.0" office:value-type="float" table:style-name="a992f7e">
            <text:p>11</text:p>
          </table:table-cell>
          <table:table-cell/>
          <table:table-cell/>
        </table:table-row>
        <table:table-row>
          <table:table-cell office:string-value="Anzahl Taxa (n)" office:value-type="string">
            <text:p>Anzahl Taxa (n)</text:p>
          </table:table-cell>
          <table:table-cell office:value="50.0" office:value-type="float" table:style-name="ac3b2f3">
            <text:p>50</text:p>
          </table:table-cell>
          <table:table-cell office:value="42.0" office:value-type="float" table:style-name="a5e06d8">
            <text:p>42</text:p>
          </table:table-cell>
          <table:table-cell/>
          <table:table-cell/>
        </table:table-row>
        <table:table-row>
          <table:table-cell office:string-value="Gesamtabundanz (Ind./m²)" office:value-type="string">
            <text:p>Gesamtabundanz (Ind./m²)</text:p>
          </table:table-cell>
          <table:table-cell office:value="1196.0" office:value-type="float" table:style-name="a6ccc41">
            <text:p>1,196</text:p>
          </table:table-cell>
          <table:table-cell office:value="861.0" office:value-type="float" table:style-name="aa8e210">
            <text:p>861</text:p>
          </table:table-cell>
          <table:table-cell/>
          <table:table-cell/>
        </table:table-row>
        <table:table-row>
          <table:table-cell office:string-value="Faunaindex Typ Fe" office:value-type="string">
            <text:p>Faunaindex Typ Fe</text:p>
          </table:table-cell>
          <table:table-cell office:value="1.541549936793526" office:value-type="float" table:style-name="ad70b53">
            <text:p>1.542</text:p>
          </table:table-cell>
          <table:table-cell office:string-value="" office:value-type="string">
            <text:p/>
          </table:table-cell>
          <table:table-cell/>
          <table:table-cell/>
        </table:table-row>
        <table:table-row>
          <table:table-cell office:string-value="Artenvielfalt Typ Fe" office:value-type="string">
            <text:p>Artenvielfalt Typ Fe</text:p>
          </table:table-cell>
          <table:table-cell office:value="0.6428571428571429" office:value-type="float" table:style-name="ad316b5">
            <text:p>0.643</text:p>
          </table:table-cell>
          <table:table-cell office:string-value="" office:value-type="string">
            <text:p/>
          </table:table-cell>
          <table:table-cell/>
          <table:table-cell/>
        </table:table-row>
        <table:table-row>
          <table:table-cell office:string-value="MMI Typ Fe" office:value-type="string">
            <text:p>MMI Typ Fe</text:p>
          </table:table-cell>
          <table:table-cell office:value="1.0922035398253345" office:value-type="float" table:style-name="a0158d6">
            <text:p>1.092</text:p>
          </table:table-cell>
          <table:table-cell office:string-value="" office:value-type="string">
            <text:p/>
          </table:table-cell>
          <table:table-cell/>
          <table:table-cell/>
        </table:table-row>
        <table:table-row>
          <table:table-cell office:string-value="Anzahl Indikatorarten Typ Fe" office:value-type="string">
            <text:p>Anzahl Indikatorarten Typ Fe</text:p>
          </table:table-cell>
          <table:table-cell office:value="18.0" office:value-type="float" table:style-name="af2f091">
            <text:p>18</text:p>
          </table:table-cell>
          <table:table-cell office:string-value="" office:value-type="string">
            <text:p/>
          </table:table-cell>
          <table:table-cell/>
          <table:table-cell/>
        </table:table-row>
        <table:table-row>
          <table:table-cell office:string-value="MMI gesichert? Typ Fe" office:value-type="string">
            <text:p>MMI gesichert? Typ Fe</text:p>
          </table:table-cell>
          <table:table-cell office:string-value="Ja" office:value-type="string">
            <text:p>Ja</text:p>
          </table:table-cell>
          <table:table-cell office:string-value="" office:value-type="string">
            <text:p/>
          </table:table-cell>
          <table:table-cell/>
          <table:table-cell/>
        </table:table-row>
        <table:table-row>
          <table:table-cell office:string-value="MMI korrigiert Typ Fe" office:value-type="string">
            <text:p>MMI korrigiert Typ Fe</text:p>
          </table:table-cell>
          <table:table-cell office:value="0.7" office:value-type="float" table:style-name="ad529a4">
            <text:p>0.7</text:p>
          </table:table-cell>
          <table:table-cell office:string-value="" office:value-type="string">
            <text:p/>
          </table:table-cell>
          <table:table-cell/>
          <table:table-cell/>
        </table:table-row>
        <table:table-row>
          <table:table-cell office:string-value="ÖZK Typ Fe" office:value-type="string">
            <text:p>ÖZK Typ Fe</text:p>
          </table:table-cell>
          <table:table-cell office:value="2.0" office:value-type="float" table:style-name="a802bc1">
            <text:p>2</text:p>
          </table:table-cell>
          <table:table-cell office:string-value="" office:value-type="string">
            <text:p/>
          </table:table-cell>
          <table:table-cell/>
          <table:table-cell/>
        </table:table-row>
        <table:table-row>
          <table:table-cell office:string-value="Faunaindex Typ G" office:value-type="string">
            <text:p>Faunaindex Typ G</text:p>
          </table:table-cell>
          <table:table-cell office:string-value="" office:value-type="string">
            <text:p/>
          </table:table-cell>
          <table:table-cell office:value="-0.03910039274067714" office:value-type="float" table:style-name="a9f1a12">
            <text:p>-0.039</text:p>
          </table:table-cell>
          <table:table-cell/>
          <table:table-cell/>
        </table:table-row>
        <table:table-row>
          <table:table-cell office:string-value="Artenvielfalt Typ G" office:value-type="string">
            <text:p>Artenvielfalt Typ G</text:p>
          </table:table-cell>
          <table:table-cell office:string-value="" office:value-type="string">
            <text:p/>
          </table:table-cell>
          <table:table-cell office:value="0.0" office:value-type="float" table:style-name="a8ff059">
            <text:p>0</text:p>
          </table:table-cell>
          <table:table-cell/>
          <table:table-cell/>
        </table:table-row>
        <table:table-row>
          <table:table-cell office:string-value="MMI Typ G" office:value-type="string">
            <text:p>MMI Typ G</text:p>
          </table:table-cell>
          <table:table-cell office:string-value="" office:value-type="string">
            <text:p/>
          </table:table-cell>
          <table:table-cell office:value="-0.01955019637033857" office:value-type="float" table:style-name="ae2fce8">
            <text:p>-0.02</text:p>
          </table:table-cell>
          <table:table-cell/>
          <table:table-cell/>
        </table:table-row>
        <table:table-row>
          <table:table-cell office:string-value="Anzahl Indikatorarten Typ G" office:value-type="string">
            <text:p>Anzahl Indikatorarten Typ G</text:p>
          </table:table-cell>
          <table:table-cell office:value="18.0" office:value-type="float" table:style-name="a5301af">
            <text:p>18</text:p>
          </table:table-cell>
          <table:table-cell office:value="15.0" office:value-type="float" table:style-name="aa55ff6">
            <text:p>15</text:p>
          </table:table-cell>
          <table:table-cell/>
          <table:table-cell/>
        </table:table-row>
        <table:table-row>
          <table:table-cell office:string-value="MMI gesichert? Typ G" office:value-type="string">
            <text:p>MMI gesichert? Typ G</text:p>
          </table:table-cell>
          <table:table-cell office:string-value="Ja" office:value-type="string">
            <text:p>Ja</text:p>
          </table:table-cell>
          <table:table-cell office:string-value="Ja" office:value-type="string">
            <text:p>Ja</text:p>
          </table:table-cell>
          <table:table-cell/>
          <table:table-cell/>
        </table:table-row>
        <table:table-row>
          <table:table-cell office:string-value="MMI korrigiert Typ G" office:value-type="string">
            <text:p>MMI korrigiert Typ G</text:p>
          </table:table-cell>
          <table:table-cell office:string-value="" office:value-type="string">
            <text:p/>
          </table:table-cell>
          <table:table-cell office:value="-0.01955019637033857" office:value-type="float" table:style-name="ad4cac4">
            <text:p>-0.02</text:p>
          </table:table-cell>
          <table:table-cell/>
          <table:table-cell/>
        </table:table-row>
        <table:table-row>
          <table:table-cell office:string-value="ÖZK Typ G" office:value-type="string">
            <text:p>ÖZK Typ G</text:p>
          </table:table-cell>
          <table:table-cell office:string-value="" office:value-type="string">
            <text:p/>
          </table:table-cell>
          <table:table-cell office:value="5.0" office:value-type="float" table:style-name="a60c202">
            <text:p>5</text:p>
          </table:table-cell>
          <table:table-cell/>
          <table:table-cell/>
        </table:table-row>
        <table:table-row>
          <table:table-cell office:string-value="Faunaindex Typ G/F" office:value-type="string">
            <text:p>Faunaindex Typ G/F</text:p>
          </table:table-cell>
          <table:table-cell office:string-value="" office:value-type="string">
            <text:p/>
          </table:table-cell>
          <table:table-cell office:value="-0.18713301156042017" office:value-type="float" table:style-name="a692a45">
            <text:p>-0.187</text:p>
          </table:table-cell>
          <table:table-cell/>
          <table:table-cell/>
        </table:table-row>
        <table:table-row>
          <table:table-cell office:string-value="Artenvielfalt Typ G/F" office:value-type="string">
            <text:p>Artenvielfalt Typ G/F</text:p>
          </table:table-cell>
          <table:table-cell office:string-value="" office:value-type="string">
            <text:p/>
          </table:table-cell>
          <table:table-cell office:value="-0.047619047619047616" office:value-type="float" table:style-name="aacd6d5">
            <text:p>-0.048</text:p>
          </table:table-cell>
          <table:table-cell/>
          <table:table-cell/>
        </table:table-row>
        <table:table-row>
          <table:table-cell office:string-value="MMI Typ G/F" office:value-type="string">
            <text:p>MMI Typ G/F</text:p>
          </table:table-cell>
          <table:table-cell office:string-value="" office:value-type="string">
            <text:p/>
          </table:table-cell>
          <table:table-cell office:value="-0.1173760295897339" office:value-type="float" table:style-name="aa64463">
            <text:p>-0.117</text:p>
          </table:table-cell>
          <table:table-cell/>
          <table:table-cell/>
        </table:table-row>
        <table:table-row>
          <table:table-cell office:string-value="Anzahl Indikatorarten Typ G/F" office:value-type="string">
            <text:p>Anzahl Indikatorarten Typ G/F</text:p>
          </table:table-cell>
          <table:table-cell office:string-value="18 / 20" office:value-type="string">
            <text:p>18 / 20</text:p>
          </table:table-cell>
          <table:table-cell office:string-value="15 / 11" office:value-type="string">
            <text:p>15 / 11</text:p>
          </table:table-cell>
          <table:table-cell/>
          <table:table-cell/>
        </table:table-row>
        <table:table-row>
          <table:table-cell office:string-value="MMI gesichert? Typ G/F" office:value-type="string">
            <text:p>MMI gesichert? Typ G/F</text:p>
          </table:table-cell>
          <table:table-cell office:string-value="" office:value-type="string">
            <text:p/>
          </table:table-cell>
          <table:table-cell office:string-value="Ja" office:value-type="string">
            <text:p>Ja</text:p>
          </table:table-cell>
          <table:table-cell/>
          <table:table-cell/>
        </table:table-row>
        <table:table-row>
          <table:table-cell office:string-value="MMI korrigiert Typ G/F" office:value-type="string">
            <text:p>MMI korrigiert Typ G/F</text:p>
          </table:table-cell>
          <table:table-cell office:string-value="" office:value-type="string">
            <text:p/>
          </table:table-cell>
          <table:table-cell office:value="-0.1173760295897339" office:value-type="float" table:style-name="a0d0fcb">
            <text:p>-0.117</text:p>
          </table:table-cell>
          <table:table-cell/>
          <table:table-cell/>
        </table:table-row>
        <table:table-row>
          <table:table-cell office:string-value="ÖZK Typ G/F" office:value-type="string">
            <text:p>ÖZK Typ G/F</text:p>
          </table:table-cell>
          <table:table-cell office:string-value="" office:value-type="string">
            <text:p/>
          </table:table-cell>
          <table:table-cell office:value="5.0" office:value-type="float" table:style-name="aed5df9">
            <text:p>5</text:p>
          </table:table-cell>
          <table:table-cell/>
          <table:table-cell/>
        </table:table-row>
        <table:table-row>
          <table:table-cell office:string-value="Faunaindex Typ G/O" office:value-type="string">
            <text:p>Faunaindex Typ G/O</text:p>
          </table:table-cell>
          <table:table-cell office:string-value="" office:value-type="string">
            <text:p/>
          </table:table-cell>
          <table:table-cell office:value="0.4853253469140892" office:value-type="float" table:style-name="a5e19bd">
            <text:p>0.485</text:p>
          </table:table-cell>
          <table:table-cell/>
          <table:table-cell/>
        </table:table-row>
        <table:table-row>
          <table:table-cell office:string-value="Artenvielfalt Typ G/O" office:value-type="string">
            <text:p>Artenvielfalt Typ G/O</text:p>
          </table:table-cell>
          <table:table-cell office:string-value="" office:value-type="string">
            <text:p/>
          </table:table-cell>
          <table:table-cell office:value="0.4375" office:value-type="float" table:style-name="a09f8df">
            <text:p>0.438</text:p>
          </table:table-cell>
          <table:table-cell/>
          <table:table-cell/>
        </table:table-row>
        <table:table-row>
          <table:table-cell office:string-value="MMI Typ G/O" office:value-type="string">
            <text:p>MMI Typ G/O</text:p>
          </table:table-cell>
          <table:table-cell office:string-value="" office:value-type="string">
            <text:p/>
          </table:table-cell>
          <table:table-cell office:value="0.46141267345704456" office:value-type="float" table:style-name="a7f211a">
            <text:p>0.461</text:p>
          </table:table-cell>
          <table:table-cell/>
          <table:table-cell/>
        </table:table-row>
        <table:table-row>
          <table:table-cell office:string-value="Anzahl Indikatorarten Typ G/O" office:value-type="string">
            <text:p>Anzahl Indikatorarten Typ G/O</text:p>
          </table:table-cell>
          <table:table-cell office:string-value="18 / 16" office:value-type="string">
            <text:p>18 / 16</text:p>
          </table:table-cell>
          <table:table-cell office:string-value="15 / 24" office:value-type="string">
            <text:p>15 / 24</text:p>
          </table:table-cell>
          <table:table-cell/>
          <table:table-cell/>
        </table:table-row>
        <table:table-row>
          <table:table-cell office:string-value="MMI gesichert? Typ G/O" office:value-type="string">
            <text:p>MMI gesichert? Typ G/O</text:p>
          </table:table-cell>
          <table:table-cell office:string-value="" office:value-type="string">
            <text:p/>
          </table:table-cell>
          <table:table-cell office:string-value="Ja" office:value-type="string">
            <text:p>Ja</text:p>
          </table:table-cell>
          <table:table-cell/>
          <table:table-cell/>
        </table:table-row>
        <table:table-row>
          <table:table-cell office:string-value="MMI korrigiert Typ G/O" office:value-type="string">
            <text:p>MMI korrigiert Typ G/O</text:p>
          </table:table-cell>
          <table:table-cell office:string-value="" office:value-type="string">
            <text:p/>
          </table:table-cell>
          <table:table-cell office:value="0.46141267345704456" office:value-type="float" table:style-name="a4cf225">
            <text:p>0.461</text:p>
          </table:table-cell>
          <table:table-cell/>
          <table:table-cell/>
        </table:table-row>
        <table:table-row>
          <table:table-cell office:string-value="ÖZK Typ G/O" office:value-type="string">
            <text:p>ÖZK Typ G/O</text:p>
          </table:table-cell>
          <table:table-cell office:string-value="" office:value-type="string">
            <text:p/>
          </table:table-cell>
          <table:table-cell office:value="3.0" office:value-type="float" table:style-name="ae12aab">
            <text:p>3</text:p>
          </table:table-cell>
          <table:table-cell/>
          <table:table-cell/>
        </table:table-row>
        <table:table-row>
          <table:table-cell office:string-value="Faunaindex Typ G_Br" office:value-type="string">
            <text:p>Faunaindex Typ G_Br</text:p>
          </table:table-cell>
          <table:table-cell office:string-value="" office:value-type="string">
            <text:p/>
          </table:table-cell>
          <table:table-cell office:value="0.12376892866101759" office:value-type="float" table:style-name="aad673b">
            <text:p>0.124</text:p>
          </table:table-cell>
          <table:table-cell/>
          <table:table-cell/>
        </table:table-row>
        <table:table-row>
          <table:table-cell office:string-value="Artenvielfalt Typ G_Br" office:value-type="string">
            <text:p>Artenvielfalt Typ G_Br</text:p>
          </table:table-cell>
          <table:table-cell office:string-value="" office:value-type="string">
            <text:p/>
          </table:table-cell>
          <table:table-cell office:value="0.0" office:value-type="float" table:style-name="ad1ea84">
            <text:p>0</text:p>
          </table:table-cell>
          <table:table-cell/>
          <table:table-cell/>
        </table:table-row>
        <table:table-row>
          <table:table-cell office:string-value="MMI Typ G_Br" office:value-type="string">
            <text:p>MMI Typ G_Br</text:p>
          </table:table-cell>
          <table:table-cell office:string-value="" office:value-type="string">
            <text:p/>
          </table:table-cell>
          <table:table-cell office:value="0.061884464330508794" office:value-type="float" table:style-name="a1583ff">
            <text:p>0.062</text:p>
          </table:table-cell>
          <table:table-cell/>
          <table:table-cell/>
        </table:table-row>
        <table:table-row>
          <table:table-cell office:string-value="Anzahl Indikatorarten Typ G_Br" office:value-type="string">
            <text:p>Anzahl Indikatorarten Typ G_Br</text:p>
          </table:table-cell>
          <table:table-cell office:value="18.0" office:value-type="float" table:style-name="ac14b32">
            <text:p>18</text:p>
          </table:table-cell>
          <table:table-cell office:value="15.0" office:value-type="float" table:style-name="afa34ab">
            <text:p>15</text:p>
          </table:table-cell>
          <table:table-cell/>
          <table:table-cell/>
        </table:table-row>
        <table:table-row>
          <table:table-cell office:string-value="MMI gesichert? Typ G_Br" office:value-type="string">
            <text:p>MMI gesichert? Typ G_Br</text:p>
          </table:table-cell>
          <table:table-cell office:string-value="Ja" office:value-type="string">
            <text:p>Ja</text:p>
          </table:table-cell>
          <table:table-cell office:string-value="Ja" office:value-type="string">
            <text:p>Ja</text:p>
          </table:table-cell>
          <table:table-cell/>
          <table:table-cell/>
        </table:table-row>
        <table:table-row>
          <table:table-cell office:string-value="MMI korrigiert Typ G_Br" office:value-type="string">
            <text:p>MMI korrigiert Typ G_Br</text:p>
          </table:table-cell>
          <table:table-cell office:string-value="" office:value-type="string">
            <text:p/>
          </table:table-cell>
          <table:table-cell office:value="0.061884464330508794" office:value-type="float" table:style-name="ab2f7e8">
            <text:p>0.062</text:p>
          </table:table-cell>
          <table:table-cell/>
          <table:table-cell/>
        </table:table-row>
        <table:table-row>
          <table:table-cell office:string-value="ÖZK Typ G_Br" office:value-type="string">
            <text:p>ÖZK Typ G_Br</text:p>
          </table:table-cell>
          <table:table-cell office:string-value="" office:value-type="string">
            <text:p/>
          </table:table-cell>
          <table:table-cell office:value="5.0" office:value-type="float" table:style-name="a7bb970">
            <text:p>5</text:p>
          </table:table-cell>
          <table:table-cell/>
          <table:table-cell/>
        </table:table-row>
        <table:table-row>
          <table:table-cell office:string-value="Faunaindex Typ G_Br/F_Br" office:value-type="string">
            <text:p>Faunaindex Typ G_Br/F_Br</text:p>
          </table:table-cell>
          <table:table-cell office:string-value="" office:value-type="string">
            <text:p/>
          </table:table-cell>
          <table:table-cell office:value="-0.01145561976435188" office:value-type="float" table:style-name="ae9f0fb">
            <text:p>-0.011</text:p>
          </table:table-cell>
          <table:table-cell/>
          <table:table-cell/>
        </table:table-row>
        <table:table-row>
          <table:table-cell office:string-value="Artenvielfalt Typ G_Br/F_Br" office:value-type="string">
            <text:p>Artenvielfalt Typ G_Br/F_Br</text:p>
          </table:table-cell>
          <table:table-cell office:string-value="" office:value-type="string">
            <text:p/>
          </table:table-cell>
          <table:table-cell office:value="0.07142857142857142" office:value-type="float" table:style-name="a087988">
            <text:p>0.071</text:p>
          </table:table-cell>
          <table:table-cell/>
          <table:table-cell/>
        </table:table-row>
        <table:table-row>
          <table:table-cell office:string-value="MMI Typ G_Br/F_Br" office:value-type="string">
            <text:p>MMI Typ G_Br/F_Br</text:p>
          </table:table-cell>
          <table:table-cell office:string-value="" office:value-type="string">
            <text:p/>
          </table:table-cell>
          <table:table-cell office:value="0.029986475832109772" office:value-type="float" table:style-name="aba5f1f">
            <text:p>0.03</text:p>
          </table:table-cell>
          <table:table-cell/>
          <table:table-cell/>
        </table:table-row>
        <table:table-row>
          <table:table-cell office:string-value="Anzahl Indikatorarten Typ G_Br/F_Br" office:value-type="string">
            <text:p>Anzahl Indikatorarten Typ G_Br/F_Br</text:p>
          </table:table-cell>
          <table:table-cell office:string-value="18 / 20" office:value-type="string">
            <text:p>18 / 20</text:p>
          </table:table-cell>
          <table:table-cell office:string-value="15 / 11" office:value-type="string">
            <text:p>15 / 11</text:p>
          </table:table-cell>
          <table:table-cell/>
          <table:table-cell/>
        </table:table-row>
        <table:table-row>
          <table:table-cell office:string-value="MMI gesichert? Typ G_Br/F_Br" office:value-type="string">
            <text:p>MMI gesichert? Typ G_Br/F_Br</text:p>
          </table:table-cell>
          <table:table-cell office:string-value="" office:value-type="string">
            <text:p/>
          </table:table-cell>
          <table:table-cell office:string-value="Ja" office:value-type="string">
            <text:p>Ja</text:p>
          </table:table-cell>
          <table:table-cell/>
          <table:table-cell/>
        </table:table-row>
        <table:table-row>
          <table:table-cell office:string-value="MMI korrigiert Typ G_Br/F_Br" office:value-type="string">
            <text:p>MMI korrigiert Typ G_Br/F_Br</text:p>
          </table:table-cell>
          <table:table-cell office:string-value="" office:value-type="string">
            <text:p/>
          </table:table-cell>
          <table:table-cell office:value="0.029986475832109772" office:value-type="float" table:style-name="a467c55">
            <text:p>0.03</text:p>
          </table:table-cell>
          <table:table-cell/>
          <table:table-cell/>
        </table:table-row>
        <table:table-row>
          <table:table-cell office:string-value="ÖZK Typ G_Br/F_Br" office:value-type="string">
            <text:p>ÖZK Typ G_Br/F_Br</text:p>
          </table:table-cell>
          <table:table-cell office:string-value="" office:value-type="string">
            <text:p/>
          </table:table-cell>
          <table:table-cell office:value="5.0" office:value-type="float" table:style-name="a5a2af4">
            <text:p>5</text:p>
          </table:table-cell>
          <table:table-cell/>
          <table:table-cell/>
        </table:table-row>
        <table:table-row>
          <table:table-cell office:string-value="Faunaindex Typ G_Br/O" office:value-type="string">
            <text:p>Faunaindex Typ G_Br/O</text:p>
          </table:table-cell>
          <table:table-cell office:string-value="" office:value-type="string">
            <text:p/>
          </table:table-cell>
          <table:table-cell office:value="0.5667600076149365" office:value-type="float" table:style-name="a86150b">
            <text:p>0.567</text:p>
          </table:table-cell>
          <table:table-cell/>
          <table:table-cell/>
        </table:table-row>
        <table:table-row>
          <table:table-cell office:string-value="Artenvielfalt Typ G_Br/O" office:value-type="string">
            <text:p>Artenvielfalt Typ G_Br/O</text:p>
          </table:table-cell>
          <table:table-cell office:string-value="" office:value-type="string">
            <text:p/>
          </table:table-cell>
          <table:table-cell office:value="0.4375" office:value-type="float" table:style-name="a183761">
            <text:p>0.438</text:p>
          </table:table-cell>
          <table:table-cell/>
          <table:table-cell/>
        </table:table-row>
        <table:table-row>
          <table:table-cell office:string-value="MMI Typ G_Br/O" office:value-type="string">
            <text:p>MMI Typ G_Br/O</text:p>
          </table:table-cell>
          <table:table-cell office:string-value="" office:value-type="string">
            <text:p/>
          </table:table-cell>
          <table:table-cell office:value="0.5021300038074683" office:value-type="float" table:style-name="ad6a97d">
            <text:p>0.502</text:p>
          </table:table-cell>
          <table:table-cell/>
          <table:table-cell/>
        </table:table-row>
        <table:table-row>
          <table:table-cell office:string-value="Anzahl Indikatorarten Typ G_Br/O" office:value-type="string">
            <text:p>Anzahl Indikatorarten Typ G_Br/O</text:p>
          </table:table-cell>
          <table:table-cell office:string-value="18 / 16" office:value-type="string">
            <text:p>18 / 16</text:p>
          </table:table-cell>
          <table:table-cell office:string-value="15 / 24" office:value-type="string">
            <text:p>15 / 24</text:p>
          </table:table-cell>
          <table:table-cell/>
          <table:table-cell/>
        </table:table-row>
        <table:table-row>
          <table:table-cell office:string-value="MMI gesichert? Typ G_Br/O" office:value-type="string">
            <text:p>MMI gesichert? Typ G_Br/O</text:p>
          </table:table-cell>
          <table:table-cell office:string-value="" office:value-type="string">
            <text:p/>
          </table:table-cell>
          <table:table-cell office:string-value="Ja" office:value-type="string">
            <text:p>Ja</text:p>
          </table:table-cell>
          <table:table-cell/>
          <table:table-cell/>
        </table:table-row>
        <table:table-row>
          <table:table-cell office:string-value="MMI korrigiert Typ G_Br/O" office:value-type="string">
            <text:p>MMI korrigiert Typ G_Br/O</text:p>
          </table:table-cell>
          <table:table-cell office:string-value="" office:value-type="string">
            <text:p/>
          </table:table-cell>
          <table:table-cell office:value="0.5021300038074683" office:value-type="float" table:style-name="a6bb565">
            <text:p>0.502</text:p>
          </table:table-cell>
          <table:table-cell/>
          <table:table-cell/>
        </table:table-row>
        <table:table-row>
          <table:table-cell office:string-value="ÖZK Typ G_Br/O" office:value-type="string">
            <text:p>ÖZK Typ G_Br/O</text:p>
          </table:table-cell>
          <table:table-cell office:string-value="" office:value-type="string">
            <text:p/>
          </table:table-cell>
          <table:table-cell office:value="3.0" office:value-type="float" table:style-name="a97b7d0">
            <text:p>3</text:p>
          </table:table-cell>
          <table:table-cell/>
          <table:table-cell/>
        </table:table-row>
        <table:table-row>
          <table:table-cell office:string-value="Faunaindex Typ F" office:value-type="string">
            <text:p>Faunaindex Typ F</text:p>
          </table:table-cell>
          <table:table-cell office:value="1.7258143941565343" office:value-type="float" table:style-name="a9b42c7">
            <text:p>1.726</text:p>
          </table:table-cell>
          <table:table-cell office:value="-0.33516563038016317" office:value-type="float" table:style-name="a45c5ef">
            <text:p>-0.335</text:p>
          </table:table-cell>
          <table:table-cell/>
          <table:table-cell/>
        </table:table-row>
        <table:table-row>
          <table:table-cell office:string-value="Artenvielfalt Typ F" office:value-type="string">
            <text:p>Artenvielfalt Typ F</text:p>
          </table:table-cell>
          <table:table-cell office:value="0.631578947368421" office:value-type="float" table:style-name="a36b7e3">
            <text:p>0.632</text:p>
          </table:table-cell>
          <table:table-cell office:value="-0.09523809523809523" office:value-type="float" table:style-name="ae00662">
            <text:p>-0.095</text:p>
          </table:table-cell>
          <table:table-cell/>
          <table:table-cell/>
        </table:table-row>
        <table:table-row>
          <table:table-cell office:string-value="MMI Typ F" office:value-type="string">
            <text:p>MMI Typ F</text:p>
          </table:table-cell>
          <table:table-cell office:value="1.1786966707624775" office:value-type="float" table:style-name="a2eee8f">
            <text:p>1.179</text:p>
          </table:table-cell>
          <table:table-cell office:value="-0.2152018628091292" office:value-type="float" table:style-name="a38ddb9">
            <text:p>-0.215</text:p>
          </table:table-cell>
          <table:table-cell/>
          <table:table-cell/>
        </table:table-row>
        <table:table-row>
          <table:table-cell office:string-value="Anzahl Indikatorarten Typ F" office:value-type="string">
            <text:p>Anzahl Indikatorarten Typ F</text:p>
          </table:table-cell>
          <table:table-cell office:value="20.0" office:value-type="float" table:style-name="ab2b378">
            <text:p>20</text:p>
          </table:table-cell>
          <table:table-cell office:value="11.0" office:value-type="float" table:style-name="a3dbba2">
            <text:p>11</text:p>
          </table:table-cell>
          <table:table-cell/>
          <table:table-cell/>
        </table:table-row>
        <table:table-row>
          <table:table-cell office:string-value="MMI gesichert? Typ F" office:value-type="string">
            <text:p>MMI gesichert? Typ F</text:p>
          </table:table-cell>
          <table:table-cell office:string-value="Ja" office:value-type="string">
            <text:p>Ja</text:p>
          </table:table-cell>
          <table:table-cell office:string-value="Ja" office:value-type="string">
            <text:p>Ja</text:p>
          </table:table-cell>
          <table:table-cell/>
          <table:table-cell/>
        </table:table-row>
        <table:table-row>
          <table:table-cell office:string-value="MMI korrigiert Typ F" office:value-type="string">
            <text:p>MMI korrigiert Typ F</text:p>
          </table:table-cell>
          <table:table-cell office:value="0.7" office:value-type="float" table:style-name="aed77b7">
            <text:p>0.7</text:p>
          </table:table-cell>
          <table:table-cell office:value="-0.2152018628091292" office:value-type="float" table:style-name="afe1b6c">
            <text:p>-0.215</text:p>
          </table:table-cell>
          <table:table-cell/>
          <table:table-cell/>
        </table:table-row>
        <table:table-row>
          <table:table-cell office:string-value="ÖZK Typ F" office:value-type="string">
            <text:p>ÖZK Typ F</text:p>
          </table:table-cell>
          <table:table-cell office:value="2.0" office:value-type="float" table:style-name="a6e70a0">
            <text:p>2</text:p>
          </table:table-cell>
          <table:table-cell office:value="5.0" office:value-type="float" table:style-name="a0dd197">
            <text:p>5</text:p>
          </table:table-cell>
          <table:table-cell/>
          <table:table-cell/>
        </table:table-row>
        <table:table-row>
          <table:table-cell office:string-value="Faunaindex Typ F/O" office:value-type="string">
            <text:p>Faunaindex Typ F/O</text:p>
          </table:table-cell>
          <table:table-cell office:value="1.5915529688510603" office:value-type="float" table:style-name="af90e93">
            <text:p>1.592</text:p>
          </table:table-cell>
          <table:table-cell office:value="0.3372927280943462" office:value-type="float" table:style-name="afd00a5">
            <text:p>0.337</text:p>
          </table:table-cell>
          <table:table-cell/>
          <table:table-cell/>
        </table:table-row>
        <table:table-row>
          <table:table-cell office:string-value="Artenvielfalt Typ F/O" office:value-type="string">
            <text:p>Artenvielfalt Typ F/O</text:p>
          </table:table-cell>
          <table:table-cell office:value="0.609907120743034" office:value-type="float" table:style-name="ad079bf">
            <text:p>0.61</text:p>
          </table:table-cell>
          <table:table-cell office:value="0.3898809523809524" office:value-type="float" table:style-name="ac2336c">
            <text:p>0.39</text:p>
          </table:table-cell>
          <table:table-cell/>
          <table:table-cell/>
        </table:table-row>
        <table:table-row>
          <table:table-cell office:string-value="MMI Typ F/O" office:value-type="string">
            <text:p>MMI Typ F/O</text:p>
          </table:table-cell>
          <table:table-cell office:value="1.1007300447970472" office:value-type="float" table:style-name="a7b2f0c">
            <text:p>1.101</text:p>
          </table:table-cell>
          <table:table-cell office:value="0.36358684023764926" office:value-type="float" table:style-name="a320278">
            <text:p>0.364</text:p>
          </table:table-cell>
          <table:table-cell/>
          <table:table-cell/>
        </table:table-row>
        <table:table-row>
          <table:table-cell office:string-value="Anzahl Indikatorarten Typ F/O" office:value-type="string">
            <text:p>Anzahl Indikatorarten Typ F/O</text:p>
          </table:table-cell>
          <table:table-cell office:string-value="20 / 16" office:value-type="string">
            <text:p>20 / 16</text:p>
          </table:table-cell>
          <table:table-cell office:string-value="11 / 24" office:value-type="string">
            <text:p>11 / 24</text:p>
          </table:table-cell>
          <table:table-cell/>
          <table:table-cell/>
        </table:table-row>
        <table:table-row>
          <table:table-cell office:string-value="MMI gesichert? Typ F/O" office:value-type="string">
            <text:p>MMI gesichert? Typ F/O</text:p>
          </table:table-cell>
          <table:table-cell office:string-value="Ja" office:value-type="string">
            <text:p>Ja</text:p>
          </table:table-cell>
          <table:table-cell office:string-value="Ja" office:value-type="string">
            <text:p>Ja</text:p>
          </table:table-cell>
          <table:table-cell/>
          <table:table-cell/>
        </table:table-row>
        <table:table-row>
          <table:table-cell office:string-value="MMI korrigiert Typ F/O" office:value-type="string">
            <text:p>MMI korrigiert Typ F/O</text:p>
          </table:table-cell>
          <table:table-cell office:value="0.7" office:value-type="float" table:style-name="a9412ba">
            <text:p>0.7</text:p>
          </table:table-cell>
          <table:table-cell office:value="0.36358684023764926" office:value-type="float" table:style-name="a121139">
            <text:p>0.364</text:p>
          </table:table-cell>
          <table:table-cell/>
          <table:table-cell/>
        </table:table-row>
        <table:table-row>
          <table:table-cell office:string-value="ÖZK Typ F/O" office:value-type="string">
            <text:p>ÖZK Typ F/O</text:p>
          </table:table-cell>
          <table:table-cell office:value="2.0" office:value-type="float" table:style-name="a96f464">
            <text:p>2</text:p>
          </table:table-cell>
          <table:table-cell office:value="4.0" office:value-type="float" table:style-name="a9c6e9a">
            <text:p>4</text:p>
          </table:table-cell>
          <table:table-cell/>
          <table:table-cell/>
        </table:table-row>
        <table:table-row>
          <table:table-cell office:string-value="Faunaindex Typ F_Br" office:value-type="string">
            <text:p>Faunaindex Typ F_Br</text:p>
          </table:table-cell>
          <table:table-cell office:string-value="" office:value-type="string">
            <text:p/>
          </table:table-cell>
          <table:table-cell office:value="-0.14668016818972135" office:value-type="float" table:style-name="a11d8be">
            <text:p>-0.147</text:p>
          </table:table-cell>
          <table:table-cell/>
          <table:table-cell/>
        </table:table-row>
        <table:table-row>
          <table:table-cell office:string-value="Artenvielfalt Typ F_Br" office:value-type="string">
            <text:p>Artenvielfalt Typ F_Br</text:p>
          </table:table-cell>
          <table:table-cell office:string-value="" office:value-type="string">
            <text:p/>
          </table:table-cell>
          <table:table-cell office:value="0.14285714285714285" office:value-type="float" table:style-name="af86e65">
            <text:p>0.143</text:p>
          </table:table-cell>
          <table:table-cell/>
          <table:table-cell/>
        </table:table-row>
        <table:table-row>
          <table:table-cell office:string-value="MMI Typ F_Br" office:value-type="string">
            <text:p>MMI Typ F_Br</text:p>
          </table:table-cell>
          <table:table-cell office:string-value="" office:value-type="string">
            <text:p/>
          </table:table-cell>
          <table:table-cell office:value="-0.00191151266628925" office:value-type="float" table:style-name="a460800">
            <text:p>-0.002</text:p>
          </table:table-cell>
          <table:table-cell/>
          <table:table-cell/>
        </table:table-row>
        <table:table-row>
          <table:table-cell office:string-value="Anzahl Indikatorarten Typ F_Br" office:value-type="string">
            <text:p>Anzahl Indikatorarten Typ F_Br</text:p>
          </table:table-cell>
          <table:table-cell office:value="20.0" office:value-type="float" table:style-name="ac8cad1">
            <text:p>20</text:p>
          </table:table-cell>
          <table:table-cell office:value="11.0" office:value-type="float" table:style-name="a36c13a">
            <text:p>11</text:p>
          </table:table-cell>
          <table:table-cell/>
          <table:table-cell/>
        </table:table-row>
        <table:table-row>
          <table:table-cell office:string-value="MMI gesichert? Typ F_Br" office:value-type="string">
            <text:p>MMI gesichert? Typ F_Br</text:p>
          </table:table-cell>
          <table:table-cell office:string-value="Ja" office:value-type="string">
            <text:p>Ja</text:p>
          </table:table-cell>
          <table:table-cell office:string-value="Ja" office:value-type="string">
            <text:p>Ja</text:p>
          </table:table-cell>
          <table:table-cell/>
          <table:table-cell/>
        </table:table-row>
        <table:table-row>
          <table:table-cell office:string-value="MMI korrigiert Typ F_Br" office:value-type="string">
            <text:p>MMI korrigiert Typ F_Br</text:p>
          </table:table-cell>
          <table:table-cell office:string-value="" office:value-type="string">
            <text:p/>
          </table:table-cell>
          <table:table-cell office:value="-0.00191151266628925" office:value-type="float" table:style-name="ac7f8d6">
            <text:p>-0.002</text:p>
          </table:table-cell>
          <table:table-cell/>
          <table:table-cell/>
        </table:table-row>
        <table:table-row>
          <table:table-cell office:string-value="ÖZK Typ F_Br" office:value-type="string">
            <text:p>ÖZK Typ F_Br</text:p>
          </table:table-cell>
          <table:table-cell office:string-value="" office:value-type="string">
            <text:p/>
          </table:table-cell>
          <table:table-cell office:value="5.0" office:value-type="float" table:style-name="ae55c01">
            <text:p>5</text:p>
          </table:table-cell>
          <table:table-cell/>
          <table:table-cell/>
        </table:table-row>
        <table:table-row>
          <table:table-cell office:string-value="Faunaindex Typ F_Br/O" office:value-type="string">
            <text:p>Faunaindex Typ F_Br/O</text:p>
          </table:table-cell>
          <table:table-cell office:string-value="" office:value-type="string">
            <text:p/>
          </table:table-cell>
          <table:table-cell office:value="0.43153545918956704" office:value-type="float" table:style-name="ac412d7">
            <text:p>0.432</text:p>
          </table:table-cell>
          <table:table-cell/>
          <table:table-cell/>
        </table:table-row>
        <table:table-row>
          <table:table-cell office:string-value="Artenvielfalt Typ F_Br/O" office:value-type="string">
            <text:p>Artenvielfalt Typ F_Br/O</text:p>
          </table:table-cell>
          <table:table-cell office:string-value="" office:value-type="string">
            <text:p/>
          </table:table-cell>
          <table:table-cell office:value="0.5089285714285714" office:value-type="float" table:style-name="a9ab3e7">
            <text:p>0.509</text:p>
          </table:table-cell>
          <table:table-cell/>
          <table:table-cell/>
        </table:table-row>
        <table:table-row>
          <table:table-cell office:string-value="MMI Typ F_Br/O" office:value-type="string">
            <text:p>MMI Typ F_Br/O</text:p>
          </table:table-cell>
          <table:table-cell office:string-value="" office:value-type="string">
            <text:p/>
          </table:table-cell>
          <table:table-cell office:value="0.4702320153090692" office:value-type="float" table:style-name="ad7c349">
            <text:p>0.47</text:p>
          </table:table-cell>
          <table:table-cell/>
          <table:table-cell/>
        </table:table-row>
        <table:table-row>
          <table:table-cell office:string-value="Anzahl Indikatorarten Typ F_Br/O" office:value-type="string">
            <text:p>Anzahl Indikatorarten Typ F_Br/O</text:p>
          </table:table-cell>
          <table:table-cell office:string-value="20 / 16" office:value-type="string">
            <text:p>20 / 16</text:p>
          </table:table-cell>
          <table:table-cell office:string-value="11 / 24" office:value-type="string">
            <text:p>11 / 24</text:p>
          </table:table-cell>
          <table:table-cell/>
          <table:table-cell/>
        </table:table-row>
        <table:table-row>
          <table:table-cell office:string-value="MMI gesichert? Typ F_Br/O" office:value-type="string">
            <text:p>MMI gesichert? Typ F_Br/O</text:p>
          </table:table-cell>
          <table:table-cell office:string-value="" office:value-type="string">
            <text:p/>
          </table:table-cell>
          <table:table-cell office:string-value="Ja" office:value-type="string">
            <text:p>Ja</text:p>
          </table:table-cell>
          <table:table-cell/>
          <table:table-cell/>
        </table:table-row>
        <table:table-row>
          <table:table-cell office:string-value="MMI korrigiert Typ F_Br/O" office:value-type="string">
            <text:p>MMI korrigiert Typ F_Br/O</text:p>
          </table:table-cell>
          <table:table-cell office:string-value="" office:value-type="string">
            <text:p/>
          </table:table-cell>
          <table:table-cell office:value="0.4702320153090692" office:value-type="float" table:style-name="abd5668">
            <text:p>0.47</text:p>
          </table:table-cell>
          <table:table-cell/>
          <table:table-cell/>
        </table:table-row>
        <table:table-row>
          <table:table-cell office:string-value="ÖZK Typ F_Br/O" office:value-type="string">
            <text:p>ÖZK Typ F_Br/O</text:p>
          </table:table-cell>
          <table:table-cell office:string-value="" office:value-type="string">
            <text:p/>
          </table:table-cell>
          <table:table-cell office:value="3.0" office:value-type="float" table:style-name="ae970fe">
            <text:p>3</text:p>
          </table:table-cell>
          <table:table-cell/>
          <table:table-cell/>
        </table:table-row>
        <table:table-row>
          <table:table-cell office:string-value="Faunaindex Typ O" office:value-type="string">
            <text:p>Faunaindex Typ O</text:p>
          </table:table-cell>
          <table:table-cell office:value="1.4572915435455867" office:value-type="float" table:style-name="a001975">
            <text:p>1.457</text:p>
          </table:table-cell>
          <table:table-cell office:value="1.0097510865688555" office:value-type="float" table:style-name="a82d165">
            <text:p>1.01</text:p>
          </table:table-cell>
          <table:table-cell/>
          <table:table-cell/>
        </table:table-row>
        <table:table-row>
          <table:table-cell office:string-value="Artenvielfalt Typ O" office:value-type="string">
            <text:p>Artenvielfalt Typ O</text:p>
          </table:table-cell>
          <table:table-cell office:value="0.5882352941176471" office:value-type="float" table:style-name="af13fdc">
            <text:p>0.588</text:p>
          </table:table-cell>
          <table:table-cell office:value="0.875" office:value-type="float" table:style-name="ae79c2c">
            <text:p>0.875</text:p>
          </table:table-cell>
          <table:table-cell/>
          <table:table-cell/>
        </table:table-row>
        <table:table-row>
          <table:table-cell office:string-value="MMI Typ O" office:value-type="string">
            <text:p>MMI Typ O</text:p>
          </table:table-cell>
          <table:table-cell office:value="1.0227634188316168" office:value-type="float" table:style-name="ae2d235">
            <text:p>1.023</text:p>
          </table:table-cell>
          <table:table-cell office:value="0.9423755432844277" office:value-type="float" table:style-name="a5011e3">
            <text:p>0.942</text:p>
          </table:table-cell>
          <table:table-cell/>
          <table:table-cell/>
        </table:table-row>
        <table:table-row>
          <table:table-cell office:string-value="Anzahl Indikatorarten Typ O" office:value-type="string">
            <text:p>Anzahl Indikatorarten Typ O</text:p>
          </table:table-cell>
          <table:table-cell office:value="16.0" office:value-type="float" table:style-name="a206465">
            <text:p>16</text:p>
          </table:table-cell>
          <table:table-cell office:value="24.0" office:value-type="float" table:style-name="abcb8c7">
            <text:p>24</text:p>
          </table:table-cell>
          <table:table-cell/>
          <table:table-cell/>
        </table:table-row>
        <table:table-row>
          <table:table-cell office:string-value="MMI gesichert? Typ O" office:value-type="string">
            <text:p>MMI gesichert? Typ O</text:p>
          </table:table-cell>
          <table:table-cell office:string-value="Ja" office:value-type="string" table:style-name="abb105f">
            <text:p>Ja</text:p>
          </table:table-cell>
          <table:table-cell office:string-value="Ja" office:value-type="string" table:style-name="a19a3bb">
            <text:p>Ja</text:p>
          </table:table-cell>
          <table:table-cell/>
          <table:table-cell/>
        </table:table-row>
        <table:table-row>
          <table:table-cell office:string-value="MMI korrigiert Typ O" office:value-type="string">
            <text:p>MMI korrigiert Typ O</text:p>
          </table:table-cell>
          <table:table-cell office:value="0.7" office:value-type="float" table:style-name="a6415ca">
            <text:p>0.7</text:p>
          </table:table-cell>
          <table:table-cell office:value="0.9423755432844277" office:value-type="float" table:style-name="a5a887f">
            <text:p>0.942</text:p>
          </table:table-cell>
          <table:table-cell/>
          <table:table-cell/>
        </table:table-row>
        <table:table-row>
          <table:table-cell office:string-value="ÖZK Typ O" office:value-type="string">
            <text:p>ÖZK Typ O</text:p>
          </table:table-cell>
          <table:table-cell office:value="2.0" office:value-type="float" table:style-name="ad9ae63">
            <text:p>2</text:p>
          </table:table-cell>
          <table:table-cell office:value="1.0" office:value-type="float" table:style-name="aa553d9">
            <text:p>1</text:p>
          </table:table-cell>
          <table:table-cell/>
          <table:table-cell/>
        </table:table-row>
        <table:table-row>
          <table:table-cell office:string-value="Faunaindex Typ O_So" office:value-type="string">
            <text:p>Faunaindex Typ O_So</text:p>
          </table:table-cell>
          <table:table-cell office:string-value="" office:value-type="string">
            <text:p/>
          </table:table-cell>
          <table:table-cell office:value="1.4232365724339475" office:value-type="float" table:style-name="a60cee5">
            <text:p>1.423</text:p>
          </table:table-cell>
          <table:table-cell/>
          <table:table-cell/>
        </table:table-row>
        <table:table-row>
          <table:table-cell office:string-value="Artenvielfalt Typ O_So" office:value-type="string">
            <text:p>Artenvielfalt Typ O_So</text:p>
          </table:table-cell>
          <table:table-cell office:string-value="" office:value-type="string">
            <text:p/>
          </table:table-cell>
          <table:table-cell office:value="1.411764705882353" office:value-type="float" table:style-name="acbfae0">
            <text:p>1.412</text:p>
          </table:table-cell>
          <table:table-cell/>
          <table:table-cell/>
        </table:table-row>
        <table:table-row>
          <table:table-cell office:string-value="MMI Typ O_So" office:value-type="string">
            <text:p>MMI Typ O_So</text:p>
          </table:table-cell>
          <table:table-cell office:string-value="" office:value-type="string">
            <text:p/>
          </table:table-cell>
          <table:table-cell office:value="1.4175006391581504" office:value-type="float" table:style-name="aeb79c5">
            <text:p>1.418</text:p>
          </table:table-cell>
          <table:table-cell/>
          <table:table-cell/>
        </table:table-row>
        <table:table-row>
          <table:table-cell office:string-value="Anzahl Indikatorarten Typ O_So" office:value-type="string">
            <text:p>Anzahl Indikatorarten Typ O_So</text:p>
          </table:table-cell>
          <table:table-cell office:string-value="" office:value-type="string">
            <text:p/>
          </table:table-cell>
          <table:table-cell office:value="24.0" office:value-type="float" table:style-name="a94663d">
            <text:p>24</text:p>
          </table:table-cell>
          <table:table-cell/>
          <table:table-cell/>
        </table:table-row>
        <table:table-row>
          <table:table-cell office:string-value="MMI gesichert? Typ O_So" office:value-type="string">
            <text:p>MMI gesichert? Typ O_So</text:p>
          </table:table-cell>
          <table:table-cell office:string-value="" office:value-type="string">
            <text:p/>
          </table:table-cell>
          <table:table-cell office:string-value="Ja" office:value-type="string">
            <text:p>Ja</text:p>
          </table:table-cell>
          <table:table-cell/>
          <table:table-cell/>
        </table:table-row>
        <table:table-row>
          <table:table-cell office:string-value="MMI korrigiert Typ O_So" office:value-type="string">
            <text:p>MMI korrigiert Typ O_So</text:p>
          </table:table-cell>
          <table:table-cell office:string-value="" office:value-type="string">
            <text:p/>
          </table:table-cell>
          <table:table-cell office:value="1.4175006391581504" office:value-type="float" table:style-name="ae7770c">
            <text:p>1.418</text:p>
          </table:table-cell>
          <table:table-cell/>
          <table:table-cell/>
        </table:table-row>
        <table:table-row>
          <table:table-cell office:string-value="ÖZK Typ O_So" office:value-type="string">
            <text:p>ÖZK Typ O_So</text:p>
          </table:table-cell>
          <table:table-cell office:string-value="" office:value-type="string">
            <text:p/>
          </table:table-cell>
          <table:table-cell office:value="1.0" office:value-type="float" table:style-name="ab3d627">
            <text:p>1</text:p>
          </table:table-cell>
          <table:table-cell/>
          <table:table-cell/>
        </table:table-row>
        <table:table-row>
          <table:table-cell office:string-value="Faunaindex Typ Ofort_Verl" office:value-type="string">
            <text:p>Faunaindex Typ Ofort_Verl</text:p>
          </table:table-cell>
          <table:table-cell office:value="1.1239582102122532" office:value-type="float" table:style-name="ac1be65">
            <text:p>1.124</text:p>
          </table:table-cell>
          <table:table-cell office:string-value="" office:value-type="string">
            <text:p/>
          </table:table-cell>
          <table:table-cell/>
          <table:table-cell/>
        </table:table-row>
        <table:table-row>
          <table:table-cell office:string-value="Artenvielfalt Typ Ofort_Verl" office:value-type="string">
            <text:p>Artenvielfalt Typ Ofort_Verl</text:p>
          </table:table-cell>
          <table:table-cell office:value="0.18518518518518517" office:value-type="float" table:style-name="a32aca9">
            <text:p>0.185</text:p>
          </table:table-cell>
          <table:table-cell office:string-value="" office:value-type="string">
            <text:p/>
          </table:table-cell>
          <table:table-cell/>
          <table:table-cell/>
        </table:table-row>
        <table:table-row>
          <table:table-cell office:string-value="MMI Typ Ofort_Verl" office:value-type="string">
            <text:p>MMI Typ Ofort_Verl</text:p>
          </table:table-cell>
          <table:table-cell office:value="0.6545716976987191" office:value-type="float" table:style-name="a6056b2">
            <text:p>0.655</text:p>
          </table:table-cell>
          <table:table-cell office:string-value="" office:value-type="string">
            <text:p/>
          </table:table-cell>
          <table:table-cell/>
          <table:table-cell/>
        </table:table-row>
        <table:table-row>
          <table:table-cell office:string-value="Anzahl Indikatorarten Typ Ofort_Verl" office:value-type="string">
            <text:p>Anzahl Indikatorarten Typ Ofort_Verl</text:p>
          </table:table-cell>
          <table:table-cell office:value="16.0" office:value-type="float" table:style-name="a0fdd31">
            <text:p>16</text:p>
          </table:table-cell>
          <table:table-cell office:string-value="" office:value-type="string">
            <text:p/>
          </table:table-cell>
          <table:table-cell/>
          <table:table-cell/>
        </table:table-row>
        <table:table-row>
          <table:table-cell office:string-value="MMI gesichert? Typ Ofort_Verl" office:value-type="string">
            <text:p>MMI gesichert? Typ Ofort_Verl</text:p>
          </table:table-cell>
          <table:table-cell office:string-value="Ja" office:value-type="string">
            <text:p>Ja</text:p>
          </table:table-cell>
          <table:table-cell office:string-value="" office:value-type="string">
            <text:p/>
          </table:table-cell>
          <table:table-cell/>
          <table:table-cell/>
        </table:table-row>
        <table:table-row>
          <table:table-cell office:string-value="MMI korrigiert Typ Ofort_Verl" office:value-type="string">
            <text:p>MMI korrigiert Typ Ofort_Verl</text:p>
          </table:table-cell>
          <table:table-cell office:value="0.6545716976987191" office:value-type="float" table:style-name="a27c2a4">
            <text:p>0.655</text:p>
          </table:table-cell>
          <table:table-cell office:string-value="" office:value-type="string">
            <text:p/>
          </table:table-cell>
          <table:table-cell/>
          <table:table-cell/>
        </table:table-row>
        <table:table-row>
          <table:table-cell office:string-value="ÖZK Typ Ofort_Verl" office:value-type="string">
            <text:p>ÖZK Typ Ofort_Verl</text:p>
          </table:table-cell>
          <table:table-cell office:value="2.0" office:value-type="float" table:style-name="aa37ee4">
            <text:p>2</text:p>
          </table:table-cell>
          <table:table-cell office:string-value="" office:value-type="string">
            <text:p/>
          </table:table-cell>
          <table:table-cell/>
          <table:table-cell/>
        </table:table-row>
        <table:table-row>
          <table:table-cell office:string-value="Faunaindex Typ O_POM" office:value-type="string">
            <text:p>Faunaindex Typ O_POM</text:p>
          </table:table-cell>
          <table:table-cell office:string-value="" office:value-type="string">
            <text:p/>
          </table:table-cell>
          <table:table-cell office:string-value="" office:value-type="string">
            <text:p/>
          </table:table-cell>
          <table:table-cell/>
          <table:table-cell/>
        </table:table-row>
        <table:table-row>
          <table:table-cell office:string-value="Artenvielfalt Typ O_POM" office:value-type="string">
            <text:p>Artenvielfalt Typ O_POM</text:p>
          </table:table-cell>
          <table:table-cell office:string-value="" office:value-type="string">
            <text:p/>
          </table:table-cell>
          <table:table-cell office:string-value="" office:value-type="string">
            <text:p/>
          </table:table-cell>
          <table:table-cell/>
          <table:table-cell/>
        </table:table-row>
        <table:table-row>
          <table:table-cell office:string-value="MMI Typ O_POM" office:value-type="string">
            <text:p>MMI Typ O_POM</text:p>
          </table:table-cell>
          <table:table-cell office:string-value="" office:value-type="string">
            <text:p/>
          </table:table-cell>
          <table:table-cell office:string-value="" office:value-type="string">
            <text:p/>
          </table:table-cell>
          <table:table-cell/>
          <table:table-cell/>
        </table:table-row>
        <table:table-row>
          <table:table-cell office:string-value="Anzahl Indikatorarten Typ O_POM" office:value-type="string">
            <text:p>Anzahl Indikatorarten Typ O_POM</text:p>
          </table:table-cell>
          <table:table-cell office:value="16.0" office:value-type="float" table:style-name="ada6bcc">
            <text:p>16</text:p>
          </table:table-cell>
          <table:table-cell office:string-value="" office:value-type="string">
            <text:p/>
          </table:table-cell>
          <table:table-cell/>
          <table:table-cell/>
        </table:table-row>
        <table:table-row>
          <table:table-cell office:string-value="MMI gesichert? Typ O_POM" office:value-type="string">
            <text:p>MMI gesichert? Typ O_POM</text:p>
          </table:table-cell>
          <table:table-cell office:string-value="Ja" office:value-type="string">
            <text:p>Ja</text:p>
          </table:table-cell>
          <table:table-cell office:string-value="" office:value-type="string">
            <text:p/>
          </table:table-cell>
          <table:table-cell/>
          <table:table-cell/>
        </table:table-row>
        <table:table-row>
          <table:table-cell office:string-value="MMI korrigiert Typ O_POM" office:value-type="string">
            <text:p>MMI korrigiert Typ O_POM</text:p>
          </table:table-cell>
          <table:table-cell office:string-value="" office:value-type="string">
            <text:p/>
          </table:table-cell>
          <table:table-cell office:string-value="" office:value-type="string">
            <text:p/>
          </table:table-cell>
          <table:table-cell/>
          <table:table-cell/>
        </table:table-row>
        <table:table-row>
          <table:table-cell office:string-value="ÖZK Typ O_POM" office:value-type="string">
            <text:p>ÖZK Typ O_POM</text:p>
          </table:table-cell>
          <table:table-cell office:string-value="" office:value-type="string">
            <text:p/>
          </table:table-cell>
          <table:table-cell office:string-value="" office:value-type="string">
            <text:p/>
          </table:table-cell>
          <table:table-cell/>
          <table:table-cell/>
        </table:table-row>
        <table:table-row>
          <table:table-cell office:string-value="Faunaindex Typ O_Seg" office:value-type="string">
            <text:p>Faunaindex Typ O_Seg</text:p>
          </table:table-cell>
          <table:table-cell office:string-value="" office:value-type="string">
            <text:p/>
          </table:table-cell>
          <table:table-cell office:string-value="" office:value-type="string">
            <text:p/>
          </table:table-cell>
          <table:table-cell/>
          <table:table-cell/>
        </table:table-row>
        <table:table-row>
          <table:table-cell office:string-value="Artenvielfalt Typ O_Seg" office:value-type="string">
            <text:p>Artenvielfalt Typ O_Seg</text:p>
          </table:table-cell>
          <table:table-cell office:string-value="" office:value-type="string">
            <text:p/>
          </table:table-cell>
          <table:table-cell office:string-value="" office:value-type="string">
            <text:p/>
          </table:table-cell>
          <table:table-cell/>
          <table:table-cell/>
        </table:table-row>
        <table:table-row>
          <table:table-cell office:string-value="MMI Typ O_Seg" office:value-type="string">
            <text:p>MMI Typ O_Seg</text:p>
          </table:table-cell>
          <table:table-cell office:string-value="" office:value-type="string">
            <text:p/>
          </table:table-cell>
          <table:table-cell office:string-value="" office:value-type="string">
            <text:p/>
          </table:table-cell>
          <table:table-cell/>
          <table:table-cell/>
        </table:table-row>
        <table:table-row>
          <table:table-cell office:string-value="Anzahl Indikatorarten Typ O_Seg" office:value-type="string">
            <text:p>Anzahl Indikatorarten Typ O_Seg</text:p>
          </table:table-cell>
          <table:table-cell office:value="16.0" office:value-type="float" table:style-name="aa7bd91">
            <text:p>16</text:p>
          </table:table-cell>
          <table:table-cell office:string-value="" office:value-type="string">
            <text:p/>
          </table:table-cell>
          <table:table-cell/>
          <table:table-cell/>
        </table:table-row>
        <table:table-row>
          <table:table-cell office:string-value="MMI gesichert? Typ O_Seg" office:value-type="string">
            <text:p>MMI gesichert? Typ O_Seg</text:p>
          </table:table-cell>
          <table:table-cell office:string-value="Ja" office:value-type="string">
            <text:p>Ja</text:p>
          </table:table-cell>
          <table:table-cell office:string-value="" office:value-type="string">
            <text:p/>
          </table:table-cell>
          <table:table-cell/>
          <table:table-cell/>
        </table:table-row>
        <table:table-row>
          <table:table-cell office:string-value="MMI korrigiert Typ O_Seg" office:value-type="string">
            <text:p>MMI korrigiert Typ O_Seg</text:p>
          </table:table-cell>
          <table:table-cell office:string-value="" office:value-type="string">
            <text:p/>
          </table:table-cell>
          <table:table-cell office:string-value="" office:value-type="string">
            <text:p/>
          </table:table-cell>
          <table:table-cell/>
          <table:table-cell/>
        </table:table-row>
        <table:table-row>
          <table:table-cell office:string-value="ÖZK Typ O_Seg" office:value-type="string">
            <text:p>ÖZK Typ O_Seg</text:p>
          </table:table-cell>
          <table:table-cell office:string-value="" office:value-type="string">
            <text:p/>
          </table:table-cell>
          <table:table-cell office:string-value="" office:value-type="string">
            <text:p/>
          </table:table-cell>
          <table:table-cell/>
          <table:table-cell/>
        </table:table-row>
      </table:table>
      <table:table table:name="Ergebnisse" table:style-name="aa1a633">
        <table:table-column table:number-columns-repeated="5"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7" table:style-name="aa6fe16"/>
        <table:table-column table:number-columns-repeated="1" table:style-name="aa6fe16"/>
        <table:table-column table:number-columns-repeated="1" table:style-name="aa6fe16"/>
        <table:table-column table:number-columns-repeated="1" table:style-name="aa6fe16"/>
        <table:table-column table:number-columns-repeated="11" table:style-name="aa6fe16"/>
        <table:table-column table:number-columns-repeated="1" table:style-name="aa6fe16"/>
        <table:table-column table:number-columns-repeated="1" table:style-name="aa6fe16"/>
        <table:table-column table:number-columns-repeated="1" table:style-name="aa6fe16"/>
        <table:table-column table:number-columns-repeated="11" table:style-name="aa6fe16"/>
        <table:table-column table:number-columns-repeated="1" table:style-name="aa6fe16"/>
        <table:table-column table:number-columns-repeated="1" table:style-name="aa6fe16"/>
        <table:table-column table:number-columns-repeated="1" table:style-name="aa6fe16"/>
        <table:table-column table:number-columns-repeated="11" table:style-name="aa6fe16"/>
        <table:table-column table:number-columns-repeated="1" table:style-name="aa6fe16"/>
        <table:table-column table:number-columns-repeated="1" table:style-name="aa6fe16"/>
        <table:table-column table:number-columns-repeated="1" table:style-name="aa6fe16"/>
        <table:table-column table:number-columns-repeated="11" table:style-name="aa6fe16"/>
        <table:table-column table:number-columns-repeated="1" table:style-name="aa6fe16"/>
        <table:table-column table:number-columns-repeated="1" table:style-name="aa6fe16"/>
        <table:table-column table:number-columns-repeated="1" table:style-name="aa6fe16"/>
        <table:table-column table:number-columns-repeated="11" table:style-name="aa6fe16"/>
        <table:table-column table:number-columns-repeated="1" table:style-name="aa6fe16"/>
        <table:table-column table:number-columns-repeated="1" table:style-name="aa6fe16"/>
        <table:table-column table:number-columns-repeated="1" table:style-name="aa6fe16"/>
        <table:table-column table:number-columns-repeated="5"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7" table:style-name="aa6fe16"/>
        <table:table-column table:number-columns-repeated="1" table:style-name="aa6fe16"/>
        <table:table-column table:number-columns-repeated="1" table:style-name="aa6fe16"/>
        <table:table-column table:number-columns-repeated="1" table:style-name="aa6fe16"/>
        <table:table-column table:number-columns-repeated="11" table:style-name="aa6fe16"/>
        <table:table-column table:number-columns-repeated="1" table:style-name="aa6fe16"/>
        <table:table-column table:number-columns-repeated="1" table:style-name="aa6fe16"/>
        <table:table-column table:number-columns-repeated="1" table:style-name="aa6fe16"/>
        <table:table-column table:number-columns-repeated="5"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8"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1" table:style-name="aa6fe16"/>
        <table:table-column table:number-columns-repeated="7" table:style-name="aa6fe16"/>
        <table:table-column table:number-columns-repeated="1" table:style-name="aa6fe16"/>
        <table:table-column table:number-columns-repeated="1" table:style-name="aa6fe16"/>
        <table:table-column table:number-columns-repeated="1" table:style-name="aa6fe16"/>
        <table:table-column table:number-columns-repeated="11" table:style-name="aa6fe16"/>
        <table:table-column table:number-columns-repeated="1" table:style-name="aa6fe16"/>
        <table:table-column table:number-columns-repeated="1" table:style-name="aa6fe16"/>
        <table:table-column table:number-columns-repeated="1" table:style-name="aa6fe16"/>
        <table:table-row>
          <table:table-cell office:string-value="See" office:value-type="string">
            <text:p>See</text:p>
          </table:table-cell>
          <table:table-cell office:string-value="LAWA-ID" office:value-type="string">
            <text:p>LAWA-ID</text:p>
          </table:table-cell>
          <table:table-cell office:string-value="Wasserkörper-ID" office:value-type="string">
            <text:p>Wasserkörper-ID</text:p>
          </table:table-cell>
          <table:table-cell office:string-value="Typ See" office:value-type="string">
            <text:p>Typ See</text:p>
          </table:table-cell>
          <table:table-cell office:string-value="Öko-Region" office:value-type="string">
            <text:p>Öko-Region</text:p>
          </table:table-cell>
          <table:table-cell office:string-value="Transekt interne Nr. Büro" office:value-type="string">
            <text:p>Transekt interne Nr. Büro</text:p>
          </table:table-cell>
          <table:table-cell office:string-value="Transekt amtliche ID" office:value-type="string">
            <text:p>Transekt amtliche ID</text:p>
          </table:table-cell>
          <table:table-cell office:string-value="Name des Transektes" office:value-type="string">
            <text:p>Name des Transektes</text:p>
          </table:table-cell>
          <table:table-cell office:string-value="Proben ID" office:value-type="string">
            <text:p>Proben ID</text:p>
          </table:table-cell>
          <table:table-cell office:string-value="Probe interne Nr. Büro" office:value-type="string">
            <text:p>Probe interne Nr. Büro</text:p>
          </table:table-cell>
          <table:table-cell office:string-value="Vorauswahl Ufertyp" office:value-type="string">
            <text:p>Vorauswahl Ufertyp</text:p>
          </table:table-cell>
          <table:table-cell office:string-value="Datum der Beprobung" office:value-type="string">
            <text:p>Datum der Beprobung</text:p>
          </table:table-cell>
          <table:table-cell office:string-value="Anteil Neozoen (%)" office:value-type="string">
            <text:p>Anteil Neozoen (%)</text:p>
          </table:table-cell>
          <table:table-cell office:string-value="Chironomidae Taxa (n)" office:value-type="string">
            <text:p>Chironomidae Taxa (n)</text:p>
          </table:table-cell>
          <table:table-cell office:string-value="Anzahl Taxa (n)" office:value-type="string">
            <text:p>Anzahl Taxa (n)</text:p>
          </table:table-cell>
          <table:table-cell office:string-value="Anzahl Taxa (n) ohne Chi" office:value-type="string">
            <text:p>Anzahl Taxa (n) ohne Chi</text:p>
          </table:table-cell>
          <table:table-cell office:string-value="Gesamtabundanz (Ind./m²)" office:value-type="string">
            <text:p>Gesamtabundanz (Ind./m²)</text:p>
          </table:table-cell>
          <table:table-cell office:string-value="Gesamtabundanz (Ind./m²) ohne Chi" office:value-type="string">
            <text:p>Gesamtabundanz (Ind./m²) ohne Chi</text:p>
          </table:table-cell>
          <table:table-cell office:string-value="Faunaindex Typ FE mit Chi" office:value-type="string">
            <text:p>Faunaindex Typ FE mit Chi</text:p>
          </table:table-cell>
          <table:table-cell office:string-value="Artenvielfalt Typ FE mit Chi" office:value-type="string">
            <text:p>Artenvielfalt Typ FE mit Chi</text:p>
          </table:table-cell>
          <table:table-cell office:string-value="MMI Typ FE mit Chi" office:value-type="string">
            <text:p>MMI Typ FE mit Chi</text:p>
          </table:table-cell>
          <table:table-cell office:string-value="Anzahl Indikatorarten Typ FE mit Chi" office:value-type="string">
            <text:p>Anzahl Indikatorarten Typ FE mit Chi</text:p>
          </table:table-cell>
          <table:table-cell office:string-value="MMI gesichert? Typ FE mit Chi" office:value-type="string">
            <text:p>MMI gesichert? Typ FE mit Chi</text:p>
          </table:table-cell>
          <table:table-cell office:string-value="MMI korrigiert Typ FE mit Chi" office:value-type="string">
            <text:p>MMI korrigiert Typ FE mit Chi</text:p>
          </table:table-cell>
          <table:table-cell office:string-value="ÖZK Typ FE mit Chi" office:value-type="string">
            <text:p>ÖZK Typ FE mit Chi</text:p>
          </table:table-cell>
          <table:table-cell office:string-value="Faunaindex Typ GM mit Chi" office:value-type="string">
            <text:p>Faunaindex Typ GM mit Chi</text:p>
          </table:table-cell>
          <table:table-cell office:string-value="Artenvielfalt Typ GM mit Chi" office:value-type="string">
            <text:p>Artenvielfalt Typ GM mit Chi</text:p>
          </table:table-cell>
          <table:table-cell office:string-value="MMI Typ GM mit Chi" office:value-type="string">
            <text:p>MMI Typ GM mit Chi</text:p>
          </table:table-cell>
          <table:table-cell office:string-value="Anzahl Indikatorarten Typ GM mit Chi" office:value-type="string">
            <text:p>Anzahl Indikatorarten Typ GM mit Chi</text:p>
          </table:table-cell>
          <table:table-cell office:string-value="MMI gesichert? Typ GM mit Chi" office:value-type="string">
            <text:p>MMI gesichert? Typ GM mit Chi</text:p>
          </table:table-cell>
          <table:table-cell office:string-value="MMI korrigiert Typ GM mit Chi" office:value-type="string">
            <text:p>MMI korrigiert Typ GM mit Chi</text:p>
          </table:table-cell>
          <table:table-cell office:string-value="ÖZK Typ GM mit Chi" office:value-type="string">
            <text:p>ÖZK Typ GM mit Chi</text:p>
          </table:table-cell>
          <table:table-cell office:string-value="Faunaindex Typ GMFM mit Chi" office:value-type="string">
            <text:p>Faunaindex Typ GMFM mit Chi</text:p>
          </table:table-cell>
          <table:table-cell office:string-value="Artenvielfalt Typ GMFM mit Chi" office:value-type="string">
            <text:p>Artenvielfalt Typ GMFM mit Chi</text:p>
          </table:table-cell>
          <table:table-cell office:string-value="MMI Typ GMFM mit Chi" office:value-type="string">
            <text:p>MMI Typ GMFM mit Chi</text:p>
          </table:table-cell>
          <table:table-cell office:string-value="Anzahl Indikatorarten Typ GMFM mit Chi" office:value-type="string">
            <text:p>Anzahl Indikatorarten Typ GMFM mit Chi</text:p>
          </table:table-cell>
          <table:table-cell office:string-value="MMI gesichert? Typ GMFM mit Chi" office:value-type="string">
            <text:p>MMI gesichert? Typ GMFM mit Chi</text:p>
          </table:table-cell>
          <table:table-cell office:string-value="MMI korrigiert Typ GMFM mit Chi" office:value-type="string">
            <text:p>MMI korrigiert Typ GMFM mit Chi</text:p>
          </table:table-cell>
          <table:table-cell office:string-value="ÖZK Typ GMFM mit Chi" office:value-type="string">
            <text:p>ÖZK Typ GMFM mit Chi</text:p>
          </table:table-cell>
          <table:table-cell office:string-value="Faunaindex Typ GMO mit Chi" office:value-type="string">
            <text:p>Faunaindex Typ GMO mit Chi</text:p>
          </table:table-cell>
          <table:table-cell office:string-value="Artenvielfalt Typ GMO mit Chi" office:value-type="string">
            <text:p>Artenvielfalt Typ GMO mit Chi</text:p>
          </table:table-cell>
          <table:table-cell office:string-value="MMI Typ GMO mit Chi" office:value-type="string">
            <text:p>MMI Typ GMO mit Chi</text:p>
          </table:table-cell>
          <table:table-cell office:string-value="Anzahl Indikatorarten Typ GMO mit Chi" office:value-type="string">
            <text:p>Anzahl Indikatorarten Typ GMO mit Chi</text:p>
          </table:table-cell>
          <table:table-cell office:string-value="MMI gesichert? Typ GMO mit Chi" office:value-type="string">
            <text:p>MMI gesichert? Typ GMO mit Chi</text:p>
          </table:table-cell>
          <table:table-cell office:string-value="MMI korrigiert Typ GMO mit Chi" office:value-type="string">
            <text:p>MMI korrigiert Typ GMO mit Chi</text:p>
          </table:table-cell>
          <table:table-cell office:string-value="ÖZK Typ GMO mit Chi" office:value-type="string">
            <text:p>ÖZK Typ GMO mit Chi</text:p>
          </table:table-cell>
          <table:table-cell office:string-value="Faunaindex Typ GMBR mit Chi" office:value-type="string">
            <text:p>Faunaindex Typ GMBR mit Chi</text:p>
          </table:table-cell>
          <table:table-cell office:string-value="Artenvielfalt Typ GMBR mit Chi" office:value-type="string">
            <text:p>Artenvielfalt Typ GMBR mit Chi</text:p>
          </table:table-cell>
          <table:table-cell office:string-value="MMI Typ GMBR mit Chi" office:value-type="string">
            <text:p>MMI Typ GMBR mit Chi</text:p>
          </table:table-cell>
          <table:table-cell office:string-value="Anzahl Indikatorarten Typ GMBR mit Chi" office:value-type="string">
            <text:p>Anzahl Indikatorarten Typ GMBR mit Chi</text:p>
          </table:table-cell>
          <table:table-cell office:string-value="MMI gesichert? Typ GMBR mit Chi" office:value-type="string">
            <text:p>MMI gesichert? Typ GMBR mit Chi</text:p>
          </table:table-cell>
          <table:table-cell office:string-value="MMI korrigiert Typ GMBR mit Chi" office:value-type="string">
            <text:p>MMI korrigiert Typ GMBR mit Chi</text:p>
          </table:table-cell>
          <table:table-cell office:string-value="ÖZK Typ GMBR mit Chi" office:value-type="string">
            <text:p>ÖZK Typ GMBR mit Chi</text:p>
          </table:table-cell>
          <table:table-cell office:string-value="Faunaindex Typ GMBRFMBR mit Chi" office:value-type="string">
            <text:p>Faunaindex Typ GMBRFMBR mit Chi</text:p>
          </table:table-cell>
          <table:table-cell office:string-value="Artenvielfalt Typ GMBRFMBR mit Chi" office:value-type="string">
            <text:p>Artenvielfalt Typ GMBRFMBR mit Chi</text:p>
          </table:table-cell>
          <table:table-cell office:string-value="MMI Typ GMBRFMBR mit Chi" office:value-type="string">
            <text:p>MMI Typ GMBRFMBR mit Chi</text:p>
          </table:table-cell>
          <table:table-cell office:string-value="Anzahl Indikatorarten Typ GMBRFMBR mit Chi" office:value-type="string">
            <text:p>Anzahl Indikatorarten Typ GMBRFMBR mit Chi</text:p>
          </table:table-cell>
          <table:table-cell office:string-value="MMI gesichert? Typ GMBRFMBR mit Chi" office:value-type="string">
            <text:p>MMI gesichert? Typ GMBRFMBR mit Chi</text:p>
          </table:table-cell>
          <table:table-cell office:string-value="MMI korrigiert Typ GMBRFMBR mit Chi" office:value-type="string">
            <text:p>MMI korrigiert Typ GMBRFMBR mit Chi</text:p>
          </table:table-cell>
          <table:table-cell office:string-value="ÖZK Typ GMBRFMBR mit Chi" office:value-type="string">
            <text:p>ÖZK Typ GMBRFMBR mit Chi</text:p>
          </table:table-cell>
          <table:table-cell office:string-value="Faunaindex Typ GBRO mit Chi" office:value-type="string">
            <text:p>Faunaindex Typ GBRO mit Chi</text:p>
          </table:table-cell>
          <table:table-cell office:string-value="Artenvielfalt Typ GBRO mit Chi" office:value-type="string">
            <text:p>Artenvielfalt Typ GBRO mit Chi</text:p>
          </table:table-cell>
          <table:table-cell office:string-value="MMI Typ GBRO mit Chi" office:value-type="string">
            <text:p>MMI Typ GBRO mit Chi</text:p>
          </table:table-cell>
          <table:table-cell office:string-value="Anzahl Indikatorarten Typ GBRO mit Chi" office:value-type="string">
            <text:p>Anzahl Indikatorarten Typ GBRO mit Chi</text:p>
          </table:table-cell>
          <table:table-cell office:string-value="MMI gesichert? Typ GBRO mit Chi" office:value-type="string">
            <text:p>MMI gesichert? Typ GBRO mit Chi</text:p>
          </table:table-cell>
          <table:table-cell office:string-value="MMI korrigiert Typ GBRO mit Chi" office:value-type="string">
            <text:p>MMI korrigiert Typ GBRO mit Chi</text:p>
          </table:table-cell>
          <table:table-cell office:string-value="ÖZK Typ GBRO mit Chi" office:value-type="string">
            <text:p>ÖZK Typ GBRO mit Chi</text:p>
          </table:table-cell>
          <table:table-cell office:string-value="Faunaindex Typ FM mit Chi" office:value-type="string">
            <text:p>Faunaindex Typ FM mit Chi</text:p>
          </table:table-cell>
          <table:table-cell office:string-value="Artenvielfalt Typ FM mit Chi" office:value-type="string">
            <text:p>Artenvielfalt Typ FM mit Chi</text:p>
          </table:table-cell>
          <table:table-cell office:string-value="MMI Typ FM mit Chi" office:value-type="string">
            <text:p>MMI Typ FM mit Chi</text:p>
          </table:table-cell>
          <table:table-cell office:string-value="Anzahl Indikatorarten Typ FM mit Chi" office:value-type="string">
            <text:p>Anzahl Indikatorarten Typ FM mit Chi</text:p>
          </table:table-cell>
          <table:table-cell office:string-value="MMI gesichert? Typ FM mit Chi" office:value-type="string">
            <text:p>MMI gesichert? Typ FM mit Chi</text:p>
          </table:table-cell>
          <table:table-cell office:string-value="MMI korrigiert Typ FM mit Chi" office:value-type="string">
            <text:p>MMI korrigiert Typ FM mit Chi</text:p>
          </table:table-cell>
          <table:table-cell office:string-value="ÖZK Typ FM mit Chi" office:value-type="string">
            <text:p>ÖZK Typ FM mit Chi</text:p>
          </table:table-cell>
          <table:table-cell office:string-value="Faunaindex Typ FMO mit Chi" office:value-type="string">
            <text:p>Faunaindex Typ FMO mit Chi</text:p>
          </table:table-cell>
          <table:table-cell office:string-value="Artenvielfalt Typ FMO mit Chi" office:value-type="string">
            <text:p>Artenvielfalt Typ FMO mit Chi</text:p>
          </table:table-cell>
          <table:table-cell office:string-value="MMI Typ FMO mit Chi" office:value-type="string">
            <text:p>MMI Typ FMO mit Chi</text:p>
          </table:table-cell>
          <table:table-cell office:string-value="Anzahl Indikatorarten Typ FMO mit Chi" office:value-type="string">
            <text:p>Anzahl Indikatorarten Typ FMO mit Chi</text:p>
          </table:table-cell>
          <table:table-cell office:string-value="MMI gesichert? Typ FMO mit Chi" office:value-type="string">
            <text:p>MMI gesichert? Typ FMO mit Chi</text:p>
          </table:table-cell>
          <table:table-cell office:string-value="MMI korrigiert Typ FMO mit Chi" office:value-type="string">
            <text:p>MMI korrigiert Typ FMO mit Chi</text:p>
          </table:table-cell>
          <table:table-cell office:string-value="ÖZK Typ FMO mit Chi" office:value-type="string">
            <text:p>ÖZK Typ FMO mit Chi</text:p>
          </table:table-cell>
          <table:table-cell office:string-value="Faunaindex Typ FMBR mit Chi" office:value-type="string">
            <text:p>Faunaindex Typ FMBR mit Chi</text:p>
          </table:table-cell>
          <table:table-cell office:string-value="Artenvielfalt Typ FMBR mit Chi" office:value-type="string">
            <text:p>Artenvielfalt Typ FMBR mit Chi</text:p>
          </table:table-cell>
          <table:table-cell office:string-value="MMI Typ FMBR mit Chi" office:value-type="string">
            <text:p>MMI Typ FMBR mit Chi</text:p>
          </table:table-cell>
          <table:table-cell office:string-value="Anzahl Indikatorarten Typ FMBR mit Chi" office:value-type="string">
            <text:p>Anzahl Indikatorarten Typ FMBR mit Chi</text:p>
          </table:table-cell>
          <table:table-cell office:string-value="MMI gesichert? Typ FMBR mit Chi" office:value-type="string">
            <text:p>MMI gesichert? Typ FMBR mit Chi</text:p>
          </table:table-cell>
          <table:table-cell office:string-value="MMI korrigiert Typ FMBR mit Chi" office:value-type="string">
            <text:p>MMI korrigiert Typ FMBR mit Chi</text:p>
          </table:table-cell>
          <table:table-cell office:string-value="ÖZK Typ FMBR mit Chi" office:value-type="string">
            <text:p>ÖZK Typ FMBR mit Chi</text:p>
          </table:table-cell>
          <table:table-cell office:string-value="Faunaindex Typ FMBRO mit Chi" office:value-type="string">
            <text:p>Faunaindex Typ FMBRO mit Chi</text:p>
          </table:table-cell>
          <table:table-cell office:string-value="Artenvielfalt Typ FMBRO mit Chi" office:value-type="string">
            <text:p>Artenvielfalt Typ FMBRO mit Chi</text:p>
          </table:table-cell>
          <table:table-cell office:string-value="MMI Typ FMBRO mit Chi" office:value-type="string">
            <text:p>MMI Typ FMBRO mit Chi</text:p>
          </table:table-cell>
          <table:table-cell office:string-value="Anzahl Indikatorarten Typ FMBRO mit Chi" office:value-type="string">
            <text:p>Anzahl Indikatorarten Typ FMBRO mit Chi</text:p>
          </table:table-cell>
          <table:table-cell office:string-value="MMI gesichert? Typ FMBRO mit Chi" office:value-type="string">
            <text:p>MMI gesichert? Typ FMBRO mit Chi</text:p>
          </table:table-cell>
          <table:table-cell office:string-value="MMI korrigiert Typ FMBRO mit Chi" office:value-type="string">
            <text:p>MMI korrigiert Typ FMBRO mit Chi</text:p>
          </table:table-cell>
          <table:table-cell office:string-value="ÖZK Typ FMBRO mit Chi" office:value-type="string">
            <text:p>ÖZK Typ FMBRO mit Chi</text:p>
          </table:table-cell>
          <table:table-cell office:string-value="Faunaindex Typ O mit Chi" office:value-type="string">
            <text:p>Faunaindex Typ O mit Chi</text:p>
          </table:table-cell>
          <table:table-cell office:string-value="Artenvielfalt Typ O mit Chi" office:value-type="string">
            <text:p>Artenvielfalt Typ O mit Chi</text:p>
          </table:table-cell>
          <table:table-cell office:string-value="MMI Typ O mit Chi" office:value-type="string">
            <text:p>MMI Typ O mit Chi</text:p>
          </table:table-cell>
          <table:table-cell office:string-value="Anzahl Indikatorarten Typ O mit Chi" office:value-type="string">
            <text:p>Anzahl Indikatorarten Typ O mit Chi</text:p>
          </table:table-cell>
          <table:table-cell office:string-value="MMI gesichert? Typ O mit Chi" office:value-type="string">
            <text:p>MMI gesichert? Typ O mit Chi</text:p>
          </table:table-cell>
          <table:table-cell office:string-value="MMI korrigiert Typ O mit Chi" office:value-type="string">
            <text:p>MMI korrigiert Typ O mit Chi</text:p>
          </table:table-cell>
          <table:table-cell office:string-value="ÖZK Typ O mit Chi" office:value-type="string">
            <text:p>ÖZK Typ O mit Chi</text:p>
          </table:table-cell>
          <table:table-cell office:string-value="Faunaindex Typ OSON mit Chi" office:value-type="string">
            <text:p>Faunaindex Typ OSON mit Chi</text:p>
          </table:table-cell>
          <table:table-cell office:string-value="Artenvielfalt Typ OSON mit Chi" office:value-type="string">
            <text:p>Artenvielfalt Typ OSON mit Chi</text:p>
          </table:table-cell>
          <table:table-cell office:string-value="MMI Typ OSON mit Chi" office:value-type="string">
            <text:p>MMI Typ OSON mit Chi</text:p>
          </table:table-cell>
          <table:table-cell office:string-value="Anzahl Indikatorarten Typ OSON mit Chi" office:value-type="string">
            <text:p>Anzahl Indikatorarten Typ OSON mit Chi</text:p>
          </table:table-cell>
          <table:table-cell office:string-value="MMI gesichert? Typ OSON mit Chi" office:value-type="string">
            <text:p>MMI gesichert? Typ OSON mit Chi</text:p>
          </table:table-cell>
          <table:table-cell office:string-value="MMI korrigiert Typ OSON mit Chi" office:value-type="string">
            <text:p>MMI korrigiert Typ OSON mit Chi</text:p>
          </table:table-cell>
          <table:table-cell office:string-value="ÖZK Typ OSON mit Chi" office:value-type="string">
            <text:p>ÖZK Typ OSON mit Chi</text:p>
          </table:table-cell>
          <table:table-cell office:string-value="Faunaindex Typ OBUC mit Chi" office:value-type="string">
            <text:p>Faunaindex Typ OBUC mit Chi</text:p>
          </table:table-cell>
          <table:table-cell office:string-value="Artenvielfalt Typ OBUC mit Chi" office:value-type="string">
            <text:p>Artenvielfalt Typ OBUC mit Chi</text:p>
          </table:table-cell>
          <table:table-cell office:string-value="MMI Typ OBUC mit Chi" office:value-type="string">
            <text:p>MMI Typ OBUC mit Chi</text:p>
          </table:table-cell>
          <table:table-cell office:string-value="Anzahl Indikatorarten Typ OBUC mit Chi" office:value-type="string">
            <text:p>Anzahl Indikatorarten Typ OBUC mit Chi</text:p>
          </table:table-cell>
          <table:table-cell office:string-value="MMI gesichert? Typ OBUC mit Chi" office:value-type="string">
            <text:p>MMI gesichert? Typ OBUC mit Chi</text:p>
          </table:table-cell>
          <table:table-cell office:string-value="MMI korrigiert Typ OBUC mit Chi" office:value-type="string">
            <text:p>MMI korrigiert Typ OBUC mit Chi</text:p>
          </table:table-cell>
          <table:table-cell office:string-value="ÖZK Typ OBUC mit Chi" office:value-type="string">
            <text:p>ÖZK Typ OBUC mit Chi</text:p>
          </table:table-cell>
          <table:table-cell office:string-value="Faunaindex Typ OPOM mit Chi" office:value-type="string">
            <text:p>Faunaindex Typ OPOM mit Chi</text:p>
          </table:table-cell>
          <table:table-cell office:string-value="Artenvielfalt Typ OPOM mit Chi" office:value-type="string">
            <text:p>Artenvielfalt Typ OPOM mit Chi</text:p>
          </table:table-cell>
          <table:table-cell office:string-value="MMI Typ OPOM mit Chi" office:value-type="string">
            <text:p>MMI Typ OPOM mit Chi</text:p>
          </table:table-cell>
          <table:table-cell office:string-value="Anzahl Indikatorarten Typ OPOM mit Chi" office:value-type="string">
            <text:p>Anzahl Indikatorarten Typ OPOM mit Chi</text:p>
          </table:table-cell>
          <table:table-cell office:string-value="MMI gesichert? Typ OPOM mit Chi" office:value-type="string">
            <text:p>MMI gesichert? Typ OPOM mit Chi</text:p>
          </table:table-cell>
          <table:table-cell office:string-value="MMI korrigiert Typ OPOM mit Chi" office:value-type="string">
            <text:p>MMI korrigiert Typ OPOM mit Chi</text:p>
          </table:table-cell>
          <table:table-cell office:string-value="ÖZK Typ OPOM mit Chi" office:value-type="string">
            <text:p>ÖZK Typ OPOM mit Chi</text:p>
          </table:table-cell>
          <table:table-cell office:string-value="Faunaindex Typ OSEG mit Chi" office:value-type="string">
            <text:p>Faunaindex Typ OSEG mit Chi</text:p>
          </table:table-cell>
          <table:table-cell office:string-value="Artenvielfalt Typ OSEG mit Chi" office:value-type="string">
            <text:p>Artenvielfalt Typ OSEG mit Chi</text:p>
          </table:table-cell>
          <table:table-cell office:string-value="MMI Typ OSEG mit Chi" office:value-type="string">
            <text:p>MMI Typ OSEG mit Chi</text:p>
          </table:table-cell>
          <table:table-cell office:string-value="Anzahl Indikatorarten Typ OSEG mit Chi" office:value-type="string">
            <text:p>Anzahl Indikatorarten Typ OSEG mit Chi</text:p>
          </table:table-cell>
          <table:table-cell office:string-value="MMI gesichert? Typ OSEG mit Chi" office:value-type="string">
            <text:p>MMI gesichert? Typ OSEG mit Chi</text:p>
          </table:table-cell>
          <table:table-cell office:string-value="MMI korrigiert Typ OSEG mit Chi" office:value-type="string">
            <text:p>MMI korrigiert Typ OSEG mit Chi</text:p>
          </table:table-cell>
          <table:table-cell office:string-value="ÖZK Typ OSEG mit Chi" office:value-type="string">
            <text:p>ÖZK Typ OSEG mit Chi</text:p>
          </table:table-cell>
          <table:table-cell office:string-value="Faunaindex Typ FE ohne Chi" office:value-type="string">
            <text:p>Faunaindex Typ FE ohne Chi</text:p>
          </table:table-cell>
          <table:table-cell office:string-value="Artenvielfalt Typ FE ohne Chi" office:value-type="string">
            <text:p>Artenvielfalt Typ FE ohne Chi</text:p>
          </table:table-cell>
          <table:table-cell office:string-value="MMI Typ FE ohne Chi" office:value-type="string">
            <text:p>MMI Typ FE ohne Chi</text:p>
          </table:table-cell>
          <table:table-cell office:string-value="Anzahl Indikatorarten Typ FE ohne Chi" office:value-type="string">
            <text:p>Anzahl Indikatorarten Typ FE ohne Chi</text:p>
          </table:table-cell>
          <table:table-cell office:string-value="MMI gesichert? Typ FE ohne Chi" office:value-type="string">
            <text:p>MMI gesichert? Typ FE ohne Chi</text:p>
          </table:table-cell>
          <table:table-cell office:string-value="MMI korrigiert Typ FE ohne Chi" office:value-type="string">
            <text:p>MMI korrigiert Typ FE ohne Chi</text:p>
          </table:table-cell>
          <table:table-cell office:string-value="ÖZK Typ FE ohne Chi" office:value-type="string">
            <text:p>ÖZK Typ FE ohne Chi</text:p>
          </table:table-cell>
          <table:table-cell office:string-value="Faunaindex Typ GM ohne Chi" office:value-type="string">
            <text:p>Faunaindex Typ GM ohne Chi</text:p>
          </table:table-cell>
          <table:table-cell office:string-value="Artenvielfalt Typ GM ohne Chi" office:value-type="string">
            <text:p>Artenvielfalt Typ GM ohne Chi</text:p>
          </table:table-cell>
          <table:table-cell office:string-value="MMI Typ GM ohne Chi" office:value-type="string">
            <text:p>MMI Typ GM ohne Chi</text:p>
          </table:table-cell>
          <table:table-cell office:string-value="Anzahl Indikatorarten Typ GM ohne Chi" office:value-type="string">
            <text:p>Anzahl Indikatorarten Typ GM ohne Chi</text:p>
          </table:table-cell>
          <table:table-cell office:string-value="MMI gesichert? Typ GM ohne Chi" office:value-type="string">
            <text:p>MMI gesichert? Typ GM ohne Chi</text:p>
          </table:table-cell>
          <table:table-cell office:string-value="MMI korrigiert Typ GM ohne Chi" office:value-type="string">
            <text:p>MMI korrigiert Typ GM ohne Chi</text:p>
          </table:table-cell>
          <table:table-cell office:string-value="ÖZK Typ GM ohne Chi" office:value-type="string">
            <text:p>ÖZK Typ GM ohne Chi</text:p>
          </table:table-cell>
          <table:table-cell office:string-value="Faunaindex Typ GMFM ohne Chi" office:value-type="string">
            <text:p>Faunaindex Typ GMFM ohne Chi</text:p>
          </table:table-cell>
          <table:table-cell office:string-value="Artenvielfalt Typ GMFM ohne Chi" office:value-type="string">
            <text:p>Artenvielfalt Typ GMFM ohne Chi</text:p>
          </table:table-cell>
          <table:table-cell office:string-value="MMI Typ GMFM ohne Chi" office:value-type="string">
            <text:p>MMI Typ GMFM ohne Chi</text:p>
          </table:table-cell>
          <table:table-cell office:string-value="Anzahl Indikatorarten Typ GMFM ohne Chi" office:value-type="string">
            <text:p>Anzahl Indikatorarten Typ GMFM ohne Chi</text:p>
          </table:table-cell>
          <table:table-cell office:string-value="MMI gesichert? Typ GMFM ohne Chi" office:value-type="string">
            <text:p>MMI gesichert? Typ GMFM ohne Chi</text:p>
          </table:table-cell>
          <table:table-cell office:string-value="MMI korrigiert Typ GMFM ohne Chi" office:value-type="string">
            <text:p>MMI korrigiert Typ GMFM ohne Chi</text:p>
          </table:table-cell>
          <table:table-cell office:string-value="ÖZK Typ GMFM ohne Chi" office:value-type="string">
            <text:p>ÖZK Typ GMFM ohne Chi</text:p>
          </table:table-cell>
          <table:table-cell office:string-value="Faunaindex Typ GMO ohne Chi" office:value-type="string">
            <text:p>Faunaindex Typ GMO ohne Chi</text:p>
          </table:table-cell>
          <table:table-cell office:string-value="Artenvielfalt Typ GMO ohne Chi" office:value-type="string">
            <text:p>Artenvielfalt Typ GMO ohne Chi</text:p>
          </table:table-cell>
          <table:table-cell office:string-value="MMI Typ GMO ohne Chi" office:value-type="string">
            <text:p>MMI Typ GMO ohne Chi</text:p>
          </table:table-cell>
          <table:table-cell office:string-value="Anzahl Indikatorarten Typ GMO ohne Chi" office:value-type="string">
            <text:p>Anzahl Indikatorarten Typ GMO ohne Chi</text:p>
          </table:table-cell>
          <table:table-cell office:string-value="MMI gesichert? Typ GMO ohne Chi" office:value-type="string">
            <text:p>MMI gesichert? Typ GMO ohne Chi</text:p>
          </table:table-cell>
          <table:table-cell office:string-value="MMI korrigiert Typ GMO ohne Chi" office:value-type="string">
            <text:p>MMI korrigiert Typ GMO ohne Chi</text:p>
          </table:table-cell>
          <table:table-cell office:string-value="ÖZK Typ GMO ohne Chi" office:value-type="string">
            <text:p>ÖZK Typ GMO ohne Chi</text:p>
          </table:table-cell>
          <table:table-cell office:string-value="Faunaindex Typ GMBR ohne Chi" office:value-type="string">
            <text:p>Faunaindex Typ GMBR ohne Chi</text:p>
          </table:table-cell>
          <table:table-cell office:string-value="Artenvielfalt Typ GMBR ohne Chi" office:value-type="string">
            <text:p>Artenvielfalt Typ GMBR ohne Chi</text:p>
          </table:table-cell>
          <table:table-cell office:string-value="MMI Typ GMBR ohne Chi" office:value-type="string">
            <text:p>MMI Typ GMBR ohne Chi</text:p>
          </table:table-cell>
          <table:table-cell office:string-value="Anzahl Indikatorarten Typ GMBR ohne Chi" office:value-type="string">
            <text:p>Anzahl Indikatorarten Typ GMBR ohne Chi</text:p>
          </table:table-cell>
          <table:table-cell office:string-value="MMI gesichert? Typ GMBR ohne Chi" office:value-type="string">
            <text:p>MMI gesichert? Typ GMBR ohne Chi</text:p>
          </table:table-cell>
          <table:table-cell office:string-value="MMI korrigiert Typ GMBR ohne Chi" office:value-type="string">
            <text:p>MMI korrigiert Typ GMBR ohne Chi</text:p>
          </table:table-cell>
          <table:table-cell office:string-value="ÖZK Typ GMBR ohne Chi" office:value-type="string">
            <text:p>ÖZK Typ GMBR ohne Chi</text:p>
          </table:table-cell>
          <table:table-cell office:string-value="Faunaindex Typ GMBRFMBR ohne Chi" office:value-type="string">
            <text:p>Faunaindex Typ GMBRFMBR ohne Chi</text:p>
          </table:table-cell>
          <table:table-cell office:string-value="Artenvielfalt Typ GMBRFMBR ohne Chi" office:value-type="string">
            <text:p>Artenvielfalt Typ GMBRFMBR ohne Chi</text:p>
          </table:table-cell>
          <table:table-cell office:string-value="MMI Typ GMBRFMBR ohne Chi" office:value-type="string">
            <text:p>MMI Typ GMBRFMBR ohne Chi</text:p>
          </table:table-cell>
          <table:table-cell office:string-value="Anzahl Indikatorarten Typ GMBRFMBR ohne Chi" office:value-type="string">
            <text:p>Anzahl Indikatorarten Typ GMBRFMBR ohne Chi</text:p>
          </table:table-cell>
          <table:table-cell office:string-value="MMI gesichert? Typ GMBRFMBR ohne Chi" office:value-type="string">
            <text:p>MMI gesichert? Typ GMBRFMBR ohne Chi</text:p>
          </table:table-cell>
          <table:table-cell office:string-value="MMI korrigiert Typ GMBRFMBR ohne Chi" office:value-type="string">
            <text:p>MMI korrigiert Typ GMBRFMBR ohne Chi</text:p>
          </table:table-cell>
          <table:table-cell office:string-value="ÖZK Typ GMBRFMBR ohne Chi" office:value-type="string">
            <text:p>ÖZK Typ GMBRFMBR ohne Chi</text:p>
          </table:table-cell>
          <table:table-cell office:string-value="Faunaindex Typ GBRO ohne Chi" office:value-type="string">
            <text:p>Faunaindex Typ GBRO ohne Chi</text:p>
          </table:table-cell>
          <table:table-cell office:string-value="Artenvielfalt Typ GBRO ohne Chi" office:value-type="string">
            <text:p>Artenvielfalt Typ GBRO ohne Chi</text:p>
          </table:table-cell>
          <table:table-cell office:string-value="MMI Typ GBRO ohne Chi" office:value-type="string">
            <text:p>MMI Typ GBRO ohne Chi</text:p>
          </table:table-cell>
          <table:table-cell office:string-value="Anzahl Indikatorarten Typ GBRO ohne Chi" office:value-type="string">
            <text:p>Anzahl Indikatorarten Typ GBRO ohne Chi</text:p>
          </table:table-cell>
          <table:table-cell office:string-value="MMI gesichert? Typ GBRO ohne Chi" office:value-type="string">
            <text:p>MMI gesichert? Typ GBRO ohne Chi</text:p>
          </table:table-cell>
          <table:table-cell office:string-value="MMI korrigiert Typ GBRO ohne Chi" office:value-type="string">
            <text:p>MMI korrigiert Typ GBRO ohne Chi</text:p>
          </table:table-cell>
          <table:table-cell office:string-value="ÖZK Typ GBRO ohne Chi" office:value-type="string">
            <text:p>ÖZK Typ GBRO ohne Chi</text:p>
          </table:table-cell>
          <table:table-cell office:string-value="Faunaindex Typ FM ohne Chi" office:value-type="string">
            <text:p>Faunaindex Typ FM ohne Chi</text:p>
          </table:table-cell>
          <table:table-cell office:string-value="Artenvielfalt Typ FM ohne Chi" office:value-type="string">
            <text:p>Artenvielfalt Typ FM ohne Chi</text:p>
          </table:table-cell>
          <table:table-cell office:string-value="MMI Typ FM ohne Chi" office:value-type="string">
            <text:p>MMI Typ FM ohne Chi</text:p>
          </table:table-cell>
          <table:table-cell office:string-value="Anzahl Indikatorarten Typ FM ohne Chi" office:value-type="string">
            <text:p>Anzahl Indikatorarten Typ FM ohne Chi</text:p>
          </table:table-cell>
          <table:table-cell office:string-value="MMI gesichert? Typ FM ohne Chi" office:value-type="string">
            <text:p>MMI gesichert? Typ FM ohne Chi</text:p>
          </table:table-cell>
          <table:table-cell office:string-value="MMI korrigiert Typ FM ohne Chi" office:value-type="string">
            <text:p>MMI korrigiert Typ FM ohne Chi</text:p>
          </table:table-cell>
          <table:table-cell office:string-value="ÖZK Typ FM ohne Chi" office:value-type="string">
            <text:p>ÖZK Typ FM ohne Chi</text:p>
          </table:table-cell>
          <table:table-cell office:string-value="Faunaindex Typ FMO ohne Chi" office:value-type="string">
            <text:p>Faunaindex Typ FMO ohne Chi</text:p>
          </table:table-cell>
          <table:table-cell office:string-value="Artenvielfalt Typ FMO ohne Chi" office:value-type="string">
            <text:p>Artenvielfalt Typ FMO ohne Chi</text:p>
          </table:table-cell>
          <table:table-cell office:string-value="MMI Typ FMO ohne Chi" office:value-type="string">
            <text:p>MMI Typ FMO ohne Chi</text:p>
          </table:table-cell>
          <table:table-cell office:string-value="Anzahl Indikatorarten Typ FMO ohne Chi" office:value-type="string">
            <text:p>Anzahl Indikatorarten Typ FMO ohne Chi</text:p>
          </table:table-cell>
          <table:table-cell office:string-value="MMI gesichert? Typ FMO ohne Chi" office:value-type="string">
            <text:p>MMI gesichert? Typ FMO ohne Chi</text:p>
          </table:table-cell>
          <table:table-cell office:string-value="MMI korrigiert Typ FMO ohne Chi" office:value-type="string">
            <text:p>MMI korrigiert Typ FMO ohne Chi</text:p>
          </table:table-cell>
          <table:table-cell office:string-value="ÖZK Typ FMO ohne Chi" office:value-type="string">
            <text:p>ÖZK Typ FMO ohne Chi</text:p>
          </table:table-cell>
          <table:table-cell office:string-value="Faunaindex Typ FMBR ohne Chi" office:value-type="string">
            <text:p>Faunaindex Typ FMBR ohne Chi</text:p>
          </table:table-cell>
          <table:table-cell office:string-value="Artenvielfalt Typ FMBR ohne Chi" office:value-type="string">
            <text:p>Artenvielfalt Typ FMBR ohne Chi</text:p>
          </table:table-cell>
          <table:table-cell office:string-value="MMI Typ FMBR ohne Chi" office:value-type="string">
            <text:p>MMI Typ FMBR ohne Chi</text:p>
          </table:table-cell>
          <table:table-cell office:string-value="Anzahl Indikatorarten Typ FMBR ohne Chi" office:value-type="string">
            <text:p>Anzahl Indikatorarten Typ FMBR ohne Chi</text:p>
          </table:table-cell>
          <table:table-cell office:string-value="MMI gesichert? Typ FMBR ohne Chi" office:value-type="string">
            <text:p>MMI gesichert? Typ FMBR ohne Chi</text:p>
          </table:table-cell>
          <table:table-cell office:string-value="MMI korrigiert Typ FMBR ohne Chi" office:value-type="string">
            <text:p>MMI korrigiert Typ FMBR ohne Chi</text:p>
          </table:table-cell>
          <table:table-cell office:string-value="ÖZK Typ FMBR ohne Chi" office:value-type="string">
            <text:p>ÖZK Typ FMBR ohne Chi</text:p>
          </table:table-cell>
          <table:table-cell office:string-value="Faunaindex Typ FMBRO ohne Chi" office:value-type="string">
            <text:p>Faunaindex Typ FMBRO ohne Chi</text:p>
          </table:table-cell>
          <table:table-cell office:string-value="Artenvielfalt Typ FMBRO ohne Chi" office:value-type="string">
            <text:p>Artenvielfalt Typ FMBRO ohne Chi</text:p>
          </table:table-cell>
          <table:table-cell office:string-value="MMI Typ FMBRO ohne Chi" office:value-type="string">
            <text:p>MMI Typ FMBRO ohne Chi</text:p>
          </table:table-cell>
          <table:table-cell office:string-value="Anzahl Indikatorarten Typ FMBRO ohne Chi" office:value-type="string">
            <text:p>Anzahl Indikatorarten Typ FMBRO ohne Chi</text:p>
          </table:table-cell>
          <table:table-cell office:string-value="MMI gesichert? Typ FMBRO ohne Chi" office:value-type="string">
            <text:p>MMI gesichert? Typ FMBRO ohne Chi</text:p>
          </table:table-cell>
          <table:table-cell office:string-value="MMI korrigiert Typ FMBRO ohne Chi" office:value-type="string">
            <text:p>MMI korrigiert Typ FMBRO ohne Chi</text:p>
          </table:table-cell>
          <table:table-cell office:string-value="ÖZK Typ FMBRO ohne Chi" office:value-type="string">
            <text:p>ÖZK Typ FMBRO ohne Chi</text:p>
          </table:table-cell>
          <table:table-cell office:string-value="Faunaindex Typ O ohne Chi" office:value-type="string">
            <text:p>Faunaindex Typ O ohne Chi</text:p>
          </table:table-cell>
          <table:table-cell office:string-value="Artenvielfalt Typ O ohne Chi" office:value-type="string">
            <text:p>Artenvielfalt Typ O ohne Chi</text:p>
          </table:table-cell>
          <table:table-cell office:string-value="MMI Typ O ohne Chi" office:value-type="string">
            <text:p>MMI Typ O ohne Chi</text:p>
          </table:table-cell>
          <table:table-cell office:string-value="Anzahl Indikatorarten Typ O ohne Chi" office:value-type="string">
            <text:p>Anzahl Indikatorarten Typ O ohne Chi</text:p>
          </table:table-cell>
          <table:table-cell office:string-value="MMI gesichert? Typ O ohne Chi" office:value-type="string">
            <text:p>MMI gesichert? Typ O ohne Chi</text:p>
          </table:table-cell>
          <table:table-cell office:string-value="MMI korrigiert Typ O ohne Chi" office:value-type="string">
            <text:p>MMI korrigiert Typ O ohne Chi</text:p>
          </table:table-cell>
          <table:table-cell office:string-value="ÖZK Typ O ohne Chi" office:value-type="string">
            <text:p>ÖZK Typ O ohne Chi</text:p>
          </table:table-cell>
          <table:table-cell office:string-value="Faunaindex Typ OSON ohne Chi" office:value-type="string">
            <text:p>Faunaindex Typ OSON ohne Chi</text:p>
          </table:table-cell>
          <table:table-cell office:string-value="Artenvielfalt Typ OSON ohne Chi" office:value-type="string">
            <text:p>Artenvielfalt Typ OSON ohne Chi</text:p>
          </table:table-cell>
          <table:table-cell office:string-value="MMI Typ OSON ohne Chi" office:value-type="string">
            <text:p>MMI Typ OSON ohne Chi</text:p>
          </table:table-cell>
          <table:table-cell office:string-value="Anzahl Indikatorarten Typ OSON ohne Chi" office:value-type="string">
            <text:p>Anzahl Indikatorarten Typ OSON ohne Chi</text:p>
          </table:table-cell>
          <table:table-cell office:string-value="MMI gesichert? Typ OSON ohne Chi" office:value-type="string">
            <text:p>MMI gesichert? Typ OSON ohne Chi</text:p>
          </table:table-cell>
          <table:table-cell office:string-value="MMI korrigiert Typ OSON ohne Chi" office:value-type="string">
            <text:p>MMI korrigiert Typ OSON ohne Chi</text:p>
          </table:table-cell>
          <table:table-cell office:string-value="ÖZK Typ OSON ohne Chi" office:value-type="string">
            <text:p>ÖZK Typ OSON ohne Chi</text:p>
          </table:table-cell>
          <table:table-cell office:string-value="Faunaindex Typ OBUC ohne Chi" office:value-type="string">
            <text:p>Faunaindex Typ OBUC ohne Chi</text:p>
          </table:table-cell>
          <table:table-cell office:string-value="Artenvielfalt Typ OBUC ohne Chi" office:value-type="string">
            <text:p>Artenvielfalt Typ OBUC ohne Chi</text:p>
          </table:table-cell>
          <table:table-cell office:string-value="MMI Typ OBUC ohne Chi" office:value-type="string">
            <text:p>MMI Typ OBUC ohne Chi</text:p>
          </table:table-cell>
          <table:table-cell office:string-value="Anzahl Indikatorarten Typ OBUC ohne Chi" office:value-type="string">
            <text:p>Anzahl Indikatorarten Typ OBUC ohne Chi</text:p>
          </table:table-cell>
          <table:table-cell office:string-value="MMI gesichert? Typ OBUC ohne Chi" office:value-type="string">
            <text:p>MMI gesichert? Typ OBUC ohne Chi</text:p>
          </table:table-cell>
          <table:table-cell office:string-value="MMI korrigiert Typ OBUC ohne Chi" office:value-type="string">
            <text:p>MMI korrigiert Typ OBUC ohne Chi</text:p>
          </table:table-cell>
          <table:table-cell office:string-value="ÖZK Typ OBUC ohne Chi" office:value-type="string">
            <text:p>ÖZK Typ OBUC ohne Chi</text:p>
          </table:table-cell>
          <table:table-cell office:string-value="Faunaindex Typ OPOM ohne Chi" office:value-type="string">
            <text:p>Faunaindex Typ OPOM ohne Chi</text:p>
          </table:table-cell>
          <table:table-cell office:string-value="Artenvielfalt Typ OPOM ohne Chi" office:value-type="string">
            <text:p>Artenvielfalt Typ OPOM ohne Chi</text:p>
          </table:table-cell>
          <table:table-cell office:string-value="MMI Typ OPOM ohne Chi" office:value-type="string">
            <text:p>MMI Typ OPOM ohne Chi</text:p>
          </table:table-cell>
          <table:table-cell office:string-value="Anzahl Indikatorarten Typ OPOM ohne Chi" office:value-type="string">
            <text:p>Anzahl Indikatorarten Typ OPOM ohne Chi</text:p>
          </table:table-cell>
          <table:table-cell office:string-value="MMI gesichert? Typ OPOM ohne Chi" office:value-type="string">
            <text:p>MMI gesichert? Typ OPOM ohne Chi</text:p>
          </table:table-cell>
          <table:table-cell office:string-value="MMI korrigiert Typ OPOM ohne Chi" office:value-type="string">
            <text:p>MMI korrigiert Typ OPOM ohne Chi</text:p>
          </table:table-cell>
          <table:table-cell office:string-value="ÖZK Typ OPOM ohne Chi" office:value-type="string">
            <text:p>ÖZK Typ OPOM ohne Chi</text:p>
          </table:table-cell>
          <table:table-cell office:string-value="Faunaindex Typ OSEG ohne Chi" office:value-type="string">
            <text:p>Faunaindex Typ OSEG ohne Chi</text:p>
          </table:table-cell>
          <table:table-cell office:string-value="Artenvielfalt Typ OSEG ohne Chi" office:value-type="string">
            <text:p>Artenvielfalt Typ OSEG ohne Chi</text:p>
          </table:table-cell>
          <table:table-cell office:string-value="MMI Typ OSEG ohne Chi" office:value-type="string">
            <text:p>MMI Typ OSEG ohne Chi</text:p>
          </table:table-cell>
          <table:table-cell office:string-value="Anzahl Indikatorarten Typ OSEG ohne Chi" office:value-type="string">
            <text:p>Anzahl Indikatorarten Typ OSEG ohne Chi</text:p>
          </table:table-cell>
          <table:table-cell office:string-value="MMI gesichert? Typ OSEG ohne Chi" office:value-type="string">
            <text:p>MMI gesichert? Typ OSEG ohne Chi</text:p>
          </table:table-cell>
          <table:table-cell office:string-value="MMI korrigiert Typ OSEG ohne Chi" office:value-type="string">
            <text:p>MMI korrigiert Typ OSEG ohne Chi</text:p>
          </table:table-cell>
          <table:table-cell office:string-value="ÖZK Typ OSEG ohne Chi" office:value-type="string">
            <text:p>ÖZK Typ OSEG ohne Chi</text:p>
          </table:table-cell>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row>
        <table:table-row>
          <table:table-cell office:string-value="Bänke" office:value-type="string">
            <text:p>Bänke</text:p>
          </table:table-cell>
          <table:table-cell office:string-value="" office:value-type="string">
            <text:p/>
          </table:table-cell>
          <table:table-cell office:string-value="1" office:value-type="string">
            <text:p>1</text:p>
          </table:table-cell>
          <table:table-cell office:string-value="S_3" office:value-type="string">
            <text:p>S_3</text:p>
          </table:table-cell>
          <table:table-cell office:string-value="NTL" office:value-type="string">
            <text:p>NTL</text:p>
          </table:table-cell>
          <table:table-cell office:string-value="1" office:value-type="string">
            <text:p>1</text:p>
          </table:table-cell>
          <table:table-cell office:string-value="1" office:value-type="string">
            <text:p>1</text:p>
          </table:table-cell>
          <table:table-cell office:string-value="" office:value-type="string">
            <text:p/>
          </table:table-cell>
          <table:table-cell office:string-value="Transekt 17" office:value-type="string">
            <text:p>Transekt 17</text:p>
          </table:table-cell>
          <table:table-cell office:string-value="" office:value-type="string">
            <text:p/>
          </table:table-cell>
          <table:table-cell office:string-value="O" office:value-type="string">
            <text:p>O</text:p>
          </table:table-cell>
          <table:table-cell office:date-value="2017-05-22" office:value-type="date">
            <text:p>2017-05-22</text:p>
          </table:table-cell>
          <table:table-cell office:value="22.46937696406233" office:value-type="float" table:style-name="a10b7e1">
            <text:p>22.469</text:p>
          </table:table-cell>
          <table:table-cell office:value="16.0" office:value-type="float" table:style-name="ad1e599">
            <text:p>16</text:p>
          </table:table-cell>
          <table:table-cell office:value="66.0" office:value-type="float" table:style-name="adf119a">
            <text:p>66</text:p>
          </table:table-cell>
          <table:table-cell office:value="50.0" office:value-type="float" table:style-name="afbf5b9">
            <text:p>50</text:p>
          </table:table-cell>
          <table:table-cell office:value="1244.0" office:value-type="float" table:style-name="a954139">
            <text:p>1,244</text:p>
          </table:table-cell>
          <table:table-cell office:value="1196.0" office:value-type="float" table:style-name="a93b006">
            <text:p>1,196</text:p>
          </table:table-cell>
          <table:table-cell/>
          <table:table-cell office:value="1.09452075264726" office:value-type="float" table:style-name="ab0ff1b">
            <text:p>1.095</text:p>
          </table:table-cell>
          <table:table-cell/>
          <table:table-cell office:value="0.8125" office:value-type="float" table:style-name="afd013c">
            <text:p>0.812</text:p>
          </table:table-cell>
          <table:table-cell/>
          <table:table-cell office:value="0.95351037632363" office:value-type="float" table:style-name="a3c48b2">
            <text:p>0.954</text:p>
          </table:table-cell>
          <table:table-cell/>
          <table:table-cell office:string-value="26" office:value-type="string">
            <text:p>26</text:p>
          </table:table-cell>
          <table:table-cell/>
          <table:table-cell office:string-value="true" office:value-type="string">
            <text:p>true</text:p>
          </table:table-cell>
          <table:table-cell/>
          <table:table-cell office:value="0.7" office:value-type="float" table:style-name="ad5e3a4">
            <text:p>0.7</text:p>
          </table:table-cell>
          <table:table-cell/>
          <table:table-cell office:value="2.0" office:value-type="float" table:style-name="a28be69">
            <text:p>2</text:p>
          </table:table-cell>
          <table:table-cell/>
          <table:table-cell/>
          <table:table-cell/>
          <table:table-cell/>
          <table:table-cell/>
          <table:table-cell/>
          <table:table-cell/>
          <table:table-cell office:string-value="26" office:value-type="string">
            <text:p>26</text:p>
          </table:table-cell>
          <table:table-cell/>
          <table:table-cell office:string-value="true" office:value-type="string">
            <text:p>true</text:p>
          </table:table-cell>
          <table:table-cell/>
          <table:table-cell/>
          <table:table-cell/>
          <table:table-cell/>
          <table:table-cell/>
          <table:table-cell/>
          <table:table-cell/>
          <table:table-cell/>
          <table:table-cell/>
          <table:table-cell/>
          <table:table-cell/>
          <table:table-cell office:string-value="26 / 26" office:value-type="string">
            <text:p>26 / 26</text:p>
          </table:table-cell>
          <table:table-cell/>
          <table:table-cell office:string-value="" office:value-type="string">
            <text:p/>
          </table:table-cell>
          <table:table-cell/>
          <table:table-cell/>
          <table:table-cell/>
          <table:table-cell/>
          <table:table-cell/>
          <table:table-cell/>
          <table:table-cell/>
          <table:table-cell/>
          <table:table-cell/>
          <table:table-cell/>
          <table:table-cell/>
          <table:table-cell office:string-value="26 / 26" office:value-type="string">
            <text:p>26 / 26</text:p>
          </table:table-cell>
          <table:table-cell/>
          <table:table-cell office:string-value="" office:value-type="string">
            <text:p/>
          </table:table-cell>
          <table:table-cell/>
          <table:table-cell/>
          <table:table-cell/>
          <table:table-cell/>
          <table:table-cell/>
          <table:table-cell/>
          <table:table-cell/>
          <table:table-cell/>
          <table:table-cell/>
          <table:table-cell/>
          <table:table-cell/>
          <table:table-cell office:string-value="26" office:value-type="string">
            <text:p>26</text:p>
          </table:table-cell>
          <table:table-cell/>
          <table:table-cell office:string-value="true" office:value-type="string">
            <text:p>true</text:p>
          </table:table-cell>
          <table:table-cell/>
          <table:table-cell/>
          <table:table-cell/>
          <table:table-cell/>
          <table:table-cell/>
          <table:table-cell/>
          <table:table-cell/>
          <table:table-cell/>
          <table:table-cell/>
          <table:table-cell/>
          <table:table-cell/>
          <table:table-cell office:string-value="26 / 26" office:value-type="string">
            <text:p>26 / 26</text:p>
          </table:table-cell>
          <table:table-cell/>
          <table:table-cell office:string-value="" office:value-type="string">
            <text:p/>
          </table:table-cell>
          <table:table-cell/>
          <table:table-cell/>
          <table:table-cell/>
          <table:table-cell/>
          <table:table-cell/>
          <table:table-cell/>
          <table:table-cell/>
          <table:table-cell/>
          <table:table-cell/>
          <table:table-cell/>
          <table:table-cell/>
          <table:table-cell office:string-value="26 / 26" office:value-type="string">
            <text:p>26 / 26</text:p>
          </table:table-cell>
          <table:table-cell/>
          <table:table-cell office:string-value="" office:value-type="string">
            <text:p/>
          </table:table-cell>
          <table:table-cell/>
          <table:table-cell/>
          <table:table-cell/>
          <table:table-cell/>
          <table:table-cell/>
          <table:table-cell office:value="1.494858060842277" office:value-type="float" table:style-name="af48ffb">
            <text:p>1.495</text:p>
          </table:table-cell>
          <table:table-cell/>
          <table:table-cell office:value="0.8" office:value-type="float" table:style-name="ab0aefa">
            <text:p>0.8</text:p>
          </table:table-cell>
          <table:table-cell/>
          <table:table-cell office:value="1.1474290304211385" office:value-type="float" table:style-name="a97e0ae">
            <text:p>1.147</text:p>
          </table:table-cell>
          <table:table-cell/>
          <table:table-cell office:string-value="26" office:value-type="string">
            <text:p>26</text:p>
          </table:table-cell>
          <table:table-cell/>
          <table:table-cell office:string-value="true" office:value-type="string">
            <text:p>true</text:p>
          </table:table-cell>
          <table:table-cell/>
          <table:table-cell office:value="0.7" office:value-type="float" table:style-name="a1d566c">
            <text:p>0.7</text:p>
          </table:table-cell>
          <table:table-cell/>
          <table:table-cell office:value="2.0" office:value-type="float" table:style-name="ab6a130">
            <text:p>2</text:p>
          </table:table-cell>
          <table:table-cell/>
          <table:table-cell office:value="1.5037846417153666" office:value-type="float" table:style-name="acd7740">
            <text:p>1.504</text:p>
          </table:table-cell>
          <table:table-cell/>
          <table:table-cell office:value="0.8772727272727273" office:value-type="float" table:style-name="a51bda4">
            <text:p>0.877</text:p>
          </table:table-cell>
          <table:table-cell/>
          <table:table-cell office:value="1.190528684494047" office:value-type="float" table:style-name="a04d89e">
            <text:p>1.191</text:p>
          </table:table-cell>
          <table:table-cell/>
          <table:table-cell office:string-value="26 / 26" office:value-type="string">
            <text:p>26 / 26</text:p>
          </table:table-cell>
          <table:table-cell/>
          <table:table-cell office:string-value="true" office:value-type="string">
            <text:p>true</text:p>
          </table:table-cell>
          <table:table-cell/>
          <table:table-cell office:value="0.7" office:value-type="float" table:style-name="ab5e52b">
            <text:p>0.7</text:p>
          </table:table-cell>
          <table:table-cell/>
          <table:table-cell office:value="2.0" office:value-type="float" table:style-name="ac49c63">
            <text:p>2</text:p>
          </table:table-cell>
          <table:table-cell/>
          <table:table-cell/>
          <table:table-cell/>
          <table:table-cell/>
          <table:table-cell/>
          <table:table-cell/>
          <table:table-cell/>
          <table:table-cell office:string-value="26" office:value-type="string">
            <text:p>26</text:p>
          </table:table-cell>
          <table:table-cell/>
          <table:table-cell office:string-value="true" office:value-type="string">
            <text:p>true</text:p>
          </table:table-cell>
          <table:table-cell/>
          <table:table-cell/>
          <table:table-cell/>
          <table:table-cell/>
          <table:table-cell/>
          <table:table-cell/>
          <table:table-cell/>
          <table:table-cell/>
          <table:table-cell/>
          <table:table-cell/>
          <table:table-cell/>
          <table:table-cell office:string-value="26 / 26" office:value-type="string">
            <text:p>26 / 26</text:p>
          </table:table-cell>
          <table:table-cell/>
          <table:table-cell office:string-value="" office:value-type="string">
            <text:p/>
          </table:table-cell>
          <table:table-cell/>
          <table:table-cell/>
          <table:table-cell/>
          <table:table-cell/>
          <table:table-cell/>
          <table:table-cell office:value="1.5127112225884565" office:value-type="float" table:style-name="ae5738f">
            <text:p>1.513</text:p>
          </table:table-cell>
          <table:table-cell/>
          <table:table-cell office:value="0.9545454545454546" office:value-type="float" table:style-name="aca0c86">
            <text:p>0.955</text:p>
          </table:table-cell>
          <table:table-cell/>
          <table:table-cell office:value="1.2336283385669555" office:value-type="float" table:style-name="a099d1b">
            <text:p>1.234</text:p>
          </table:table-cell>
          <table:table-cell/>
          <table:table-cell office:string-value="26" office:value-type="string">
            <text:p>26</text:p>
          </table:table-cell>
          <table:table-cell/>
          <table:table-cell office:string-value="true" office:value-type="string">
            <text:p>true</text:p>
          </table:table-cell>
          <table:table-cell/>
          <table:table-cell office:value="0.7" office:value-type="float" table:style-name="a75af29">
            <text:p>0.7</text:p>
          </table:table-cell>
          <table:table-cell/>
          <table:table-cell office:value="2.0" office:value-type="float" table:style-name="a0421d1">
            <text:p>2</text:p>
          </table:table-cell>
          <table:table-cell/>
          <table:table-cell/>
          <table:table-cell/>
          <table:table-cell/>
          <table:table-cell/>
          <table:table-cell/>
          <table:table-cell/>
          <table:table-cell/>
          <table:table-cell office:value="1.2127112225884564" office:value-type="float" table:style-name="a2b653a">
            <text:p>1.213</text:p>
          </table:table-cell>
          <table:table-cell/>
          <table:table-cell office:value="0.5666666666666667" office:value-type="float" table:style-name="aa77b62">
            <text:p>0.567</text:p>
          </table:table-cell>
          <table:table-cell/>
          <table:table-cell office:value="0.8896889446275615" office:value-type="float" table:style-name="a1e4f94">
            <text:p>0.89</text:p>
          </table:table-cell>
          <table:table-cell/>
          <table:table-cell office:string-value="26" office:value-type="string">
            <text:p>26</text:p>
          </table:table-cell>
          <table:table-cell/>
          <table:table-cell office:string-value="true" office:value-type="string">
            <text:p>true</text:p>
          </table:table-cell>
          <table:table-cell/>
          <table:table-cell office:value="0.7" office:value-type="float" table:style-name="afccb81">
            <text:p>0.7</text:p>
          </table:table-cell>
          <table:table-cell/>
          <table:table-cell office:value="2.0" office:value-type="float" table:style-name="a1c72f2">
            <text:p>2</text:p>
          </table:table-cell>
          <table:table-cell/>
          <table:table-cell/>
          <table:table-cell/>
          <table:table-cell/>
          <table:table-cell/>
          <table:table-cell/>
          <table:table-cell/>
          <table:table-cell office:string-value="26" office:value-type="string">
            <text:p>26</text:p>
          </table:table-cell>
          <table:table-cell/>
          <table:table-cell office:string-value="true" office:value-type="string">
            <text:p>true</text:p>
          </table:table-cell>
          <table:table-cell/>
          <table:table-cell/>
          <table:table-cell/>
          <table:table-cell/>
          <table:table-cell/>
          <table:table-cell/>
          <table:table-cell/>
          <table:table-cell/>
          <table:table-cell/>
          <table:table-cell/>
          <table:table-cell/>
          <table:table-cell office:string-value="26" office:value-type="string">
            <text:p>26</text:p>
          </table:table-cell>
          <table:table-cell/>
          <table:table-cell office:string-value="true" office:value-type="string">
            <text:p>true</text:p>
          </table:table-cell>
          <table:table-cell/>
          <table:table-cell/>
          <table:table-cell/>
          <table:table-cell/>
          <table:table-cell/>
          <table:table-cell office:value="1.541549936793526" office:value-type="float" table:style-name="a7b0684">
            <text:p>1.542</text:p>
          </table:table-cell>
          <table:table-cell/>
          <table:table-cell office:value="0.6428571428571429" office:value-type="float" table:style-name="afed333">
            <text:p>0.643</text:p>
          </table:table-cell>
          <table:table-cell/>
          <table:table-cell office:value="1.0922035398253345" office:value-type="float" table:style-name="a743065">
            <text:p>1.092</text:p>
          </table:table-cell>
          <table:table-cell/>
          <table:table-cell office:string-value="18" office:value-type="string">
            <text:p>18</text:p>
          </table:table-cell>
          <table:table-cell office:value-type="string"/>
          <table:table-cell office:string-value="true" office:value-type="string">
            <text:p>true</text:p>
          </table:table-cell>
          <table:table-cell office:value-type="string"/>
          <table:table-cell office:value="0.7" office:value-type="float" table:style-name="ad742ad">
            <text:p>0.7</text:p>
          </table:table-cell>
          <table:table-cell office:value-type="float"/>
          <table:table-cell office:value="2.0" office:value-type="float" table:style-name="af2409b">
            <text:p>2</text:p>
          </table:table-cell>
          <table:table-cell office:value-type="float"/>
          <table:table-cell office:value-type="float"/>
          <table:table-cell office:value-type="float"/>
          <table:table-cell office:value-type="float"/>
          <table:table-cell office:value-type="float"/>
          <table:table-cell office:value-type="float"/>
          <table:table-cell office:value-type="float"/>
          <table:table-cell office:string-value="18" office:value-type="string">
            <text:p>18</text:p>
          </table:table-cell>
          <table:table-cell office:value-type="string"/>
          <table:table-cell office:string-value="true" office:value-type="string">
            <text:p>true</text:p>
          </table:table-cell>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string-value="18 / 20" office:value-type="string">
            <text:p>18 / 20</text:p>
          </table:table-cell>
          <table:table-cell office:value-type="string"/>
          <table:table-cell office:string-value="" office:value-type="string">
            <text:p/>
          </table:table-cell>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string-value="18 / 16" office:value-type="string">
            <text:p>18 / 16</text:p>
          </table:table-cell>
          <table:table-cell office:value-type="string"/>
          <table:table-cell office:string-value="" office:value-type="string">
            <text:p/>
          </table:table-cell>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string-value="18" office:value-type="string">
            <text:p>18</text:p>
          </table:table-cell>
          <table:table-cell office:value-type="string"/>
          <table:table-cell office:string-value="true" office:value-type="string">
            <text:p>true</text:p>
          </table:table-cell>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string-value="18 / 20" office:value-type="string">
            <text:p>18 / 20</text:p>
          </table:table-cell>
          <table:table-cell office:value-type="string"/>
          <table:table-cell office:string-value="" office:value-type="string">
            <text:p/>
          </table:table-cell>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string-value="18 / 16" office:value-type="string">
            <text:p>18 / 16</text:p>
          </table:table-cell>
          <table:table-cell office:value-type="string"/>
          <table:table-cell office:string-value="" office:value-type="string">
            <text:p/>
          </table:table-cell>
          <table:table-cell office:value-type="string"/>
          <table:table-cell office:value-type="string"/>
          <table:table-cell office:value-type="string"/>
          <table:table-cell office:value-type="string"/>
          <table:table-cell office:value-type="string"/>
          <table:table-cell office:value="1.7258143941565343" office:value-type="float" table:style-name="ac5aa9c">
            <text:p>1.726</text:p>
          </table:table-cell>
          <table:table-cell office:value-type="float"/>
          <table:table-cell office:value="0.631578947368421" office:value-type="float" table:style-name="a17a366">
            <text:p>0.632</text:p>
          </table:table-cell>
          <table:table-cell office:value-type="float"/>
          <table:table-cell office:value="1.1786966707624775" office:value-type="float" table:style-name="ac75de9">
            <text:p>1.179</text:p>
          </table:table-cell>
          <table:table-cell office:value-type="float"/>
          <table:table-cell office:string-value="20" office:value-type="string">
            <text:p>20</text:p>
          </table:table-cell>
          <table:table-cell office:value-type="string"/>
          <table:table-cell office:string-value="true" office:value-type="string">
            <text:p>true</text:p>
          </table:table-cell>
          <table:table-cell office:value-type="string"/>
          <table:table-cell office:value="0.7" office:value-type="float" table:style-name="a0d9564">
            <text:p>0.7</text:p>
          </table:table-cell>
          <table:table-cell office:value-type="float"/>
          <table:table-cell office:value="2.0" office:value-type="float" table:style-name="a9457dc">
            <text:p>2</text:p>
          </table:table-cell>
          <table:table-cell office:value-type="float"/>
          <table:table-cell office:value="1.5915529688510603" office:value-type="float" table:style-name="af700ac">
            <text:p>1.592</text:p>
          </table:table-cell>
          <table:table-cell office:value-type="float"/>
          <table:table-cell office:value="0.609907120743034" office:value-type="float" table:style-name="a3c5c63">
            <text:p>0.61</text:p>
          </table:table-cell>
          <table:table-cell office:value-type="float"/>
          <table:table-cell office:value="1.1007300447970472" office:value-type="float" table:style-name="aff50cc">
            <text:p>1.101</text:p>
          </table:table-cell>
          <table:table-cell office:value-type="float"/>
          <table:table-cell office:string-value="20 / 16" office:value-type="string">
            <text:p>20 / 16</text:p>
          </table:table-cell>
          <table:table-cell office:value-type="string"/>
          <table:table-cell office:string-value="true" office:value-type="string">
            <text:p>true</text:p>
          </table:table-cell>
          <table:table-cell office:value-type="string"/>
          <table:table-cell office:value="0.7" office:value-type="float" table:style-name="a39080d">
            <text:p>0.7</text:p>
          </table:table-cell>
          <table:table-cell office:value-type="float"/>
          <table:table-cell office:value="2.0" office:value-type="float" table:style-name="ad42538">
            <text:p>2</text:p>
          </table:table-cell>
          <table:table-cell office:value-type="float"/>
          <table:table-cell office:value-type="float"/>
          <table:table-cell office:value-type="float"/>
          <table:table-cell office:value-type="float"/>
          <table:table-cell office:value-type="float"/>
          <table:table-cell office:value-type="float"/>
          <table:table-cell office:value-type="float"/>
          <table:table-cell office:string-value="20" office:value-type="string">
            <text:p>20</text:p>
          </table:table-cell>
          <table:table-cell office:value-type="string"/>
          <table:table-cell office:string-value="true" office:value-type="string">
            <text:p>true</text:p>
          </table:table-cell>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string-value="20 / 16" office:value-type="string">
            <text:p>20 / 16</text:p>
          </table:table-cell>
          <table:table-cell office:value-type="string"/>
          <table:table-cell office:string-value="" office:value-type="string">
            <text:p/>
          </table:table-cell>
          <table:table-cell office:value-type="string"/>
          <table:table-cell office:value-type="string"/>
          <table:table-cell office:value-type="string"/>
          <table:table-cell office:value-type="string"/>
          <table:table-cell office:value-type="string"/>
          <table:table-cell office:value="1.4572915435455867" office:value-type="float" table:style-name="ade39ec">
            <text:p>1.457</text:p>
          </table:table-cell>
          <table:table-cell office:value-type="float"/>
          <table:table-cell office:value="0.5882352941176471" office:value-type="float" table:style-name="aed202c">
            <text:p>0.588</text:p>
          </table:table-cell>
          <table:table-cell office:value-type="float"/>
          <table:table-cell office:value="1.0227634188316168" office:value-type="float" table:style-name="ac821eb">
            <text:p>1.023</text:p>
          </table:table-cell>
          <table:table-cell office:value-type="float"/>
          <table:table-cell office:string-value="16" office:value-type="string">
            <text:p>16</text:p>
          </table:table-cell>
          <table:table-cell office:value-type="string"/>
          <table:table-cell office:string-value="true" office:value-type="string">
            <text:p>true</text:p>
          </table:table-cell>
          <table:table-cell office:value-type="string"/>
          <table:table-cell office:value="0.7" office:value-type="float" table:style-name="a608a16">
            <text:p>0.7</text:p>
          </table:table-cell>
          <table:table-cell office:value-type="float"/>
          <table:table-cell office:value="2.0" office:value-type="float" table:style-name="a31e252">
            <text:p>2</text:p>
          </table:table-cell>
          <table:table-cell office:value-type="float"/>
          <table:table-cell office:value-type="float"/>
          <table:table-cell office:value-type="float"/>
          <table:table-cell office:value-type="float"/>
          <table:table-cell office:value-type="float"/>
          <table:table-cell office:value-type="float"/>
          <table:table-cell office:value-type="float"/>
          <table:table-cell office:value-type="float"/>
          <table:table-cell office:value="1.1239582102122532" office:value-type="float" table:style-name="a745fee">
            <text:p>1.124</text:p>
          </table:table-cell>
          <table:table-cell office:value-type="float"/>
          <table:table-cell office:value="0.18518518518518517" office:value-type="float" table:style-name="a195b87">
            <text:p>0.185</text:p>
          </table:table-cell>
          <table:table-cell office:value-type="float"/>
          <table:table-cell office:value="0.6545716976987191" office:value-type="float" table:style-name="a13e51e">
            <text:p>0.655</text:p>
          </table:table-cell>
          <table:table-cell office:value-type="float"/>
          <table:table-cell office:string-value="16" office:value-type="string">
            <text:p>16</text:p>
          </table:table-cell>
          <table:table-cell office:value-type="string"/>
          <table:table-cell office:string-value="true" office:value-type="string">
            <text:p>true</text:p>
          </table:table-cell>
          <table:table-cell office:value-type="string"/>
          <table:table-cell office:value="0.6545716976987191" office:value-type="float" table:style-name="a18a54d">
            <text:p>0.655</text:p>
          </table:table-cell>
          <table:table-cell office:value-type="float"/>
          <table:table-cell office:value="2.0" office:value-type="float" table:style-name="a2837e2">
            <text:p>2</text:p>
          </table:table-cell>
          <table:table-cell office:value-type="float"/>
          <table:table-cell office:value-type="float"/>
          <table:table-cell office:value-type="float"/>
          <table:table-cell office:value-type="float"/>
          <table:table-cell office:value-type="float"/>
          <table:table-cell office:value-type="float"/>
          <table:table-cell office:value-type="float"/>
          <table:table-cell office:string-value="16" office:value-type="string">
            <text:p>16</text:p>
          </table:table-cell>
          <table:table-cell office:value-type="string"/>
          <table:table-cell office:string-value="true" office:value-type="string">
            <text:p>true</text:p>
          </table:table-cell>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value-type="string"/>
          <table:table-cell office:string-value="16" office:value-type="string">
            <text:p>16</text:p>
          </table:table-cell>
          <table:table-cell office:value-type="string"/>
          <table:table-cell office:string-value="true" office:value-type="string">
            <text:p>true</text:p>
          </table:table-cell>
        </table:table-row>
        <table:table-row>
          <table:table-cell office:string-value="Bänke" office:value-type="string">
            <text:p>Bänke</text:p>
          </table:table-cell>
          <table:table-cell office:string-value="" office:value-type="string">
            <text:p/>
          </table:table-cell>
          <table:table-cell office:string-value="1" office:value-type="string">
            <text:p>1</text:p>
          </table:table-cell>
          <table:table-cell office:string-value="S_12" office:value-type="string">
            <text:p>S_12</text:p>
          </table:table-cell>
          <table:table-cell office:string-value="NTL" office:value-type="string">
            <text:p>NTL</text:p>
          </table:table-cell>
          <table:table-cell office:string-value="2" office:value-type="string">
            <text:p>2</text:p>
          </table:table-cell>
          <table:table-cell office:string-value="2" office:value-type="string">
            <text:p>2</text:p>
          </table:table-cell>
          <table:table-cell office:string-value="" office:value-type="string">
            <text:p/>
          </table:table-cell>
          <table:table-cell office:string-value="Transekt 18" office:value-type="string">
            <text:p>Transekt 18</text:p>
          </table:table-cell>
          <table:table-cell office:string-value="" office:value-type="string">
            <text:p/>
          </table:table-cell>
          <table:table-cell office:string-value="O" office:value-type="string">
            <text:p>O</text:p>
          </table:table-cell>
          <table:table-cell office:date-value="2017-05-23" office:value-type="date">
            <text:p>2017-05-23</text:p>
          </table:table-cell>
          <table:table-cell office:value="1.5528733508980508" office:value-type="float" table:style-name="acc28fe">
            <text:p>1.553</text:p>
          </table:table-cell>
          <table:table-cell office:value="11.0" office:value-type="float" table:style-name="a00f144">
            <text:p>11</text:p>
          </table:table-cell>
          <table:table-cell office:value="53.0" office:value-type="float" table:style-name="a19848d">
            <text:p>53</text:p>
          </table:table-cell>
          <table:table-cell office:value="42.0" office:value-type="float" table:style-name="a5ec811">
            <text:p>42</text:p>
          </table:table-cell>
          <table:table-cell office:value="954.0" office:value-type="float" table:style-name="a5f964b">
            <text:p>954</text:p>
          </table:table-cell>
          <table:table-cell office:value="861.0" office:value-type="float" table:style-name="acfc077">
            <text:p>861</text:p>
          </table:table-cell>
          <table:table-cell/>
          <table:table-cell table:style-name="ab0ff1b"/>
          <table:table-cell/>
          <table:table-cell table:style-name="afd013c"/>
          <table:table-cell/>
          <table:table-cell table:style-name="a3c48b2"/>
          <table:table-cell/>
          <table:table-cell/>
          <table:table-cell office:value="-0.18826887993879435" office:value-type="float" table:style-name="a6f8dc3">
            <text:p>-0.188</text:p>
          </table:table-cell>
          <table:table-cell/>
          <table:table-cell office:value="0.11764705882352941" office:value-type="float" table:style-name="a48e826">
            <text:p>0.118</text:p>
          </table:table-cell>
          <table:table-cell table:style-name="ad5e3a4"/>
          <table:table-cell office:value="-0.03531091055763247" office:value-type="float" table:style-name="a99de1d">
            <text:p>-0.035</text:p>
          </table:table-cell>
          <table:table-cell table:style-name="a28be69"/>
          <table:table-cell office:string-value="21" office:value-type="string">
            <text:p>21</text:p>
          </table:table-cell>
          <table:table-cell/>
          <table:table-cell office:string-value="true" office:value-type="string">
            <text:p>true</text:p>
          </table:table-cell>
          <table:table-cell/>
          <table:table-cell office:value="-0.03531091055763247" office:value-type="float" table:style-name="acf3917">
            <text:p>-0.035</text:p>
          </table:table-cell>
          <table:table-cell/>
          <table:table-cell office:value="5.0" office:value-type="float" table:style-name="a4cb2d3">
            <text:p>5</text:p>
          </table:table-cell>
          <table:table-cell/>
          <table:table-cell office:value="-0.21927508793504719" office:value-type="float" table:style-name="a7e3b6a">
            <text:p>-0.219</text:p>
          </table:table-cell>
          <table:table-cell/>
          <table:table-cell office:value="0.058823529411764705" office:value-type="float" table:style-name="af44fc9">
            <text:p>0.059</text:p>
          </table:table-cell>
          <table:table-cell/>
          <table:table-cell office:value="-0.08022577926164125" office:value-type="float" table:style-name="ae1a0ee">
            <text:p>-0.08</text:p>
          </table:table-cell>
          <table:table-cell/>
          <table:table-cell office:string-value="21 / 16" office:value-type="string">
            <text:p>21 / 16</text:p>
          </table:table-cell>
          <table:table-cell/>
          <table:table-cell office:string-value="true" office:value-type="string">
            <text:p>true</text:p>
          </table:table-cell>
          <table:table-cell/>
          <table:table-cell office:value="-0.08022577926164125" office:value-type="float" table:style-name="a7cd1fb">
            <text:p>-0.08</text:p>
          </table:table-cell>
          <table:table-cell/>
          <table:table-cell office:value="5.0" office:value-type="float" table:style-name="add9b47">
            <text:p>5</text:p>
          </table:table-cell>
          <table:table-cell/>
          <table:table-cell office:value="0.4157379831259389" office:value-type="float" table:style-name="a005647">
            <text:p>0.416</text:p>
          </table:table-cell>
          <table:table-cell/>
          <table:table-cell office:value="0.5588235294117647" office:value-type="float" table:style-name="ae257c7">
            <text:p>0.559</text:p>
          </table:table-cell>
          <table:table-cell/>
          <table:table-cell office:value="0.48728075626885187" office:value-type="float" table:style-name="a98e022">
            <text:p>0.487</text:p>
          </table:table-cell>
          <table:table-cell/>
          <table:table-cell office:string-value="21 / 32" office:value-type="string">
            <text:p>21 / 32</text:p>
          </table:table-cell>
          <table:table-cell/>
          <table:table-cell office:string-value="true" office:value-type="string">
            <text:p>true</text:p>
          </table:table-cell>
          <table:table-cell/>
          <table:table-cell office:value="0.48728075626885187" office:value-type="float" table:style-name="ae01a67">
            <text:p>0.487</text:p>
          </table:table-cell>
          <table:table-cell/>
          <table:table-cell office:value="3.0" office:value-type="float" table:style-name="ac2b236">
            <text:p>3</text:p>
          </table:table-cell>
          <table:table-cell/>
          <table:table-cell office:value="0.009023938508619735" office:value-type="float" table:style-name="a052389">
            <text:p>0.009</text:p>
          </table:table-cell>
          <table:table-cell/>
          <table:table-cell office:value="0.05263157894736842" office:value-type="float" table:style-name="a466725">
            <text:p>0.053</text:p>
          </table:table-cell>
          <table:table-cell/>
          <table:table-cell office:value="0.03082775872799408" office:value-type="float" table:style-name="a432255">
            <text:p>0.031</text:p>
          </table:table-cell>
          <table:table-cell/>
          <table:table-cell office:string-value="21" office:value-type="string">
            <text:p>21</text:p>
          </table:table-cell>
          <table:table-cell/>
          <table:table-cell office:string-value="true" office:value-type="string">
            <text:p>true</text:p>
          </table:table-cell>
          <table:table-cell/>
          <table:table-cell office:value="0.03082775872799408" office:value-type="float" table:style-name="ad23903">
            <text:p>0.031</text:p>
          </table:table-cell>
          <table:table-cell/>
          <table:table-cell office:value="5.0" office:value-type="float" table:style-name="a99afeb">
            <text:p>5</text:p>
          </table:table-cell>
          <table:table-cell/>
          <table:table-cell office:value="-0.028231259234572745" office:value-type="float" table:style-name="a93ca41">
            <text:p>-0.028</text:p>
          </table:table-cell>
          <table:table-cell/>
          <table:table-cell office:value="0.13157894736842105" office:value-type="float" table:style-name="a3c6dbb">
            <text:p>0.132</text:p>
          </table:table-cell>
          <table:table-cell/>
          <table:table-cell office:value="0.05167384406692415" office:value-type="float" table:style-name="a9fab10">
            <text:p>0.052</text:p>
          </table:table-cell>
          <table:table-cell/>
          <table:table-cell office:string-value="21 / 16" office:value-type="string">
            <text:p>21 / 16</text:p>
          </table:table-cell>
          <table:table-cell/>
          <table:table-cell office:string-value="true" office:value-type="string">
            <text:p>true</text:p>
          </table:table-cell>
          <table:table-cell/>
          <table:table-cell office:value="0.05167384406692415" office:value-type="float" table:style-name="a9023b5">
            <text:p>0.052</text:p>
          </table:table-cell>
          <table:table-cell/>
          <table:table-cell office:value="5.0" office:value-type="float" table:style-name="a5e0285">
            <text:p>5</text:p>
          </table:table-cell>
          <table:table-cell/>
          <table:table-cell office:value="0.514384392349646" office:value-type="float" table:style-name="a40e12a">
            <text:p>0.514</text:p>
          </table:table-cell>
          <table:table-cell/>
          <table:table-cell office:value="0.5263157894736842" office:value-type="float" table:style-name="aac72f2">
            <text:p>0.526</text:p>
          </table:table-cell>
          <table:table-cell/>
          <table:table-cell office:value="0.5203500909116652" office:value-type="float" table:style-name="a15ed8d">
            <text:p>0.52</text:p>
          </table:table-cell>
          <table:table-cell/>
          <table:table-cell office:string-value="21 / 32" office:value-type="string">
            <text:p>21 / 32</text:p>
          </table:table-cell>
          <table:table-cell/>
          <table:table-cell office:string-value="true" office:value-type="string">
            <text:p>true</text:p>
          </table:table-cell>
          <table:table-cell/>
          <table:table-cell office:value="0.5203500909116652" office:value-type="float" table:style-name="ad0c554">
            <text:p>0.52</text:p>
          </table:table-cell>
          <table:table-cell/>
          <table:table-cell office:value="3.0" office:value-type="float" table:style-name="ac5846e">
            <text:p>3</text:p>
          </table:table-cell>
          <table:table-cell/>
          <table:table-cell office:value="-0.25028129593130005" office:value-type="float" table:style-name="a9e5fbb">
            <text:p>-0.25</text:p>
          </table:table-cell>
          <table:table-cell/>
          <table:table-cell office:value="0.0" office:value-type="float" table:style-name="aa42a5b">
            <text:p>0</text:p>
          </table:table-cell>
          <table:table-cell/>
          <table:table-cell office:value="-0.12514064796565003" office:value-type="float" table:style-name="a7e4702">
            <text:p>-0.125</text:p>
          </table:table-cell>
          <table:table-cell/>
          <table:table-cell office:string-value="16" office:value-type="string">
            <text:p>16</text:p>
          </table:table-cell>
          <table:table-cell table:style-name="af48ffb"/>
          <table:table-cell office:string-value="true" office:value-type="string">
            <text:p>true</text:p>
          </table:table-cell>
          <table:table-cell table:style-name="ab0aefa"/>
          <table:table-cell office:value="-0.12514064796565003" office:value-type="float" table:style-name="a481e80">
            <text:p>-0.125</text:p>
          </table:table-cell>
          <table:table-cell table:style-name="a97e0ae"/>
          <table:table-cell office:value="5.0" office:value-type="float" table:style-name="a0eac5c">
            <text:p>5</text:p>
          </table:table-cell>
          <table:table-cell/>
          <table:table-cell office:value="0.38473177512968604" office:value-type="float" table:style-name="ae34738">
            <text:p>0.385</text:p>
          </table:table-cell>
          <table:table-cell/>
          <table:table-cell office:value="0.5" office:value-type="float" table:style-name="a400b6e">
            <text:p>0.5</text:p>
          </table:table-cell>
          <table:table-cell table:style-name="a1d566c"/>
          <table:table-cell office:value="0.4423658875648431" office:value-type="float" table:style-name="a5b35f1">
            <text:p>0.442</text:p>
          </table:table-cell>
          <table:table-cell table:style-name="ab6a130"/>
          <table:table-cell office:string-value="16 / 32" office:value-type="string">
            <text:p>16 / 32</text:p>
          </table:table-cell>
          <table:table-cell table:style-name="acd7740"/>
          <table:table-cell office:string-value="true" office:value-type="string">
            <text:p>true</text:p>
          </table:table-cell>
          <table:table-cell table:style-name="a51bda4"/>
          <table:table-cell office:value="0.4423658875648431" office:value-type="float" table:style-name="aaae609">
            <text:p>0.442</text:p>
          </table:table-cell>
          <table:table-cell table:style-name="a04d89e"/>
          <table:table-cell office:value="3.0" office:value-type="float" table:style-name="ad9c0ef">
            <text:p>3</text:p>
          </table:table-cell>
          <table:table-cell/>
          <table:table-cell office:value="-0.06548645697776523" office:value-type="float" table:style-name="a0e76bb">
            <text:p>-0.065</text:p>
          </table:table-cell>
          <table:table-cell/>
          <table:table-cell office:value="0.21052631578947367" office:value-type="float" table:style-name="a677800">
            <text:p>0.211</text:p>
          </table:table-cell>
          <table:table-cell table:style-name="ab5e52b"/>
          <table:table-cell office:value="0.07251992940585422" office:value-type="float" table:style-name="abe83bf">
            <text:p>0.073</text:p>
          </table:table-cell>
          <table:table-cell table:style-name="ac49c63"/>
          <table:table-cell office:string-value="16" office:value-type="string">
            <text:p>16</text:p>
          </table:table-cell>
          <table:table-cell/>
          <table:table-cell office:string-value="true" office:value-type="string">
            <text:p>true</text:p>
          </table:table-cell>
          <table:table-cell/>
          <table:table-cell office:value="0.07251992940585422" office:value-type="float" table:style-name="af6230d">
            <text:p>0.073</text:p>
          </table:table-cell>
          <table:table-cell/>
          <table:table-cell office:value="5.0" office:value-type="float" table:style-name="a411019">
            <text:p>5</text:p>
          </table:table-cell>
          <table:table-cell/>
          <table:table-cell office:value="0.4771291946064535" office:value-type="float" table:style-name="a52c828">
            <text:p>0.477</text:p>
          </table:table-cell>
          <table:table-cell/>
          <table:table-cell office:value="0.6052631578947368" office:value-type="float" table:style-name="a8440cc">
            <text:p>0.605</text:p>
          </table:table-cell>
          <table:table-cell/>
          <table:table-cell office:value="0.5411961762505952" office:value-type="float" table:style-name="aa6a880">
            <text:p>0.541</text:p>
          </table:table-cell>
          <table:table-cell/>
          <table:table-cell office:string-value="16 / 32" office:value-type="string">
            <text:p>16 / 32</text:p>
          </table:table-cell>
          <table:table-cell/>
          <table:table-cell office:string-value="true" office:value-type="string">
            <text:p>true</text:p>
          </table:table-cell>
          <table:table-cell/>
          <table:table-cell office:value="0.5411961762505952" office:value-type="float" table:style-name="a35a890">
            <text:p>0.541</text:p>
          </table:table-cell>
          <table:table-cell/>
          <table:table-cell office:value="3.0" office:value-type="float" table:style-name="a437a50">
            <text:p>3</text:p>
          </table:table-cell>
          <table:table-cell/>
          <table:table-cell office:value="1.0197448461906722" office:value-type="float" table:style-name="aae8c67">
            <text:p>1.02</text:p>
          </table:table-cell>
          <table:table-cell/>
          <table:table-cell office:value="1.0" office:value-type="float" table:style-name="a5b1fcb">
            <text:p>1</text:p>
          </table:table-cell>
          <table:table-cell/>
          <table:table-cell office:value="1.0098724230953362" office:value-type="float" table:style-name="a30d7ef">
            <text:p>1.01</text:p>
          </table:table-cell>
          <table:table-cell/>
          <table:table-cell office:string-value="32" office:value-type="string">
            <text:p>32</text:p>
          </table:table-cell>
          <table:table-cell table:style-name="ae5738f"/>
          <table:table-cell office:string-value="true" office:value-type="string">
            <text:p>true</text:p>
          </table:table-cell>
          <table:table-cell table:style-name="aca0c86"/>
          <table:table-cell office:value="1.0098724230953362" office:value-type="float" table:style-name="a44797f">
            <text:p>1.01</text:p>
          </table:table-cell>
          <table:table-cell table:style-name="a099d1b"/>
          <table:table-cell office:value="1.0" office:value-type="float" table:style-name="a6ea066">
            <text:p>1</text:p>
          </table:table-cell>
          <table:table-cell/>
          <table:table-cell office:value="1.355272051322969" office:value-type="float" table:style-name="afff4c4">
            <text:p>1.355</text:p>
          </table:table-cell>
          <table:table-cell/>
          <table:table-cell office:value="1.3478260869565217" office:value-type="float" table:style-name="a6681b7">
            <text:p>1.348</text:p>
          </table:table-cell>
          <table:table-cell table:style-name="a75af29"/>
          <table:table-cell office:value="1.3515490691397454" office:value-type="float" table:style-name="aa55d26">
            <text:p>1.352</text:p>
          </table:table-cell>
          <table:table-cell table:style-name="a0421d1"/>
          <table:table-cell office:string-value="32" office:value-type="string">
            <text:p>32</text:p>
          </table:table-cell>
          <table:table-cell/>
          <table:table-cell office:string-value="true" office:value-type="string">
            <text:p>true</text:p>
          </table:table-cell>
          <table:table-cell/>
          <table:table-cell office:value="1.3515490691397454" office:value-type="float" table:style-name="ae210f3">
            <text:p>1.352</text:p>
          </table:table-cell>
          <table:table-cell/>
          <table:table-cell office:value="1.0" office:value-type="float" table:style-name="a3b81e6">
            <text:p>1</text:p>
          </table:table-cell>
          <table:table-cell/>
          <table:table-cell table:style-name="a2b653a"/>
          <table:table-cell/>
          <table:table-cell table:style-name="aa77b62"/>
          <table:table-cell/>
          <table:table-cell table:style-name="a1e4f94"/>
          <table:table-cell/>
          <table:table-cell/>
          <table:table-cell/>
          <table:table-cell/>
          <table:table-cell/>
          <table:table-cell table:style-name="afccb81"/>
          <table:table-cell/>
          <table:table-cell table:style-name="a1c72f2"/>
          <table:table-cell/>
          <table:table-cell/>
          <table:table-cell/>
          <table:table-cell/>
          <table:table-cell/>
          <table:table-cell/>
          <table:table-cell/>
          <table:table-cell/>
          <table:table-cell/>
          <table:table-cell/>
          <table:table-cell/>
          <table:table-cell/>
          <table:table-cell/>
          <table:table-cell/>
          <table:table-cell/>
          <table:table-cell office:value="-0.03910039274067714" office:value-type="float" table:style-name="a7d5425">
            <text:p>-0.039</text:p>
          </table:table-cell>
          <table:table-cell/>
          <table:table-cell office:value="0.0" office:value-type="float" table:style-name="a8faef8">
            <text:p>0</text:p>
          </table:table-cell>
          <table:table-cell/>
          <table:table-cell office:value="-0.01955019637033857" office:value-type="float" table:style-name="a36e75c">
            <text:p>-0.02</text:p>
          </table:table-cell>
          <table:table-cell/>
          <table:table-cell office:string-value="15" office:value-type="string">
            <text:p>15</text:p>
          </table:table-cell>
          <table:table-cell/>
          <table:table-cell office:string-value="true" office:value-type="string">
            <text:p>true</text:p>
          </table:table-cell>
          <table:table-cell/>
          <table:table-cell office:value="-0.01955019637033857" office:value-type="float" table:style-name="af90b2d">
            <text:p>-0.02</text:p>
          </table:table-cell>
          <table:table-cell/>
          <table:table-cell office:value="5.0" office:value-type="float" table:style-name="a8c7348">
            <text:p>5</text:p>
          </table:table-cell>
          <table:table-cell/>
          <table:table-cell office:value="-0.18713301156042017" office:value-type="float" table:style-name="a70e355">
            <text:p>-0.187</text:p>
          </table:table-cell>
          <table:table-cell/>
          <table:table-cell office:value="-0.047619047619047616" office:value-type="float" table:style-name="a0699ed">
            <text:p>-0.048</text:p>
          </table:table-cell>
          <table:table-cell/>
          <table:table-cell office:value="-0.1173760295897339" office:value-type="float" table:style-name="a170492">
            <text:p>-0.117</text:p>
          </table:table-cell>
          <table:table-cell/>
          <table:table-cell office:string-value="15 / 11" office:value-type="string">
            <text:p>15 / 11</text:p>
          </table:table-cell>
          <table:table-cell/>
          <table:table-cell office:string-value="true" office:value-type="string">
            <text:p>true</text:p>
          </table:table-cell>
          <table:table-cell/>
          <table:table-cell office:value="-0.1173760295897339" office:value-type="float" table:style-name="a86c21f">
            <text:p>-0.117</text:p>
          </table:table-cell>
          <table:table-cell/>
          <table:table-cell office:value="5.0" office:value-type="float" table:style-name="a86c63c">
            <text:p>5</text:p>
          </table:table-cell>
          <table:table-cell/>
          <table:table-cell office:value="0.4853253469140892" office:value-type="float" table:style-name="a6072df">
            <text:p>0.485</text:p>
          </table:table-cell>
          <table:table-cell/>
          <table:table-cell office:value="0.4375" office:value-type="float" table:style-name="a6085fa">
            <text:p>0.438</text:p>
          </table:table-cell>
          <table:table-cell/>
          <table:table-cell office:value="0.46141267345704456" office:value-type="float" table:style-name="a437bd2">
            <text:p>0.461</text:p>
          </table:table-cell>
          <table:table-cell/>
          <table:table-cell office:string-value="15 / 24" office:value-type="string">
            <text:p>15 / 24</text:p>
          </table:table-cell>
          <table:table-cell/>
          <table:table-cell office:string-value="true" office:value-type="string">
            <text:p>true</text:p>
          </table:table-cell>
          <table:table-cell/>
          <table:table-cell office:value="0.46141267345704456" office:value-type="float" table:style-name="a125ede">
            <text:p>0.461</text:p>
          </table:table-cell>
          <table:table-cell/>
          <table:table-cell office:value="3.0" office:value-type="float" table:style-name="abc3855">
            <text:p>3</text:p>
          </table:table-cell>
          <table:table-cell/>
          <table:table-cell office:value="0.12376892866101759" office:value-type="float" table:style-name="a540ed7">
            <text:p>0.124</text:p>
          </table:table-cell>
          <table:table-cell/>
          <table:table-cell office:value="0.0" office:value-type="float" table:style-name="ad80ef8">
            <text:p>0</text:p>
          </table:table-cell>
          <table:table-cell/>
          <table:table-cell office:value="0.061884464330508794" office:value-type="float" table:style-name="a738baa">
            <text:p>0.062</text:p>
          </table:table-cell>
          <table:table-cell/>
          <table:table-cell office:string-value="15" office:value-type="string">
            <text:p>15</text:p>
          </table:table-cell>
          <table:table-cell/>
          <table:table-cell office:string-value="true" office:value-type="string">
            <text:p>true</text:p>
          </table:table-cell>
          <table:table-cell/>
          <table:table-cell office:value="0.061884464330508794" office:value-type="float" table:style-name="a962764">
            <text:p>0.062</text:p>
          </table:table-cell>
          <table:table-cell/>
          <table:table-cell office:value="5.0" office:value-type="float" table:style-name="a9bfb3e">
            <text:p>5</text:p>
          </table:table-cell>
          <table:table-cell/>
          <table:table-cell office:value="-0.01145561976435188" office:value-type="float" table:style-name="ac36ce7">
            <text:p>-0.011</text:p>
          </table:table-cell>
          <table:table-cell/>
          <table:table-cell office:value="0.07142857142857142" office:value-type="float" table:style-name="ab5d901">
            <text:p>0.071</text:p>
          </table:table-cell>
          <table:table-cell/>
          <table:table-cell office:value="0.029986475832109772" office:value-type="float" table:style-name="ac59435">
            <text:p>0.03</text:p>
          </table:table-cell>
          <table:table-cell/>
          <table:table-cell office:string-value="15 / 11" office:value-type="string">
            <text:p>15 / 11</text:p>
          </table:table-cell>
          <table:table-cell/>
          <table:table-cell office:string-value="true" office:value-type="string">
            <text:p>true</text:p>
          </table:table-cell>
          <table:table-cell/>
          <table:table-cell office:value="0.029986475832109772" office:value-type="float" table:style-name="a874c9e">
            <text:p>0.03</text:p>
          </table:table-cell>
          <table:table-cell/>
          <table:table-cell office:value="5.0" office:value-type="float" table:style-name="a7f3f1c">
            <text:p>5</text:p>
          </table:table-cell>
          <table:table-cell/>
          <table:table-cell office:value="0.5667600076149365" office:value-type="float" table:style-name="ae55465">
            <text:p>0.567</text:p>
          </table:table-cell>
          <table:table-cell/>
          <table:table-cell office:value="0.4375" office:value-type="float" table:style-name="ab7c12e">
            <text:p>0.438</text:p>
          </table:table-cell>
          <table:table-cell/>
          <table:table-cell office:value="0.5021300038074683" office:value-type="float" table:style-name="a43a7fd">
            <text:p>0.502</text:p>
          </table:table-cell>
          <table:table-cell/>
          <table:table-cell office:string-value="15 / 24" office:value-type="string">
            <text:p>15 / 24</text:p>
          </table:table-cell>
          <table:table-cell/>
          <table:table-cell office:string-value="true" office:value-type="string">
            <text:p>true</text:p>
          </table:table-cell>
          <table:table-cell/>
          <table:table-cell office:value="0.5021300038074683" office:value-type="float" table:style-name="a67b4ae">
            <text:p>0.502</text:p>
          </table:table-cell>
          <table:table-cell/>
          <table:table-cell office:value="3.0" office:value-type="float" table:style-name="ad85e4b">
            <text:p>3</text:p>
          </table:table-cell>
          <table:table-cell/>
          <table:table-cell office:value="-0.33516563038016317" office:value-type="float" table:style-name="a98bf30">
            <text:p>-0.335</text:p>
          </table:table-cell>
          <table:table-cell/>
          <table:table-cell office:value="-0.09523809523809523" office:value-type="float" table:style-name="a13abc6">
            <text:p>-0.095</text:p>
          </table:table-cell>
          <table:table-cell/>
          <table:table-cell office:value="-0.2152018628091292" office:value-type="float" table:style-name="a8ed9d1">
            <text:p>-0.215</text:p>
          </table:table-cell>
          <table:table-cell/>
          <table:table-cell office:string-value="11" office:value-type="string">
            <text:p>11</text:p>
          </table:table-cell>
          <table:table-cell/>
          <table:table-cell office:string-value="true" office:value-type="string">
            <text:p>true</text:p>
          </table:table-cell>
          <table:table-cell/>
          <table:table-cell office:value="-0.2152018628091292" office:value-type="float" table:style-name="af9bc6a">
            <text:p>-0.215</text:p>
          </table:table-cell>
          <table:table-cell/>
          <table:table-cell office:value="5.0" office:value-type="float" table:style-name="a1c68e2">
            <text:p>5</text:p>
          </table:table-cell>
          <table:table-cell/>
          <table:table-cell office:value="0.3372927280943462" office:value-type="float" table:style-name="a3eff30">
            <text:p>0.337</text:p>
          </table:table-cell>
          <table:table-cell/>
          <table:table-cell office:value="0.3898809523809524" office:value-type="float" table:style-name="afcab6f">
            <text:p>0.39</text:p>
          </table:table-cell>
          <table:table-cell/>
          <table:table-cell office:value="0.36358684023764926" office:value-type="float" table:style-name="a046eab">
            <text:p>0.364</text:p>
          </table:table-cell>
          <table:table-cell/>
          <table:table-cell office:string-value="11 / 24" office:value-type="string">
            <text:p>11 / 24</text:p>
          </table:table-cell>
          <table:table-cell/>
          <table:table-cell office:string-value="true" office:value-type="string">
            <text:p>true</text:p>
          </table:table-cell>
          <table:table-cell/>
          <table:table-cell office:value="0.36358684023764926" office:value-type="float" table:style-name="a09cb10">
            <text:p>0.364</text:p>
          </table:table-cell>
          <table:table-cell/>
          <table:table-cell office:value="4.0" office:value-type="float" table:style-name="a03bd2a">
            <text:p>4</text:p>
          </table:table-cell>
          <table:table-cell/>
          <table:table-cell office:value="-0.14668016818972135" office:value-type="float" table:style-name="a1158ca">
            <text:p>-0.147</text:p>
          </table:table-cell>
          <table:table-cell/>
          <table:table-cell office:value="0.14285714285714285" office:value-type="float" table:style-name="a910899">
            <text:p>0.143</text:p>
          </table:table-cell>
          <table:table-cell/>
          <table:table-cell office:value="-0.00191151266628925" office:value-type="float" table:style-name="ae38c13">
            <text:p>-0.002</text:p>
          </table:table-cell>
          <table:table-cell/>
          <table:table-cell office:string-value="11" office:value-type="string">
            <text:p>11</text:p>
          </table:table-cell>
          <table:table-cell/>
          <table:table-cell office:string-value="true" office:value-type="string">
            <text:p>true</text:p>
          </table:table-cell>
          <table:table-cell/>
          <table:table-cell office:value="-0.00191151266628925" office:value-type="float" table:style-name="a631cdc">
            <text:p>-0.002</text:p>
          </table:table-cell>
          <table:table-cell/>
          <table:table-cell office:value="5.0" office:value-type="float" table:style-name="a3b652c">
            <text:p>5</text:p>
          </table:table-cell>
          <table:table-cell/>
          <table:table-cell office:value="0.43153545918956704" office:value-type="float" table:style-name="aca9177">
            <text:p>0.432</text:p>
          </table:table-cell>
          <table:table-cell/>
          <table:table-cell office:value="0.5089285714285714" office:value-type="float" table:style-name="a082456">
            <text:p>0.509</text:p>
          </table:table-cell>
          <table:table-cell/>
          <table:table-cell office:value="0.4702320153090692" office:value-type="float" table:style-name="a3d79bc">
            <text:p>0.47</text:p>
          </table:table-cell>
          <table:table-cell/>
          <table:table-cell office:string-value="11 / 24" office:value-type="string">
            <text:p>11 / 24</text:p>
          </table:table-cell>
          <table:table-cell/>
          <table:table-cell office:string-value="true" office:value-type="string">
            <text:p>true</text:p>
          </table:table-cell>
          <table:table-cell/>
          <table:table-cell office:value="0.4702320153090692" office:value-type="float" table:style-name="af79bb3">
            <text:p>0.47</text:p>
          </table:table-cell>
          <table:table-cell/>
          <table:table-cell office:value="3.0" office:value-type="float" table:style-name="a9f2ccb">
            <text:p>3</text:p>
          </table:table-cell>
          <table:table-cell/>
          <table:table-cell office:value="1.0097510865688555" office:value-type="float" table:style-name="a6cf9d6">
            <text:p>1.01</text:p>
          </table:table-cell>
          <table:table-cell/>
          <table:table-cell office:value="0.875" office:value-type="float" table:style-name="ad41d23">
            <text:p>0.875</text:p>
          </table:table-cell>
          <table:table-cell/>
          <table:table-cell office:value="0.9423755432844277" office:value-type="float" table:style-name="a1d0726">
            <text:p>0.942</text:p>
          </table:table-cell>
          <table:table-cell/>
          <table:table-cell office:string-value="24" office:value-type="string">
            <text:p>24</text:p>
          </table:table-cell>
          <table:table-cell/>
          <table:table-cell office:string-value="true" office:value-type="string">
            <text:p>true</text:p>
          </table:table-cell>
          <table:table-cell/>
          <table:table-cell office:value="0.9423755432844277" office:value-type="float" table:style-name="a470d8c">
            <text:p>0.942</text:p>
          </table:table-cell>
          <table:table-cell/>
          <table:table-cell office:value="1.0" office:value-type="float" table:style-name="aa7b0cc">
            <text:p>1</text:p>
          </table:table-cell>
          <table:table-cell/>
          <table:table-cell office:value="1.4232365724339475" office:value-type="float" table:style-name="a716b8d">
            <text:p>1.423</text:p>
          </table:table-cell>
          <table:table-cell/>
          <table:table-cell office:value="1.411764705882353" office:value-type="float" table:style-name="acb5fcc">
            <text:p>1.412</text:p>
          </table:table-cell>
          <table:table-cell/>
          <table:table-cell office:value="1.4175006391581504" office:value-type="float" table:style-name="a0a75dc">
            <text:p>1.418</text:p>
          </table:table-cell>
          <table:table-cell/>
          <table:table-cell office:string-value="24" office:value-type="string">
            <text:p>24</text:p>
          </table:table-cell>
          <table:table-cell/>
          <table:table-cell office:string-value="true" office:value-type="string">
            <text:p>true</text:p>
          </table:table-cell>
          <table:table-cell/>
          <table:table-cell office:value="1.4175006391581504" office:value-type="float" table:style-name="a514350">
            <text:p>1.418</text:p>
          </table:table-cell>
          <table:table-cell/>
          <table:table-cell office:value="1.0" office:value-type="float" table:style-name="aaa574e">
            <text:p>1</text:p>
          </table:table-cell>
          <table:table-cell/>
          <table:table-cell table:style-name="ade39ec"/>
          <table:table-cell/>
          <table:table-cell table:style-name="aed202c"/>
          <table:table-cell/>
          <table:table-cell table:style-name="ac821eb"/>
          <table:table-cell/>
          <table:table-cell/>
          <table:table-cell/>
          <table:table-cell/>
          <table:table-cell/>
          <table:table-cell table:style-name="a608a16"/>
          <table:table-cell/>
          <table:table-cell table:style-name="a31e252"/>
          <table:table-cell/>
          <table:table-cell/>
          <table:table-cell/>
          <table:table-cell/>
          <table:table-cell/>
          <table:table-cell/>
          <table:table-cell/>
          <table:table-cell/>
          <table:table-cell table:style-name="a745fee"/>
          <table:table-cell/>
          <table:table-cell table:style-name="a195b87"/>
          <table:table-cell/>
          <table:table-cell table:style-name="a13e51e"/>
          <table:table-cell/>
          <table:table-cell/>
          <table:table-cell/>
          <table:table-cell/>
          <table:table-cell/>
          <table:table-cell table:style-name="a18a54d"/>
          <table:table-cell/>
          <table:table-cell table:style-name="a2837e2"/>
          <table:table-cell/>
          <table:table-cell/>
          <table:table-cell/>
          <table:table-cell/>
          <table:table-cell/>
          <table:table-cell/>
          <table:table-cell/>
          <table:table-cell/>
          <table:table-cell/>
          <table:table-cell/>
          <table:table-cell/>
          <table:table-cell/>
          <table:table-cell/>
          <table:table-cell/>
          <table:table-cell/>
          <table:table-cell/>
          <table:table-cell/>
          <table:table-cell/>
          <table:table-cell/>
          <table:table-cell/>
          <table:table-cell/>
          <table:table-cell/>
          <table:table-cell/>
          <table:table-cell/>
        </table:table-row>
      </table:table>
      <table:table table:name="Wasserkörper" table:style-name="aeea173">
        <table:table-column table:number-columns-repeated="5" table:style-name="ac5c54e"/>
        <table:table-column table:number-columns-repeated="1" table:style-name="ac5c54e"/>
        <table:table-column table:number-columns-repeated="1" table:style-name="ac5c54e"/>
        <table:table-column table:number-columns-repeated="1" table:style-name="ac5c54e"/>
        <table:table-column table:number-columns-repeated="1" table:style-name="ac5c54e"/>
        <table:table-column table:number-columns-repeated="1" table:style-name="ac5c54e"/>
        <table:table-column table:number-columns-repeated="1" table:style-name="ac5c54e"/>
        <table:table-row>
          <table:table-cell office:string-value="See" office:value-type="string">
            <text:p>See</text:p>
          </table:table-cell>
          <table:table-cell office:string-value="LAWA-ID" office:value-type="string">
            <text:p>LAWA-ID</text:p>
          </table:table-cell>
          <table:table-cell office:string-value="Wasserkörper-ID" office:value-type="string">
            <text:p>Wasserkörper-ID</text:p>
          </table:table-cell>
          <table:table-cell office:string-value="Jahr" office:value-type="string">
            <text:p>Jahr</text:p>
          </table:table-cell>
          <table:table-cell office:string-value="Gesamtzahl Proben" office:value-type="string">
            <text:p>Gesamtzahl Proben</text:p>
          </table:table-cell>
          <table:table-cell office:string-value="Gesamtbewertung mit Chiro" office:value-type="string">
            <text:p>Gesamtbewertung mit Chiro</text:p>
          </table:table-cell>
          <table:table-cell office:string-value="Anzahl bewerteter Proben mit Chiro" office:value-type="string">
            <text:p>Anzahl bewerteter Proben mit Chiro</text:p>
          </table:table-cell>
          <table:table-cell office:string-value="Anzahl nicht gesicherter Proben mit Chiro" office:value-type="string">
            <text:p>Anzahl nicht gesicherter Proben mit Chiro</text:p>
          </table:table-cell>
          <table:table-cell office:string-value="Gesamtbewertung ohne Chiro" office:value-type="string">
            <text:p>Gesamtbewertung ohne Chiro</text:p>
          </table:table-cell>
          <table:table-cell office:string-value="Anzahl bewerteter Proben" office:value-type="string">
            <text:p>Anzahl bewerteter Proben</text:p>
          </table:table-cell>
          <table:table-cell office:string-value="Anzahl nicht gesicherter Proben" office:value-type="string">
            <text:p>Anzahl nicht gesicherter Proben</text:p>
          </table:table-cell>
        </table:table-row>
        <table:table-row>
          <table:table-cell office:string-value="Bänke" office:value-type="string">
            <text:p>Bänke</text:p>
          </table:table-cell>
          <table:table-cell office:string-value="" office:value-type="string">
            <text:p/>
          </table:table-cell>
          <table:table-cell office:string-value="1" office:value-type="string">
            <text:p>1</text:p>
          </table:table-cell>
          <table:table-cell office:value="2017.0" office:value-type="float" table:style-name="aeeb217">
            <text:p>2,017</text:p>
          </table:table-cell>
          <table:table-cell office:value="2.0" office:value-type="float" table:style-name="a663ae5">
            <text:p>2</text:p>
          </table:table-cell>
          <table:table-cell office:value="0.85" office:value-type="float" table:style-name="a2ebb6a">
            <text:p>0.85</text:p>
          </table:table-cell>
          <table:table-cell office:value="2.0" office:value-type="float" table:style-name="ac8d7c0">
            <text:p>2</text:p>
          </table:table-cell>
          <table:table-cell office:value="0.0" office:value-type="float" table:style-name="a736045">
            <text:p>0</text:p>
          </table:table-cell>
          <table:table-cell office:value="0.8211877716422138" office:value-type="float" table:style-name="a9c7ce0">
            <text:p>0.821</text:p>
          </table:table-cell>
          <table:table-cell office:value="2.0" office:value-type="float" table:style-name="a4e8c93">
            <text:p>2</text:p>
          </table:table-cell>
          <table:table-cell office:value="0.0" office:value-type="float" table:style-name="a5536c4">
            <text:p>0</text:p>
          </table:table-cell>
        </table:table-row>
      </table:table>
      <table:table table:name="Taxa" table:style-name="a216c42">
        <table:table-column table:number-columns-repeated="5" table:style-name="a819f49"/>
        <table:table-column table:number-columns-repeated="1" table:style-name="a819f49"/>
        <table:table-column table:number-columns-repeated="1" table:style-name="a819f49"/>
        <table:table-column table:number-columns-repeated="1" table:style-name="a819f49"/>
        <table:table-column table:number-columns-repeated="1" table:style-name="a819f49"/>
        <table:table-column table:number-columns-repeated="1" table:style-name="a819f49"/>
        <table:table-column table:number-columns-repeated="1" table:style-name="a819f49"/>
        <table:table-column table:number-columns-repeated="1" table:style-name="a819f49"/>
        <table:table-column table:number-columns-repeated="1" table:style-name="a819f49"/>
        <table:table-column table:number-columns-repeated="1" table:style-name="a819f49"/>
        <table:table-column table:number-columns-repeated="1" table:style-name="a819f49"/>
        <table:table-column table:number-columns-repeated="1" table:style-name="a819f49"/>
        <table:table-column table:number-columns-repeated="1" table:style-name="a819f49"/>
        <table:table-column table:number-columns-repeated="1" table:style-name="a819f49"/>
        <table:table-column table:number-columns-repeated="1" table:style-name="a819f49"/>
        <table:table-column table:number-columns-repeated="1" table:style-name="a819f49"/>
        <table:table-column table:number-columns-repeated="1" table:style-name="a819f49"/>
        <table:table-column table:number-columns-repeated="1" table:style-name="a819f49"/>
        <table:table-column table:number-columns-repeated="1" table:style-name="a819f49"/>
        <table:table-column table:number-columns-repeated="1" table:style-name="a819f49"/>
        <table:table-column table:number-columns-repeated="1" table:style-name="a819f49"/>
        <table:table-column table:number-columns-repeated="1" table:style-name="a819f49"/>
        <table:table-column table:number-columns-repeated="1" table:style-name="a819f49"/>
        <table:table-column table:number-columns-repeated="1" table:style-name="a819f49"/>
        <table:table-row>
          <table:table-cell office:string-value="See" office:value-type="string">
            <text:p>See</text:p>
          </table:table-cell>
          <table:table-cell office:string-value="Typ See" office:value-type="string">
            <text:p>Typ See</text:p>
          </table:table-cell>
          <table:table-cell office:string-value="Öko Region " office:value-type="string">
            <text:p>Öko Region </text:p>
          </table:table-cell>
          <table:table-cell office:string-value="Transekt interne Nr." office:value-type="string">
            <text:p>Transekt interne Nr.</text:p>
          </table:table-cell>
          <table:table-cell office:string-value="Transekt amtl. ID" office:value-type="string">
            <text:p>Transekt amtl. ID</text:p>
          </table:table-cell>
          <table:table-cell office:string-value="Proben ID" office:value-type="string">
            <text:p>Proben ID</text:p>
          </table:table-cell>
          <table:table-cell office:string-value="Probe interne Nr." office:value-type="string">
            <text:p>Probe interne Nr.</text:p>
          </table:table-cell>
          <table:table-cell office:string-value="Büro" office:value-type="string">
            <text:p>Büro</text:p>
          </table:table-cell>
          <table:table-cell office:string-value="Typ Ufer" office:value-type="string">
            <text:p>Typ Ufer</text:p>
          </table:table-cell>
          <table:table-cell office:string-value="Datum " office:value-type="string">
            <text:p>Datum </text:p>
          </table:table-cell>
          <table:table-cell office:string-value="DVNr" office:value-type="string">
            <text:p>DVNr</text:p>
          </table:table-cell>
          <table:table-cell office:string-value="Form" office:value-type="string">
            <text:p>Form</text:p>
          </table:table-cell>
          <table:table-cell office:string-value="RL D" office:value-type="string">
            <text:p>RL D</text:p>
          </table:table-cell>
          <table:table-cell office:string-value="RL Reg" office:value-type="string">
            <text:p>RL Reg</text:p>
          </table:table-cell>
          <table:table-cell office:string-value="Taxon " office:value-type="string">
            <text:p>Taxon </text:p>
          </table:table-cell>
          <table:table-cell office:string-value="Abundanz [Ind./m²]" office:value-type="string">
            <text:p>Abundanz [Ind./m²]</text:p>
          </table:table-cell>
          <table:table-cell office:string-value="FI_1Gm" office:value-type="string">
            <text:p>FI_1Gm</text:p>
          </table:table-cell>
          <table:table-cell office:string-value="FI_2Fm" office:value-type="string">
            <text:p>FI_2Fm</text:p>
          </table:table-cell>
          <table:table-cell office:string-value="FI_3Org" office:value-type="string">
            <text:p>FI_3Org</text:p>
          </table:table-cell>
          <table:table-cell office:string-value="FI_IG" office:value-type="string">
            <text:p>FI_IG</text:p>
          </table:table-cell>
          <table:table-cell office:string-value="AV_1Gm" office:value-type="string">
            <text:p>AV_1Gm</text:p>
          </table:table-cell>
          <table:table-cell office:string-value="AV_2Fm" office:value-type="string">
            <text:p>AV_2Fm</text:p>
          </table:table-cell>
          <table:table-cell office:string-value="AV_3Org" office:value-type="string">
            <text:p>AV_3Org</text:p>
          </table:table-cell>
          <table:table-cell office:string-value="Neo" office:value-type="string">
            <text:p>Neo</text:p>
          </table:table-cell>
          <table:table-cell office:string-value="Chi" office:value-type="string">
            <text:p>Chi</text:p>
          </table:table-cell>
          <table:table-cell office:string-value="Probleme" office:value-type="string">
            <text:p>Probleme</text:p>
          </table:table-cell>
          <table:table-cell office:string-value="Auffällig" office:value-type="string">
            <text:p>Auffällig</text:p>
          </table:table-cell>
          <table:table-cell office:string-value="Bemerkung" office:value-type="string">
            <text:p>Bemerkung</text:p>
          </table:table-cell>
        </table:table-row>
        <table:table-row>
          <table:table-cell office:string-value="Bänke" office:value-type="string">
            <text:p>Bänke</text:p>
          </table:table-cell>
          <table:table-cell office:string-value="S_3" office:value-type="string">
            <text:p>S_3</text:p>
          </table:table-cell>
          <table:table-cell office:string-value="NTL" office:value-type="string">
            <text:p>NTL</text:p>
          </table:table-cell>
          <table:table-cell office:value="1.0" office:value-type="float" table:style-name="a719d90">
            <text:p>1</text:p>
          </table:table-cell>
          <table:table-cell office:value="1.0" office:value-type="float" table:style-name="a2cdf94">
            <text:p>1</text:p>
          </table:table-cell>
          <table:table-cell office:string-value="Transekt 17" office:value-type="string">
            <text:p>Transekt 17</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2" office:value-type="date">
            <text:p>2017-05-22</text:p>
          </table:table-cell>
          <table:table-cell office:value="10494.0" office:value-type="float" table:style-name="a0497ab">
            <text:p>10,494</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Ablabesmyia longistyla" office:value-type="string">
            <text:p>Ablabesmyia longistyla</text:p>
          </table:table-cell>
          <table:table-cell office:value="1.0" office:value-type="float" table:style-name="aaf9ca8">
            <text:p>1</text:p>
          </table:table-cell>
          <table:table-cell office:value="0.0" office:value-type="float" table:style-name="a7c4af1">
            <text:p>0</text:p>
          </table:table-cell>
          <table:table-cell office:value="0.0" office:value-type="float" table:style-name="a599fa1">
            <text:p>0</text:p>
          </table:table-cell>
          <table:table-cell office:value="1.0" office:value-type="float" table:style-name="a84904e">
            <text:p>1</text:p>
          </table:table-cell>
          <table:table-cell office:value="1.0" office:value-type="float" table:style-name="aafb494">
            <text:p>1</text:p>
          </table:table-cell>
          <table:table-cell office:value="0.0" office:value-type="float" table:style-name="ac6517e">
            <text:p>0</text:p>
          </table:table-cell>
          <table:table-cell office:value="0.0" office:value-type="float" table:style-name="a9349a6">
            <text:p>0</text:p>
          </table:table-cell>
          <table:table-cell office:value="1.0" office:value-type="float" table:style-name="a93ac37">
            <text:p>1</text:p>
          </table:table-cell>
          <table:table-cell office:value="0.0" office:value-type="float" table:style-name="a2e09d0">
            <text:p>0</text:p>
          </table:table-cell>
          <table:table-cell office:value="1.0" office:value-type="float" table:style-name="aa3ee84">
            <text:p>1</text:p>
          </table:table-cell>
          <table:table-cell office:string-value="" office:value-type="string">
            <text:p/>
          </table:table-cell>
          <table:table-cell office:string-value="" office:value-type="string">
            <text:p/>
          </table:table-cell>
          <table:table-cell office:string-value="" office:value-type="string">
            <text:p/>
          </table:table-cell>
        </table:table-row>
        <table:table-row>
          <table:table-cell office:string-value="Bänke" office:value-type="string">
            <text:p>Bänke</text:p>
          </table:table-cell>
          <table:table-cell office:string-value="S_3" office:value-type="string">
            <text:p>S_3</text:p>
          </table:table-cell>
          <table:table-cell office:string-value="NTL" office:value-type="string">
            <text:p>NTL</text:p>
          </table:table-cell>
          <table:table-cell office:value="1.0" office:value-type="float" table:style-name="a714555">
            <text:p>1</text:p>
          </table:table-cell>
          <table:table-cell office:value="1.0" office:value-type="float" table:style-name="acf6ac9">
            <text:p>1</text:p>
          </table:table-cell>
          <table:table-cell office:string-value="Transekt 17" office:value-type="string">
            <text:p>Transekt 17</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2" office:value-type="date">
            <text:p>2017-05-22</text:p>
          </table:table-cell>
          <table:table-cell office:value="1005.0" office:value-type="float" table:style-name="a09b401">
            <text:p>1,005</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Ancylus fluviatilis" office:value-type="string">
            <text:p>Ancylus fluviatilis</text:p>
          </table:table-cell>
          <table:table-cell office:value="20.0" office:value-type="float" table:style-name="ade0640">
            <text:p>20</text:p>
          </table:table-cell>
          <table:table-cell office:value="2.0" office:value-type="float" table:style-name="ae23b8d">
            <text:p>2</text:p>
          </table:table-cell>
          <table:table-cell office:value="0.0" office:value-type="float" table:style-name="a804cef">
            <text:p>0</text:p>
          </table:table-cell>
          <table:table-cell office:value="0.0" office:value-type="float" table:style-name="a6626e9">
            <text:p>0</text:p>
          </table:table-cell>
          <table:table-cell office:value="1.0" office:value-type="float" table:style-name="a0e0254">
            <text:p>1</text:p>
          </table:table-cell>
          <table:table-cell office:value="1.0" office:value-type="float" table:style-name="a3ae123">
            <text:p>1</text:p>
          </table:table-cell>
          <table:table-cell office:value="0.0" office:value-type="float" table:style-name="ac6d656">
            <text:p>0</text:p>
          </table:table-cell>
          <table:table-cell office:value="0.0" office:value-type="float" table:style-name="add113c">
            <text:p>0</text:p>
          </table:table-cell>
          <table:table-cell office:value="0.0" office:value-type="float" table:style-name="af65a41">
            <text:p>0</text:p>
          </table:table-cell>
          <table:table-cell office:value="0.0" office:value-type="float" table:style-name="a8b2238">
            <text:p>0</text:p>
          </table:table-cell>
          <table:table-cell office:string-value="" office:value-type="string">
            <text:p/>
          </table:table-cell>
          <table:table-cell office:string-value="" office:value-type="string">
            <text:p/>
          </table:table-cell>
          <table:table-cell office:string-value="" office:value-type="string">
            <text:p/>
          </table:table-cell>
        </table:table-row>
        <table:table-row>
          <table:table-cell office:string-value="Bänke" office:value-type="string">
            <text:p>Bänke</text:p>
          </table:table-cell>
          <table:table-cell office:string-value="S_3" office:value-type="string">
            <text:p>S_3</text:p>
          </table:table-cell>
          <table:table-cell office:string-value="NTL" office:value-type="string">
            <text:p>NTL</text:p>
          </table:table-cell>
          <table:table-cell office:value="1.0" office:value-type="float" table:style-name="a6bc9ba">
            <text:p>1</text:p>
          </table:table-cell>
          <table:table-cell office:value="1.0" office:value-type="float" table:style-name="af21500">
            <text:p>1</text:p>
          </table:table-cell>
          <table:table-cell office:string-value="Transekt 17" office:value-type="string">
            <text:p>Transekt 17</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2" office:value-type="date">
            <text:p>2017-05-22</text:p>
          </table:table-cell>
          <table:table-cell office:value="1004.0" office:value-type="float" table:style-name="a5cf80c">
            <text:p>1,004</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Asellus aquaticus" office:value-type="string">
            <text:p>Asellus aquaticus</text:p>
          </table:table-cell>
          <table:table-cell office:value="5.0" office:value-type="float" table:style-name="acf3026">
            <text:p>5</text:p>
          </table:table-cell>
          <table:table-cell office:string-value="" office:value-type="string">
            <text:p/>
          </table:table-cell>
          <table:table-cell office:value="0.0" office:value-type="float" table:style-name="ab9f241">
            <text:p>0</text:p>
          </table:table-cell>
          <table:table-cell office:value="0.0" office:value-type="float" table:style-name="af3fb79">
            <text:p>0</text:p>
          </table:table-cell>
          <table:table-cell office:value="1.0" office:value-type="float" table:style-name="aa0ead3">
            <text:p>1</text:p>
          </table:table-cell>
          <table:table-cell office:value="0.0" office:value-type="float" table:style-name="a0033f8">
            <text:p>0</text:p>
          </table:table-cell>
          <table:table-cell office:value="0.0" office:value-type="float" table:style-name="a800bec">
            <text:p>0</text:p>
          </table:table-cell>
          <table:table-cell office:value="0.0" office:value-type="float" table:style-name="a8946ae">
            <text:p>0</text:p>
          </table:table-cell>
          <table:table-cell office:value="0.0" office:value-type="float" table:style-name="a41198e">
            <text:p>0</text:p>
          </table:table-cell>
          <table:table-cell office:value="0.0" office:value-type="float" table:style-name="afea76d">
            <text:p>0</text:p>
          </table:table-cell>
          <table:table-cell office:string-value="" office:value-type="string">
            <text:p/>
          </table:table-cell>
          <table:table-cell office:string-value="" office:value-type="string">
            <text:p/>
          </table:table-cell>
          <table:table-cell office:string-value="" office:value-type="string">
            <text:p/>
          </table:table-cell>
        </table:table-row>
        <table:table-row>
          <table:table-cell office:string-value="Bänke" office:value-type="string">
            <text:p>Bänke</text:p>
          </table:table-cell>
          <table:table-cell office:string-value="S_3" office:value-type="string">
            <text:p>S_3</text:p>
          </table:table-cell>
          <table:table-cell office:string-value="NTL" office:value-type="string">
            <text:p>NTL</text:p>
          </table:table-cell>
          <table:table-cell office:value="1.0" office:value-type="float" table:style-name="ad99d0e">
            <text:p>1</text:p>
          </table:table-cell>
          <table:table-cell office:value="1.0" office:value-type="float" table:style-name="a404279">
            <text:p>1</text:p>
          </table:table-cell>
          <table:table-cell office:string-value="Transekt 17" office:value-type="string">
            <text:p>Transekt 17</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2" office:value-type="date">
            <text:p>2017-05-22</text:p>
          </table:table-cell>
          <table:table-cell office:value="1023.0" office:value-type="float" table:style-name="acde7c8">
            <text:p>1,023</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Bathyomphalus contortus" office:value-type="string">
            <text:p>Bathyomphalus contortus</text:p>
          </table:table-cell>
          <table:table-cell office:value="1.0" office:value-type="float" table:style-name="ace9697">
            <text:p>1</text:p>
          </table:table-cell>
          <table:table-cell office:value="0.0" office:value-type="float" table:style-name="aa5d2de">
            <text:p>0</text:p>
          </table:table-cell>
          <table:table-cell office:value="0.0" office:value-type="float" table:style-name="a9cf724">
            <text:p>0</text:p>
          </table:table-cell>
          <table:table-cell office:value="1.0" office:value-type="float" table:style-name="a4bfe7e">
            <text:p>1</text:p>
          </table:table-cell>
          <table:table-cell office:value="1.0" office:value-type="float" table:style-name="aa44c02">
            <text:p>1</text:p>
          </table:table-cell>
          <table:table-cell office:value="0.0" office:value-type="float" table:style-name="aa3b30b">
            <text:p>0</text:p>
          </table:table-cell>
          <table:table-cell office:value="0.0" office:value-type="float" table:style-name="a499fa0">
            <text:p>0</text:p>
          </table:table-cell>
          <table:table-cell office:value="1.0" office:value-type="float" table:style-name="ae2aafc">
            <text:p>1</text:p>
          </table:table-cell>
          <table:table-cell office:value="0.0" office:value-type="float" table:style-name="ace2966">
            <text:p>0</text:p>
          </table:table-cell>
          <table:table-cell office:value="0.0" office:value-type="float" table:style-name="a033475">
            <text:p>0</text:p>
          </table:table-cell>
          <table:table-cell office:string-value="" office:value-type="string">
            <text:p/>
          </table:table-cell>
          <table:table-cell office:string-value="" office:value-type="string">
            <text:p/>
          </table:table-cell>
          <table:table-cell office:string-value="" office:value-type="string">
            <text:p/>
          </table:table-cell>
        </table:table-row>
        <table:table-row>
          <table:table-cell office:string-value="Bänke" office:value-type="string">
            <text:p>Bänke</text:p>
          </table:table-cell>
          <table:table-cell office:string-value="S_3" office:value-type="string">
            <text:p>S_3</text:p>
          </table:table-cell>
          <table:table-cell office:string-value="NTL" office:value-type="string">
            <text:p>NTL</text:p>
          </table:table-cell>
          <table:table-cell office:value="1.0" office:value-type="float" table:style-name="a40853e">
            <text:p>1</text:p>
          </table:table-cell>
          <table:table-cell office:value="1.0" office:value-type="float" table:style-name="acc85d7">
            <text:p>1</text:p>
          </table:table-cell>
          <table:table-cell office:string-value="Transekt 17" office:value-type="string">
            <text:p>Transekt 17</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2" office:value-type="date">
            <text:p>2017-05-22</text:p>
          </table:table-cell>
          <table:table-cell office:value="1009.0" office:value-type="float" table:style-name="a9eaefc">
            <text:p>1,009</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Bithynia tentaculata" office:value-type="string">
            <text:p>Bithynia tentaculata</text:p>
          </table:table-cell>
          <table:table-cell office:value="20.0" office:value-type="float" table:style-name="adb10db">
            <text:p>20</text:p>
          </table:table-cell>
          <table:table-cell office:string-value="" office:value-type="string">
            <text:p/>
          </table:table-cell>
          <table:table-cell office:string-value="" office:value-type="string">
            <text:p/>
          </table:table-cell>
          <table:table-cell office:string-value="" office:value-type="string">
            <text:p/>
          </table:table-cell>
          <table:table-cell office:value="1.0" office:value-type="float" table:style-name="a006305">
            <text:p>1</text:p>
          </table:table-cell>
          <table:table-cell office:value="0.0" office:value-type="float" table:style-name="ae553ea">
            <text:p>0</text:p>
          </table:table-cell>
          <table:table-cell office:value="0.0" office:value-type="float" table:style-name="a17f34c">
            <text:p>0</text:p>
          </table:table-cell>
          <table:table-cell office:value="0.0" office:value-type="float" table:style-name="a5b61b8">
            <text:p>0</text:p>
          </table:table-cell>
          <table:table-cell office:value="0.0" office:value-type="float" table:style-name="a1eb291">
            <text:p>0</text:p>
          </table:table-cell>
          <table:table-cell office:value="0.0" office:value-type="float" table:style-name="adc5374">
            <text:p>0</text:p>
          </table:table-cell>
          <table:table-cell office:string-value="" office:value-type="string">
            <text:p/>
          </table:table-cell>
          <table:table-cell office:string-value="" office:value-type="string">
            <text:p/>
          </table:table-cell>
          <table:table-cell office:string-value="" office:value-type="string">
            <text:p/>
          </table:table-cell>
        </table:table-row>
        <table:table-row>
          <table:table-cell office:string-value="Bänke" office:value-type="string">
            <text:p>Bänke</text:p>
          </table:table-cell>
          <table:table-cell office:string-value="S_3" office:value-type="string">
            <text:p>S_3</text:p>
          </table:table-cell>
          <table:table-cell office:string-value="NTL" office:value-type="string">
            <text:p>NTL</text:p>
          </table:table-cell>
          <table:table-cell office:value="1.0" office:value-type="float" table:style-name="a400d96">
            <text:p>1</text:p>
          </table:table-cell>
          <table:table-cell office:value="1.0" office:value-type="float" table:style-name="ac55a0d">
            <text:p>1</text:p>
          </table:table-cell>
          <table:table-cell office:string-value="Transekt 17" office:value-type="string">
            <text:p>Transekt 17</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2" office:value-type="date">
            <text:p>2017-05-22</text:p>
          </table:table-cell>
          <table:table-cell office:value="156.0" office:value-type="float" table:style-name="ad58481">
            <text:p>156</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Caenis horaria" office:value-type="string">
            <text:p>Caenis horaria</text:p>
          </table:table-cell>
          <table:table-cell office:value="30.0" office:value-type="float" table:style-name="a066738">
            <text:p>30</text:p>
          </table:table-cell>
          <table:table-cell office:value="0.0" office:value-type="float" table:style-name="ab434d1">
            <text:p>0</text:p>
          </table:table-cell>
          <table:table-cell office:value="0.0" office:value-type="float" table:style-name="a28af5f">
            <text:p>0</text:p>
          </table:table-cell>
          <table:table-cell office:value="0.0" office:value-type="float" table:style-name="a7cc67e">
            <text:p>0</text:p>
          </table:table-cell>
          <table:table-cell office:value="1.0" office:value-type="float" table:style-name="a07d1ab">
            <text:p>1</text:p>
          </table:table-cell>
          <table:table-cell office:value="0.0" office:value-type="float" table:style-name="a469532">
            <text:p>0</text:p>
          </table:table-cell>
          <table:table-cell office:value="1.0" office:value-type="float" table:style-name="aa783a5">
            <text:p>1</text:p>
          </table:table-cell>
          <table:table-cell office:value="1.0" office:value-type="float" table:style-name="a3918c2">
            <text:p>1</text:p>
          </table:table-cell>
          <table:table-cell office:value="0.0" office:value-type="float" table:style-name="a117245">
            <text:p>0</text:p>
          </table:table-cell>
          <table:table-cell office:value="0.0" office:value-type="float" table:style-name="a311e3d">
            <text:p>0</text:p>
          </table:table-cell>
          <table:table-cell office:string-value="" office:value-type="string">
            <text:p/>
          </table:table-cell>
          <table:table-cell office:string-value="" office:value-type="string">
            <text:p/>
          </table:table-cell>
          <table:table-cell office:string-value="" office:value-type="string">
            <text:p/>
          </table:table-cell>
        </table:table-row>
        <table:table-row>
          <table:table-cell office:string-value="Bänke" office:value-type="string">
            <text:p>Bänke</text:p>
          </table:table-cell>
          <table:table-cell office:string-value="S_3" office:value-type="string">
            <text:p>S_3</text:p>
          </table:table-cell>
          <table:table-cell office:string-value="NTL" office:value-type="string">
            <text:p>NTL</text:p>
          </table:table-cell>
          <table:table-cell office:value="1.0" office:value-type="float" table:style-name="a89e260">
            <text:p>1</text:p>
          </table:table-cell>
          <table:table-cell office:value="1.0" office:value-type="float" table:style-name="a8c9540">
            <text:p>1</text:p>
          </table:table-cell>
          <table:table-cell office:string-value="Transekt 17" office:value-type="string">
            <text:p>Transekt 17</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2" office:value-type="date">
            <text:p>2017-05-22</text:p>
          </table:table-cell>
          <table:table-cell office:value="847.0" office:value-type="float" table:style-name="a39b6ce">
            <text:p>847</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Caenis luctuosa" office:value-type="string">
            <text:p>Caenis luctuosa</text:p>
          </table:table-cell>
          <table:table-cell office:value="30.0" office:value-type="float" table:style-name="aadcb75">
            <text:p>30</text:p>
          </table:table-cell>
          <table:table-cell office:value="0.0" office:value-type="float" table:style-name="aba22b1">
            <text:p>0</text:p>
          </table:table-cell>
          <table:table-cell office:value="1.0" office:value-type="float" table:style-name="ae02a52">
            <text:p>1</text:p>
          </table:table-cell>
          <table:table-cell office:value="0.0" office:value-type="float" table:style-name="a8db2c1">
            <text:p>0</text:p>
          </table:table-cell>
          <table:table-cell office:value="1.0" office:value-type="float" table:style-name="a932994">
            <text:p>1</text:p>
          </table:table-cell>
          <table:table-cell office:value="0.0" office:value-type="float" table:style-name="a5bc085">
            <text:p>0</text:p>
          </table:table-cell>
          <table:table-cell office:value="1.0" office:value-type="float" table:style-name="a8e6afb">
            <text:p>1</text:p>
          </table:table-cell>
          <table:table-cell office:value="0.0" office:value-type="float" table:style-name="ad30ec8">
            <text:p>0</text:p>
          </table:table-cell>
          <table:table-cell office:value="0.0" office:value-type="float" table:style-name="aea1a51">
            <text:p>0</text:p>
          </table:table-cell>
          <table:table-cell office:value="0.0" office:value-type="float" table:style-name="a0e7ed7">
            <text:p>0</text:p>
          </table:table-cell>
          <table:table-cell office:string-value="" office:value-type="string">
            <text:p/>
          </table:table-cell>
          <table:table-cell office:string-value="" office:value-type="string">
            <text:p/>
          </table:table-cell>
          <table:table-cell office:string-value="" office:value-type="string">
            <text:p/>
          </table:table-cell>
        </table:table-row>
        <table:table-row>
          <table:table-cell office:string-value="Bänke" office:value-type="string">
            <text:p>Bänke</text:p>
          </table:table-cell>
          <table:table-cell office:string-value="S_3" office:value-type="string">
            <text:p>S_3</text:p>
          </table:table-cell>
          <table:table-cell office:string-value="NTL" office:value-type="string">
            <text:p>NTL</text:p>
          </table:table-cell>
          <table:table-cell office:value="1.0" office:value-type="float" table:style-name="a72f6b5">
            <text:p>1</text:p>
          </table:table-cell>
          <table:table-cell office:value="1.0" office:value-type="float" table:style-name="a97c237">
            <text:p>1</text:p>
          </table:table-cell>
          <table:table-cell office:string-value="Transekt 17" office:value-type="string">
            <text:p>Transekt 17</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2" office:value-type="date">
            <text:p>2017-05-22</text:p>
          </table:table-cell>
          <table:table-cell office:value="711.0" office:value-type="float" table:style-name="a5018b8">
            <text:p>711</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Caenis robusta" office:value-type="string">
            <text:p>Caenis robusta</text:p>
          </table:table-cell>
          <table:table-cell office:value="5.0" office:value-type="float" table:style-name="a17e4f5">
            <text:p>5</text:p>
          </table:table-cell>
          <table:table-cell office:string-value="" office:value-type="string">
            <text:p/>
          </table:table-cell>
          <table:table-cell office:string-value="" office:value-type="string">
            <text:p/>
          </table:table-cell>
          <table:table-cell office:value="1.0" office:value-type="float" table:style-name="a83dad0">
            <text:p>1</text:p>
          </table:table-cell>
          <table:table-cell office:value="1.0" office:value-type="float" table:style-name="a18c8a9">
            <text:p>1</text:p>
          </table:table-cell>
          <table:table-cell office:value="0.0" office:value-type="float" table:style-name="a5f8016">
            <text:p>0</text:p>
          </table:table-cell>
          <table:table-cell office:value="0.0" office:value-type="float" table:style-name="a1d68e4">
            <text:p>0</text:p>
          </table:table-cell>
          <table:table-cell office:value="1.0" office:value-type="float" table:style-name="a848f6a">
            <text:p>1</text:p>
          </table:table-cell>
          <table:table-cell office:value="0.0" office:value-type="float" table:style-name="abd459d">
            <text:p>0</text:p>
          </table:table-cell>
          <table:table-cell office:value="0.0" office:value-type="float" table:style-name="a45976e">
            <text:p>0</text:p>
          </table:table-cell>
          <table:table-cell office:string-value="" office:value-type="string">
            <text:p/>
          </table:table-cell>
          <table:table-cell office:string-value="" office:value-type="string">
            <text:p/>
          </table:table-cell>
          <table:table-cell office:string-value="" office:value-type="string">
            <text:p/>
          </table:table-cell>
        </table:table-row>
        <table:table-row>
          <table:table-cell office:string-value="Bänke" office:value-type="string">
            <text:p>Bänke</text:p>
          </table:table-cell>
          <table:table-cell office:string-value="S_3" office:value-type="string">
            <text:p>S_3</text:p>
          </table:table-cell>
          <table:table-cell office:string-value="NTL" office:value-type="string">
            <text:p>NTL</text:p>
          </table:table-cell>
          <table:table-cell office:value="1.0" office:value-type="float" table:style-name="a51d8c7">
            <text:p>1</text:p>
          </table:table-cell>
          <table:table-cell office:value="1.0" office:value-type="float" table:style-name="a7471e7">
            <text:p>1</text:p>
          </table:table-cell>
          <table:table-cell office:string-value="Transekt 17" office:value-type="string">
            <text:p>Transekt 17</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2" office:value-type="date">
            <text:p>2017-05-22</text:p>
          </table:table-cell>
          <table:table-cell office:value="10196.0" office:value-type="float" table:style-name="a5fc833">
            <text:p>10,196</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Ceraclea senilis" office:value-type="string">
            <text:p>Ceraclea senilis</text:p>
          </table:table-cell>
          <table:table-cell office:value="2.0" office:value-type="float" table:style-name="a246383">
            <text:p>2</text:p>
          </table:table-cell>
          <table:table-cell office:value="1.0" office:value-type="float" table:style-name="af8d55f">
            <text:p>1</text:p>
          </table:table-cell>
          <table:table-cell office:value="1.0" office:value-type="float" table:style-name="af4df07">
            <text:p>1</text:p>
          </table:table-cell>
          <table:table-cell office:value="1.0" office:value-type="float" table:style-name="a63a0e7">
            <text:p>1</text:p>
          </table:table-cell>
          <table:table-cell office:value="1.0" office:value-type="float" table:style-name="adc8170">
            <text:p>1</text:p>
          </table:table-cell>
          <table:table-cell office:value="1.0" office:value-type="float" table:style-name="aeb6f95">
            <text:p>1</text:p>
          </table:table-cell>
          <table:table-cell office:value="1.0" office:value-type="float" table:style-name="a854e84">
            <text:p>1</text:p>
          </table:table-cell>
          <table:table-cell office:value="1.0" office:value-type="float" table:style-name="aa07b6c">
            <text:p>1</text:p>
          </table:table-cell>
          <table:table-cell office:value="0.0" office:value-type="float" table:style-name="a618bd3">
            <text:p>0</text:p>
          </table:table-cell>
          <table:table-cell office:value="0.0" office:value-type="float" table:style-name="a593b18">
            <text:p>0</text:p>
          </table:table-cell>
          <table:table-cell office:string-value="" office:value-type="string">
            <text:p/>
          </table:table-cell>
          <table:table-cell office:string-value="" office:value-type="string">
            <text:p/>
          </table:table-cell>
          <table:table-cell office:string-value="" office:value-type="string">
            <text:p/>
          </table:table-cell>
        </table:table-row>
        <table:table-row>
          <table:table-cell office:string-value="Bänke" office:value-type="string">
            <text:p>Bänke</text:p>
          </table:table-cell>
          <table:table-cell office:string-value="S_3" office:value-type="string">
            <text:p>S_3</text:p>
          </table:table-cell>
          <table:table-cell office:string-value="NTL" office:value-type="string">
            <text:p>NTL</text:p>
          </table:table-cell>
          <table:table-cell office:value="1.0" office:value-type="float" table:style-name="a1e1243">
            <text:p>1</text:p>
          </table:table-cell>
          <table:table-cell office:value="1.0" office:value-type="float" table:style-name="a82ae92">
            <text:p>1</text:p>
          </table:table-cell>
          <table:table-cell office:string-value="Transekt 17" office:value-type="string">
            <text:p>Transekt 17</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2" office:value-type="date">
            <text:p>2017-05-22</text:p>
          </table:table-cell>
          <table:table-cell office:value="493.0" office:value-type="float" table:style-name="ac9cc81">
            <text:p>493</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Ceratopogonidae Gen. Sp.  " office:value-type="string">
            <text:p>Ceratopogonidae Gen. Sp. <text:s text:c="1"/></text:p>
          </table:table-cell>
          <table:table-cell office:value="2.0" office:value-type="float" table:style-name="a596807">
            <text:p>2</text:p>
          </table:table-cell>
          <table:table-cell office:value="0.0" office:value-type="float" table:style-name="a649b14">
            <text:p>0</text:p>
          </table:table-cell>
          <table:table-cell office:value="0.0" office:value-type="float" table:style-name="a5af432">
            <text:p>0</text:p>
          </table:table-cell>
          <table:table-cell office:value="0.0" office:value-type="float" table:style-name="ae03cd3">
            <text:p>0</text:p>
          </table:table-cell>
          <table:table-cell office:value="1.0" office:value-type="float" table:style-name="affb5b3">
            <text:p>1</text:p>
          </table:table-cell>
          <table:table-cell office:value="0.0" office:value-type="float" table:style-name="a6e6506">
            <text:p>0</text:p>
          </table:table-cell>
          <table:table-cell office:value="0.0" office:value-type="float" table:style-name="abc7b3a">
            <text:p>0</text:p>
          </table:table-cell>
          <table:table-cell office:value="0.0" office:value-type="float" table:style-name="a1e167a">
            <text:p>0</text:p>
          </table:table-cell>
          <table:table-cell office:value="0.0" office:value-type="float" table:style-name="a915067">
            <text:p>0</text:p>
          </table:table-cell>
          <table:table-cell office:value="0.0" office:value-type="float" table:style-name="ac9ed40">
            <text:p>0</text:p>
          </table:table-cell>
          <table:table-cell office:string-value="" office:value-type="string">
            <text:p/>
          </table:table-cell>
          <table:table-cell office:string-value="" office:value-type="string">
            <text:p/>
          </table:table-cell>
          <table:table-cell office:string-value="" office:value-type="string">
            <text:p/>
          </table:table-cell>
        </table:table-row>
        <table:table-row>
          <table:table-cell office:string-value="Bänke" office:value-type="string">
            <text:p>Bänke</text:p>
          </table:table-cell>
          <table:table-cell office:string-value="S_3" office:value-type="string">
            <text:p>S_3</text:p>
          </table:table-cell>
          <table:table-cell office:string-value="NTL" office:value-type="string">
            <text:p>NTL</text:p>
          </table:table-cell>
          <table:table-cell office:value="1.0" office:value-type="float" table:style-name="af485c1">
            <text:p>1</text:p>
          </table:table-cell>
          <table:table-cell office:value="1.0" office:value-type="float" table:style-name="a9776eb">
            <text:p>1</text:p>
          </table:table-cell>
          <table:table-cell office:string-value="Transekt 17" office:value-type="string">
            <text:p>Transekt 17</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2" office:value-type="date">
            <text:p>2017-05-22</text:p>
          </table:table-cell>
          <table:table-cell office:value="1550.0" office:value-type="float" table:style-name="a25ec43">
            <text:p>1,550</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Chelicorophium curvispinum" office:value-type="string">
            <text:p>Chelicorophium curvispinum</text:p>
          </table:table-cell>
          <table:table-cell office:value="20.0" office:value-type="float" table:style-name="a4f537c">
            <text:p>20</text:p>
          </table:table-cell>
          <table:table-cell office:value="0.0" office:value-type="float" table:style-name="a1b0529">
            <text:p>0</text:p>
          </table:table-cell>
          <table:table-cell office:value="0.0" office:value-type="float" table:style-name="a94d758">
            <text:p>0</text:p>
          </table:table-cell>
          <table:table-cell office:value="0.0" office:value-type="float" table:style-name="a79af2c">
            <text:p>0</text:p>
          </table:table-cell>
          <table:table-cell office:value="1.0" office:value-type="float" table:style-name="a0c88fb">
            <text:p>1</text:p>
          </table:table-cell>
          <table:table-cell office:value="0.0" office:value-type="float" table:style-name="af7e650">
            <text:p>0</text:p>
          </table:table-cell>
          <table:table-cell office:value="0.0" office:value-type="float" table:style-name="a495b34">
            <text:p>0</text:p>
          </table:table-cell>
          <table:table-cell office:value="0.0" office:value-type="float" table:style-name="af4bbcb">
            <text:p>0</text:p>
          </table:table-cell>
          <table:table-cell office:value="1.0" office:value-type="float" table:style-name="a7b2f21">
            <text:p>1</text:p>
          </table:table-cell>
          <table:table-cell office:value="0.0" office:value-type="float" table:style-name="afcffdf">
            <text:p>0</text:p>
          </table:table-cell>
          <table:table-cell office:string-value="" office:value-type="string">
            <text:p/>
          </table:table-cell>
          <table:table-cell office:string-value="" office:value-type="string">
            <text:p/>
          </table:table-cell>
          <table:table-cell office:string-value="" office:value-type="string">
            <text:p/>
          </table:table-cell>
        </table:table-row>
        <table:table-row>
          <table:table-cell office:string-value="Bänke" office:value-type="string">
            <text:p>Bänke</text:p>
          </table:table-cell>
          <table:table-cell office:string-value="S_3" office:value-type="string">
            <text:p>S_3</text:p>
          </table:table-cell>
          <table:table-cell office:string-value="NTL" office:value-type="string">
            <text:p>NTL</text:p>
          </table:table-cell>
          <table:table-cell office:value="1.0" office:value-type="float" table:style-name="a543750">
            <text:p>1</text:p>
          </table:table-cell>
          <table:table-cell office:value="1.0" office:value-type="float" table:style-name="af56f92">
            <text:p>1</text:p>
          </table:table-cell>
          <table:table-cell office:string-value="Transekt 17" office:value-type="string">
            <text:p>Transekt 17</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2" office:value-type="date">
            <text:p>2017-05-22</text:p>
          </table:table-cell>
          <table:table-cell office:value="10394.0" office:value-type="float" table:style-name="a108790">
            <text:p>10,394</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Cladopelma sp." office:value-type="string">
            <text:p>Cladopelma sp.</text:p>
          </table:table-cell>
          <table:table-cell office:value="1.0" office:value-type="float" table:style-name="ae0d495">
            <text:p>1</text:p>
          </table:table-cell>
          <table:table-cell office:value="0.0" office:value-type="float" table:style-name="a81b381">
            <text:p>0</text:p>
          </table:table-cell>
          <table:table-cell office:value="0.0" office:value-type="float" table:style-name="a3aa5de">
            <text:p>0</text:p>
          </table:table-cell>
          <table:table-cell office:value="0.0" office:value-type="float" table:style-name="a2217d8">
            <text:p>0</text:p>
          </table:table-cell>
          <table:table-cell office:value="1.0" office:value-type="float" table:style-name="afa9baf">
            <text:p>1</text:p>
          </table:table-cell>
          <table:table-cell office:value="0.0" office:value-type="float" table:style-name="a8e88dc">
            <text:p>0</text:p>
          </table:table-cell>
          <table:table-cell office:value="0.0" office:value-type="float" table:style-name="ae39221">
            <text:p>0</text:p>
          </table:table-cell>
          <table:table-cell office:value="0.0" office:value-type="float" table:style-name="a0be2b8">
            <text:p>0</text:p>
          </table:table-cell>
          <table:table-cell office:value="0.0" office:value-type="float" table:style-name="a5c415e">
            <text:p>0</text:p>
          </table:table-cell>
          <table:table-cell office:value="1.0" office:value-type="float" table:style-name="a869e78">
            <text:p>1</text:p>
          </table:table-cell>
          <table:table-cell office:string-value="" office:value-type="string">
            <text:p/>
          </table:table-cell>
          <table:table-cell office:string-value="" office:value-type="string">
            <text:p/>
          </table:table-cell>
          <table:table-cell office:string-value="" office:value-type="string">
            <text:p/>
          </table:table-cell>
        </table:table-row>
        <table:table-row>
          <table:table-cell office:string-value="Bänke" office:value-type="string">
            <text:p>Bänke</text:p>
          </table:table-cell>
          <table:table-cell office:string-value="S_3" office:value-type="string">
            <text:p>S_3</text:p>
          </table:table-cell>
          <table:table-cell office:string-value="NTL" office:value-type="string">
            <text:p>NTL</text:p>
          </table:table-cell>
          <table:table-cell office:value="1.0" office:value-type="float" table:style-name="adb0322">
            <text:p>1</text:p>
          </table:table-cell>
          <table:table-cell office:value="1.0" office:value-type="float" table:style-name="a7f58f0">
            <text:p>1</text:p>
          </table:table-cell>
          <table:table-cell office:string-value="Transekt 17" office:value-type="string">
            <text:p>Transekt 17</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2" office:value-type="date">
            <text:p>2017-05-22</text:p>
          </table:table-cell>
          <table:table-cell office:value="20037.0" office:value-type="float" table:style-name="acb5145">
            <text:p>20,037</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Cladotanytarsus mancus-Gr." office:value-type="string">
            <text:p>Cladotanytarsus mancus-Gr.</text:p>
          </table:table-cell>
          <table:table-cell office:value="1.0" office:value-type="float" table:style-name="ab666ce">
            <text:p>1</text:p>
          </table:table-cell>
          <table:table-cell office:value="0.0" office:value-type="float" table:style-name="aac2144">
            <text:p>0</text:p>
          </table:table-cell>
          <table:table-cell office:value="1.0" office:value-type="float" table:style-name="ae463a1">
            <text:p>1</text:p>
          </table:table-cell>
          <table:table-cell office:string-value="" office:value-type="string">
            <text:p/>
          </table:table-cell>
          <table:table-cell office:value="1.0" office:value-type="float" table:style-name="a25fd1a">
            <text:p>1</text:p>
          </table:table-cell>
          <table:table-cell office:value="0.0" office:value-type="float" table:style-name="a0c5f9b">
            <text:p>0</text:p>
          </table:table-cell>
          <table:table-cell office:value="1.0" office:value-type="float" table:style-name="aaef9e8">
            <text:p>1</text:p>
          </table:table-cell>
          <table:table-cell office:value="0.0" office:value-type="float" table:style-name="ac02a3e">
            <text:p>0</text:p>
          </table:table-cell>
          <table:table-cell office:value="0.0" office:value-type="float" table:style-name="a75b13a">
            <text:p>0</text:p>
          </table:table-cell>
          <table:table-cell office:value="1.0" office:value-type="float" table:style-name="a36765d">
            <text:p>1</text:p>
          </table:table-cell>
          <table:table-cell office:string-value="" office:value-type="string">
            <text:p/>
          </table:table-cell>
          <table:table-cell office:string-value="" office:value-type="string">
            <text:p/>
          </table:table-cell>
          <table:table-cell office:string-value="" office:value-type="string">
            <text:p/>
          </table:table-cell>
        </table:table-row>
        <table:table-row>
          <table:table-cell office:string-value="Bänke" office:value-type="string">
            <text:p>Bänke</text:p>
          </table:table-cell>
          <table:table-cell office:string-value="S_3" office:value-type="string">
            <text:p>S_3</text:p>
          </table:table-cell>
          <table:table-cell office:string-value="NTL" office:value-type="string">
            <text:p>NTL</text:p>
          </table:table-cell>
          <table:table-cell office:value="1.0" office:value-type="float" table:style-name="a3369d5">
            <text:p>1</text:p>
          </table:table-cell>
          <table:table-cell office:value="1.0" office:value-type="float" table:style-name="a277609">
            <text:p>1</text:p>
          </table:table-cell>
          <table:table-cell office:string-value="Transekt 17" office:value-type="string">
            <text:p>Transekt 17</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2" office:value-type="date">
            <text:p>2017-05-22</text:p>
          </table:table-cell>
          <table:table-cell office:value="1300.0" office:value-type="float" table:style-name="aece96d">
            <text:p>1,300</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Corbicula fluminea" office:value-type="string">
            <text:p>Corbicula fluminea</text:p>
          </table:table-cell>
          <table:table-cell office:value="1.0" office:value-type="float" table:style-name="abd5359">
            <text:p>1</text:p>
          </table:table-cell>
          <table:table-cell office:value="0.0" office:value-type="float" table:style-name="ad138b7">
            <text:p>0</text:p>
          </table:table-cell>
          <table:table-cell office:value="0.0" office:value-type="float" table:style-name="a5cd529">
            <text:p>0</text:p>
          </table:table-cell>
          <table:table-cell office:value="0.0" office:value-type="float" table:style-name="a5237a1">
            <text:p>0</text:p>
          </table:table-cell>
          <table:table-cell office:value="1.0" office:value-type="float" table:style-name="addcd36">
            <text:p>1</text:p>
          </table:table-cell>
          <table:table-cell office:value="0.0" office:value-type="float" table:style-name="a4c77ae">
            <text:p>0</text:p>
          </table:table-cell>
          <table:table-cell office:value="0.0" office:value-type="float" table:style-name="adcdf45">
            <text:p>0</text:p>
          </table:table-cell>
          <table:table-cell office:value="0.0" office:value-type="float" table:style-name="ae6aec2">
            <text:p>0</text:p>
          </table:table-cell>
          <table:table-cell office:value="1.0" office:value-type="float" table:style-name="ae70722">
            <text:p>1</text:p>
          </table:table-cell>
          <table:table-cell office:value="0.0" office:value-type="float" table:style-name="a8d74e2">
            <text:p>0</text:p>
          </table:table-cell>
          <table:table-cell office:string-value="" office:value-type="string">
            <text:p/>
          </table:table-cell>
          <table:table-cell office:string-value="" office:value-type="string">
            <text:p/>
          </table:table-cell>
          <table:table-cell office:string-value="" office:value-type="string">
            <text:p/>
          </table:table-cell>
        </table:table-row>
        <table:table-row>
          <table:table-cell office:string-value="Bänke" office:value-type="string">
            <text:p>Bänke</text:p>
          </table:table-cell>
          <table:table-cell office:string-value="S_3" office:value-type="string">
            <text:p>S_3</text:p>
          </table:table-cell>
          <table:table-cell office:string-value="NTL" office:value-type="string">
            <text:p>NTL</text:p>
          </table:table-cell>
          <table:table-cell office:value="1.0" office:value-type="float" table:style-name="a453dba">
            <text:p>1</text:p>
          </table:table-cell>
          <table:table-cell office:value="1.0" office:value-type="float" table:style-name="aaa239d">
            <text:p>1</text:p>
          </table:table-cell>
          <table:table-cell office:string-value="Transekt 17" office:value-type="string">
            <text:p>Transekt 17</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2" office:value-type="date">
            <text:p>2017-05-22</text:p>
          </table:table-cell>
          <table:table-cell office:value="10037.0" office:value-type="float" table:style-name="a71fb8f">
            <text:p>10,037</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Cryptochironomus sp." office:value-type="string">
            <text:p>Cryptochironomus sp.</text:p>
          </table:table-cell>
          <table:table-cell office:value="1.0" office:value-type="float" table:style-name="a03d63a">
            <text:p>1</text:p>
          </table:table-cell>
          <table:table-cell office:value="0.0" office:value-type="float" table:style-name="ab55955">
            <text:p>0</text:p>
          </table:table-cell>
          <table:table-cell office:value="1.0" office:value-type="float" table:style-name="afbf5d6">
            <text:p>1</text:p>
          </table:table-cell>
          <table:table-cell office:value="1.0" office:value-type="float" table:style-name="add7574">
            <text:p>1</text:p>
          </table:table-cell>
          <table:table-cell office:value="1.0" office:value-type="float" table:style-name="a6cad10">
            <text:p>1</text:p>
          </table:table-cell>
          <table:table-cell office:value="0.0" office:value-type="float" table:style-name="a81cfab">
            <text:p>0</text:p>
          </table:table-cell>
          <table:table-cell office:value="1.0" office:value-type="float" table:style-name="afb52eb">
            <text:p>1</text:p>
          </table:table-cell>
          <table:table-cell office:value="1.0" office:value-type="float" table:style-name="a17ba30">
            <text:p>1</text:p>
          </table:table-cell>
          <table:table-cell office:value="0.0" office:value-type="float" table:style-name="a5b9504">
            <text:p>0</text:p>
          </table:table-cell>
          <table:table-cell office:value="1.0" office:value-type="float" table:style-name="a5611f3">
            <text:p>1</text:p>
          </table:table-cell>
          <table:table-cell office:string-value="" office:value-type="string">
            <text:p/>
          </table:table-cell>
          <table:table-cell office:string-value="" office:value-type="string">
            <text:p/>
          </table:table-cell>
          <table:table-cell office:string-value="" office:value-type="string">
            <text:p/>
          </table:table-cell>
        </table:table-row>
        <table:table-row>
          <table:table-cell office:string-value="Bänke" office:value-type="string">
            <text:p>Bänke</text:p>
          </table:table-cell>
          <table:table-cell office:string-value="S_3" office:value-type="string">
            <text:p>S_3</text:p>
          </table:table-cell>
          <table:table-cell office:string-value="NTL" office:value-type="string">
            <text:p>NTL</text:p>
          </table:table-cell>
          <table:table-cell office:value="1.0" office:value-type="float" table:style-name="ab6254a">
            <text:p>1</text:p>
          </table:table-cell>
          <table:table-cell office:value="1.0" office:value-type="float" table:style-name="ae565e8">
            <text:p>1</text:p>
          </table:table-cell>
          <table:table-cell office:string-value="Transekt 17" office:value-type="string">
            <text:p>Transekt 17</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2" office:value-type="date">
            <text:p>2017-05-22</text:p>
          </table:table-cell>
          <table:table-cell office:value="10799.0" office:value-type="float" table:style-name="a172fd3">
            <text:p>10,799</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Cryptochironomus obreptans" office:value-type="string">
            <text:p>Cryptochironomus obreptans</text:p>
          </table:table-cell>
          <table:table-cell office:value="1.0" office:value-type="float" table:style-name="a29cf7a">
            <text:p>1</text:p>
          </table:table-cell>
          <table:table-cell office:string-value="" office:value-type="string">
            <text:p/>
          </table:table-cell>
          <table:table-cell office:value="1.0" office:value-type="float" table:style-name="a2a2175">
            <text:p>1</text:p>
          </table:table-cell>
          <table:table-cell office:value="1.0" office:value-type="float" table:style-name="a833c89">
            <text:p>1</text:p>
          </table:table-cell>
          <table:table-cell office:value="1.0" office:value-type="float" table:style-name="a519047">
            <text:p>1</text:p>
          </table:table-cell>
          <table:table-cell office:value="0.0" office:value-type="float" table:style-name="ac20da2">
            <text:p>0</text:p>
          </table:table-cell>
          <table:table-cell office:value="1.0" office:value-type="float" table:style-name="a57a334">
            <text:p>1</text:p>
          </table:table-cell>
          <table:table-cell office:value="1.0" office:value-type="float" table:style-name="ab6f148">
            <text:p>1</text:p>
          </table:table-cell>
          <table:table-cell office:value="0.0" office:value-type="float" table:style-name="a056633">
            <text:p>0</text:p>
          </table:table-cell>
          <table:table-cell office:value="1.0" office:value-type="float" table:style-name="ad00f75">
            <text:p>1</text:p>
          </table:table-cell>
          <table:table-cell office:string-value="" office:value-type="string">
            <text:p/>
          </table:table-cell>
          <table:table-cell office:string-value="" office:value-type="string">
            <text:p/>
          </table:table-cell>
          <table:table-cell office:string-value="" office:value-type="string">
            <text:p/>
          </table:table-cell>
        </table:table-row>
        <table:table-row>
          <table:table-cell office:string-value="Bänke" office:value-type="string">
            <text:p>Bänke</text:p>
          </table:table-cell>
          <table:table-cell office:string-value="S_3" office:value-type="string">
            <text:p>S_3</text:p>
          </table:table-cell>
          <table:table-cell office:string-value="NTL" office:value-type="string">
            <text:p>NTL</text:p>
          </table:table-cell>
          <table:table-cell office:value="1.0" office:value-type="float" table:style-name="a2a4ce0">
            <text:p>1</text:p>
          </table:table-cell>
          <table:table-cell office:value="1.0" office:value-type="float" table:style-name="a2126c2">
            <text:p>1</text:p>
          </table:table-cell>
          <table:table-cell office:string-value="Transekt 17" office:value-type="string">
            <text:p>Transekt 17</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2" office:value-type="date">
            <text:p>2017-05-22</text:p>
          </table:table-cell>
          <table:table-cell office:value="281.0" office:value-type="float" table:style-name="a48fd7e">
            <text:p>281</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Cyrnus crenaticornis" office:value-type="string">
            <text:p>Cyrnus crenaticornis</text:p>
          </table:table-cell>
          <table:table-cell office:value="2.0" office:value-type="float" table:style-name="a226ec3">
            <text:p>2</text:p>
          </table:table-cell>
          <table:table-cell office:value="1.0" office:value-type="float" table:style-name="ac79aad">
            <text:p>1</text:p>
          </table:table-cell>
          <table:table-cell office:value="0.0" office:value-type="float" table:style-name="ae9299c">
            <text:p>0</text:p>
          </table:table-cell>
          <table:table-cell office:value="1.0" office:value-type="float" table:style-name="a386243">
            <text:p>1</text:p>
          </table:table-cell>
          <table:table-cell office:value="1.0" office:value-type="float" table:style-name="ac708d0">
            <text:p>1</text:p>
          </table:table-cell>
          <table:table-cell office:value="1.0" office:value-type="float" table:style-name="ae7dc1d">
            <text:p>1</text:p>
          </table:table-cell>
          <table:table-cell office:value="0.0" office:value-type="float" table:style-name="aa927c6">
            <text:p>0</text:p>
          </table:table-cell>
          <table:table-cell office:value="1.0" office:value-type="float" table:style-name="a303bf7">
            <text:p>1</text:p>
          </table:table-cell>
          <table:table-cell office:value="0.0" office:value-type="float" table:style-name="a6ea09d">
            <text:p>0</text:p>
          </table:table-cell>
          <table:table-cell office:value="0.0" office:value-type="float" table:style-name="a3a4566">
            <text:p>0</text:p>
          </table:table-cell>
          <table:table-cell office:string-value="" office:value-type="string">
            <text:p/>
          </table:table-cell>
          <table:table-cell office:string-value="" office:value-type="string">
            <text:p/>
          </table:table-cell>
          <table:table-cell office:string-value="" office:value-type="string">
            <text:p/>
          </table:table-cell>
        </table:table-row>
        <table:table-row>
          <table:table-cell office:string-value="Bänke" office:value-type="string">
            <text:p>Bänke</text:p>
          </table:table-cell>
          <table:table-cell office:string-value="S_3" office:value-type="string">
            <text:p>S_3</text:p>
          </table:table-cell>
          <table:table-cell office:string-value="NTL" office:value-type="string">
            <text:p>NTL</text:p>
          </table:table-cell>
          <table:table-cell office:value="1.0" office:value-type="float" table:style-name="ad7e63a">
            <text:p>1</text:p>
          </table:table-cell>
          <table:table-cell office:value="1.0" office:value-type="float" table:style-name="a7331ac">
            <text:p>1</text:p>
          </table:table-cell>
          <table:table-cell office:string-value="Transekt 17" office:value-type="string">
            <text:p>Transekt 17</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2" office:value-type="date">
            <text:p>2017-05-22</text:p>
          </table:table-cell>
          <table:table-cell office:value="1976.0" office:value-type="float" table:style-name="add58af">
            <text:p>1,976</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Dikerogammarus haemobaphes" office:value-type="string">
            <text:p>Dikerogammarus haemobaphes</text:p>
          </table:table-cell>
          <table:table-cell office:value="14.0" office:value-type="float" table:style-name="a790afe">
            <text:p>14</text:p>
          </table:table-cell>
          <table:table-cell office:value="0.0" office:value-type="float" table:style-name="acb375b">
            <text:p>0</text:p>
          </table:table-cell>
          <table:table-cell office:value="0.0" office:value-type="float" table:style-name="afbe95a">
            <text:p>0</text:p>
          </table:table-cell>
          <table:table-cell office:value="0.0" office:value-type="float" table:style-name="ab56675">
            <text:p>0</text:p>
          </table:table-cell>
          <table:table-cell office:value="1.0" office:value-type="float" table:style-name="abeb92e">
            <text:p>1</text:p>
          </table:table-cell>
          <table:table-cell office:value="0.0" office:value-type="float" table:style-name="ad4b3d7">
            <text:p>0</text:p>
          </table:table-cell>
          <table:table-cell office:value="0.0" office:value-type="float" table:style-name="aadf440">
            <text:p>0</text:p>
          </table:table-cell>
          <table:table-cell office:value="0.0" office:value-type="float" table:style-name="a73a137">
            <text:p>0</text:p>
          </table:table-cell>
          <table:table-cell office:value="1.0" office:value-type="float" table:style-name="ae239ba">
            <text:p>1</text:p>
          </table:table-cell>
          <table:table-cell office:value="0.0" office:value-type="float" table:style-name="ae87827">
            <text:p>0</text:p>
          </table:table-cell>
          <table:table-cell office:string-value="" office:value-type="string">
            <text:p/>
          </table:table-cell>
          <table:table-cell office:string-value="" office:value-type="string">
            <text:p/>
          </table:table-cell>
          <table:table-cell office:string-value="" office:value-type="string">
            <text:p/>
          </table:table-cell>
        </table:table-row>
        <table:table-row>
          <table:table-cell office:string-value="Bänke" office:value-type="string">
            <text:p>Bänke</text:p>
          </table:table-cell>
          <table:table-cell office:string-value="S_3" office:value-type="string">
            <text:p>S_3</text:p>
          </table:table-cell>
          <table:table-cell office:string-value="NTL" office:value-type="string">
            <text:p>NTL</text:p>
          </table:table-cell>
          <table:table-cell office:value="1.0" office:value-type="float" table:style-name="a503a48">
            <text:p>1</text:p>
          </table:table-cell>
          <table:table-cell office:value="1.0" office:value-type="float" table:style-name="a07ce97">
            <text:p>1</text:p>
          </table:table-cell>
          <table:table-cell office:string-value="Transekt 17" office:value-type="string">
            <text:p>Transekt 17</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2" office:value-type="date">
            <text:p>2017-05-22</text:p>
          </table:table-cell>
          <table:table-cell office:value="1268.0" office:value-type="float" table:style-name="a1b398f">
            <text:p>1,268</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Dikerogammarus villosus" office:value-type="string">
            <text:p>Dikerogammarus villosus</text:p>
          </table:table-cell>
          <table:table-cell office:value="5.0" office:value-type="float" table:style-name="ab3e894">
            <text:p>5</text:p>
          </table:table-cell>
          <table:table-cell office:value="0.0" office:value-type="float" table:style-name="abbb68a">
            <text:p>0</text:p>
          </table:table-cell>
          <table:table-cell office:value="0.0" office:value-type="float" table:style-name="a0ccea0">
            <text:p>0</text:p>
          </table:table-cell>
          <table:table-cell office:value="0.0" office:value-type="float" table:style-name="af4e08a">
            <text:p>0</text:p>
          </table:table-cell>
          <table:table-cell office:value="1.0" office:value-type="float" table:style-name="a08bdcd">
            <text:p>1</text:p>
          </table:table-cell>
          <table:table-cell office:value="0.0" office:value-type="float" table:style-name="a7196da">
            <text:p>0</text:p>
          </table:table-cell>
          <table:table-cell office:value="0.0" office:value-type="float" table:style-name="a47096a">
            <text:p>0</text:p>
          </table:table-cell>
          <table:table-cell office:value="0.0" office:value-type="float" table:style-name="aa10d51">
            <text:p>0</text:p>
          </table:table-cell>
          <table:table-cell office:value="1.0" office:value-type="float" table:style-name="a06dc13">
            <text:p>1</text:p>
          </table:table-cell>
          <table:table-cell office:value="0.0" office:value-type="float" table:style-name="a5c105d">
            <text:p>0</text:p>
          </table:table-cell>
          <table:table-cell office:string-value="" office:value-type="string">
            <text:p/>
          </table:table-cell>
          <table:table-cell office:string-value="" office:value-type="string">
            <text:p/>
          </table:table-cell>
          <table:table-cell office:string-value="" office:value-type="string">
            <text:p/>
          </table:table-cell>
        </table:table-row>
        <table:table-row>
          <table:table-cell office:string-value="Bänke" office:value-type="string">
            <text:p>Bänke</text:p>
          </table:table-cell>
          <table:table-cell office:string-value="S_3" office:value-type="string">
            <text:p>S_3</text:p>
          </table:table-cell>
          <table:table-cell office:string-value="NTL" office:value-type="string">
            <text:p>NTL</text:p>
          </table:table-cell>
          <table:table-cell office:value="1.0" office:value-type="float" table:style-name="ab9c046">
            <text:p>1</text:p>
          </table:table-cell>
          <table:table-cell office:value="1.0" office:value-type="float" table:style-name="a128732">
            <text:p>1</text:p>
          </table:table-cell>
          <table:table-cell office:string-value="Transekt 17" office:value-type="string">
            <text:p>Transekt 17</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2" office:value-type="date">
            <text:p>2017-05-22</text:p>
          </table:table-cell>
          <table:table-cell office:value="1097.0" office:value-type="float" table:style-name="a7db6f0">
            <text:p>1,097</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Dreissena polymorpha" office:value-type="string">
            <text:p>Dreissena polymorpha</text:p>
          </table:table-cell>
          <table:table-cell office:value="58.0" office:value-type="float" table:style-name="ad57b3d">
            <text:p>58</text:p>
          </table:table-cell>
          <table:table-cell office:value="0.0" office:value-type="float" table:style-name="a562481">
            <text:p>0</text:p>
          </table:table-cell>
          <table:table-cell office:value="0.0" office:value-type="float" table:style-name="ae0d816">
            <text:p>0</text:p>
          </table:table-cell>
          <table:table-cell office:value="0.0" office:value-type="float" table:style-name="a944381">
            <text:p>0</text:p>
          </table:table-cell>
          <table:table-cell office:value="1.0" office:value-type="float" table:style-name="a318763">
            <text:p>1</text:p>
          </table:table-cell>
          <table:table-cell office:value="0.0" office:value-type="float" table:style-name="a0155b6">
            <text:p>0</text:p>
          </table:table-cell>
          <table:table-cell office:value="0.0" office:value-type="float" table:style-name="adcc08f">
            <text:p>0</text:p>
          </table:table-cell>
          <table:table-cell office:value="0.0" office:value-type="float" table:style-name="ae4bb4c">
            <text:p>0</text:p>
          </table:table-cell>
          <table:table-cell office:value="1.0" office:value-type="float" table:style-name="aec9c40">
            <text:p>1</text:p>
          </table:table-cell>
          <table:table-cell office:value="0.0" office:value-type="float" table:style-name="a70a9a8">
            <text:p>0</text:p>
          </table:table-cell>
          <table:table-cell office:string-value="" office:value-type="string">
            <text:p/>
          </table:table-cell>
          <table:table-cell office:string-value="" office:value-type="string">
            <text:p/>
          </table:table-cell>
          <table:table-cell office:string-value="" office:value-type="string">
            <text:p/>
          </table:table-cell>
        </table:table-row>
        <table:table-row>
          <table:table-cell office:string-value="Bänke" office:value-type="string">
            <text:p>Bänke</text:p>
          </table:table-cell>
          <table:table-cell office:string-value="S_3" office:value-type="string">
            <text:p>S_3</text:p>
          </table:table-cell>
          <table:table-cell office:string-value="NTL" office:value-type="string">
            <text:p>NTL</text:p>
          </table:table-cell>
          <table:table-cell office:value="1.0" office:value-type="float" table:style-name="a6877e1">
            <text:p>1</text:p>
          </table:table-cell>
          <table:table-cell office:value="1.0" office:value-type="float" table:style-name="adfb1ac">
            <text:p>1</text:p>
          </table:table-cell>
          <table:table-cell office:string-value="Transekt 17" office:value-type="string">
            <text:p>Transekt 17</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2" office:value-type="date">
            <text:p>2017-05-22</text:p>
          </table:table-cell>
          <table:table-cell office:value="1586.0" office:value-type="float" table:style-name="a55b5af">
            <text:p>1,586</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Dreissena rostriformis" office:value-type="string">
            <text:p>Dreissena rostriformis</text:p>
          </table:table-cell>
          <table:table-cell office:value="142.0" office:value-type="float" table:style-name="a25dfbe">
            <text:p>142</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 office:value-type="string">
            <text:p/>
          </table:table-cell>
          <table:table-cell office:value="0.0" office:value-type="float" table:style-name="a1b2a2e">
            <text:p>0</text:p>
          </table:table-cell>
          <table:table-cell office:string-value="" office:value-type="string">
            <text:p/>
          </table:table-cell>
          <table:table-cell office:string-value="Ja" office:value-type="string">
            <text:p>Ja</text:p>
          </table:table-cell>
          <table:table-cell office:string-value="MZB-Taxon DV-Nummer 1586 nicht eingestuft." office:value-type="string">
            <text:p>MZB-Taxon DV-Nummer 1586 nicht eingestuft.</text:p>
          </table:table-cell>
        </table:table-row>
        <table:table-row>
          <table:table-cell office:string-value="Bänke" office:value-type="string">
            <text:p>Bänke</text:p>
          </table:table-cell>
          <table:table-cell office:string-value="S_3" office:value-type="string">
            <text:p>S_3</text:p>
          </table:table-cell>
          <table:table-cell office:string-value="NTL" office:value-type="string">
            <text:p>NTL</text:p>
          </table:table-cell>
          <table:table-cell office:value="1.0" office:value-type="float" table:style-name="a783dc6">
            <text:p>1</text:p>
          </table:table-cell>
          <table:table-cell office:value="1.0" office:value-type="float" table:style-name="aff4fde">
            <text:p>1</text:p>
          </table:table-cell>
          <table:table-cell office:string-value="Transekt 17" office:value-type="string">
            <text:p>Transekt 17</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2" office:value-type="date">
            <text:p>2017-05-22</text:p>
          </table:table-cell>
          <table:table-cell office:value="1385.0" office:value-type="float" table:style-name="aa721f5">
            <text:p>1,385</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Echinogammarus ischnus" office:value-type="string">
            <text:p>Echinogammarus ischnus</text:p>
          </table:table-cell>
          <table:table-cell office:value="38.0" office:value-type="float" table:style-name="af366a7">
            <text:p>38</text:p>
          </table:table-cell>
          <table:table-cell office:value="0.0" office:value-type="float" table:style-name="ad13b11">
            <text:p>0</text:p>
          </table:table-cell>
          <table:table-cell office:value="0.0" office:value-type="float" table:style-name="a84344d">
            <text:p>0</text:p>
          </table:table-cell>
          <table:table-cell office:value="0.0" office:value-type="float" table:style-name="ae8f57f">
            <text:p>0</text:p>
          </table:table-cell>
          <table:table-cell office:value="1.0" office:value-type="float" table:style-name="a606fd6">
            <text:p>1</text:p>
          </table:table-cell>
          <table:table-cell office:value="0.0" office:value-type="float" table:style-name="ae1e274">
            <text:p>0</text:p>
          </table:table-cell>
          <table:table-cell office:value="0.0" office:value-type="float" table:style-name="a3539d7">
            <text:p>0</text:p>
          </table:table-cell>
          <table:table-cell office:value="0.0" office:value-type="float" table:style-name="ac27cda">
            <text:p>0</text:p>
          </table:table-cell>
          <table:table-cell office:value="1.0" office:value-type="float" table:style-name="ab69fe8">
            <text:p>1</text:p>
          </table:table-cell>
          <table:table-cell office:value="0.0" office:value-type="float" table:style-name="ace3de8">
            <text:p>0</text:p>
          </table:table-cell>
          <table:table-cell office:string-value="" office:value-type="string">
            <text:p/>
          </table:table-cell>
          <table:table-cell office:string-value="" office:value-type="string">
            <text:p/>
          </table:table-cell>
          <table:table-cell office:string-value="" office:value-type="string">
            <text:p/>
          </table:table-cell>
        </table:table-row>
        <table:table-row>
          <table:table-cell office:string-value="Bänke" office:value-type="string">
            <text:p>Bänke</text:p>
          </table:table-cell>
          <table:table-cell office:string-value="S_3" office:value-type="string">
            <text:p>S_3</text:p>
          </table:table-cell>
          <table:table-cell office:string-value="NTL" office:value-type="string">
            <text:p>NTL</text:p>
          </table:table-cell>
          <table:table-cell office:value="1.0" office:value-type="float" table:style-name="a1549d1">
            <text:p>1</text:p>
          </table:table-cell>
          <table:table-cell office:value="1.0" office:value-type="float" table:style-name="a2ead81">
            <text:p>1</text:p>
          </table:table-cell>
          <table:table-cell office:string-value="Transekt 17" office:value-type="string">
            <text:p>Transekt 17</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2" office:value-type="date">
            <text:p>2017-05-22</text:p>
          </table:table-cell>
          <table:table-cell office:value="104.0" office:value-type="float" table:style-name="a37531d">
            <text:p>104</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Ecnomus tenellus" office:value-type="string">
            <text:p>Ecnomus tenellus</text:p>
          </table:table-cell>
          <table:table-cell office:value="2.0" office:value-type="float" table:style-name="afe38b6">
            <text:p>2</text:p>
          </table:table-cell>
          <table:table-cell office:value="1.0" office:value-type="float" table:style-name="a213c37">
            <text:p>1</text:p>
          </table:table-cell>
          <table:table-cell office:value="0.0" office:value-type="float" table:style-name="a0f5b30">
            <text:p>0</text:p>
          </table:table-cell>
          <table:table-cell office:value="2.0" office:value-type="float" table:style-name="ab10a32">
            <text:p>2</text:p>
          </table:table-cell>
          <table:table-cell office:value="1.0" office:value-type="float" table:style-name="ad44e3a">
            <text:p>1</text:p>
          </table:table-cell>
          <table:table-cell office:value="1.0" office:value-type="float" table:style-name="a415ce5">
            <text:p>1</text:p>
          </table:table-cell>
          <table:table-cell office:value="0.0" office:value-type="float" table:style-name="a213ab6">
            <text:p>0</text:p>
          </table:table-cell>
          <table:table-cell office:value="1.0" office:value-type="float" table:style-name="ae0b6f1">
            <text:p>1</text:p>
          </table:table-cell>
          <table:table-cell office:value="0.0" office:value-type="float" table:style-name="a431941">
            <text:p>0</text:p>
          </table:table-cell>
          <table:table-cell office:value="0.0" office:value-type="float" table:style-name="a6aabea">
            <text:p>0</text:p>
          </table:table-cell>
          <table:table-cell office:string-value="" office:value-type="string">
            <text:p/>
          </table:table-cell>
          <table:table-cell office:string-value="" office:value-type="string">
            <text:p/>
          </table:table-cell>
          <table:table-cell office:string-value="" office:value-type="string">
            <text:p/>
          </table:table-cell>
        </table:table-row>
        <table:table-row>
          <table:table-cell office:string-value="Bänke" office:value-type="string">
            <text:p>Bänke</text:p>
          </table:table-cell>
          <table:table-cell office:string-value="S_3" office:value-type="string">
            <text:p>S_3</text:p>
          </table:table-cell>
          <table:table-cell office:string-value="NTL" office:value-type="string">
            <text:p>NTL</text:p>
          </table:table-cell>
          <table:table-cell office:value="1.0" office:value-type="float" table:style-name="ad23e4d">
            <text:p>1</text:p>
          </table:table-cell>
          <table:table-cell office:value="1.0" office:value-type="float" table:style-name="a2964bb">
            <text:p>1</text:p>
          </table:table-cell>
          <table:table-cell office:string-value="Transekt 17" office:value-type="string">
            <text:p>Transekt 17</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2" office:value-type="date">
            <text:p>2017-05-22</text:p>
          </table:table-cell>
          <table:table-cell office:value="10817.0" office:value-type="float" table:style-name="a6745ed">
            <text:p>10,817</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Endochironomus albipennis" office:value-type="string">
            <text:p>Endochironomus albipennis</text:p>
          </table:table-cell>
          <table:table-cell office:value="2.0" office:value-type="float" table:style-name="a662adf">
            <text:p>2</text:p>
          </table:table-cell>
          <table:table-cell office:string-value="" office:value-type="string">
            <text:p/>
          </table:table-cell>
          <table:table-cell office:value="0.0" office:value-type="float" table:style-name="ab5ed96">
            <text:p>0</text:p>
          </table:table-cell>
          <table:table-cell office:value="1.0" office:value-type="float" table:style-name="aebaf30">
            <text:p>1</text:p>
          </table:table-cell>
          <table:table-cell office:value="1.0" office:value-type="float" table:style-name="ab9a830">
            <text:p>1</text:p>
          </table:table-cell>
          <table:table-cell office:value="0.0" office:value-type="float" table:style-name="a6cc952">
            <text:p>0</text:p>
          </table:table-cell>
          <table:table-cell office:value="1.0" office:value-type="float" table:style-name="a659b11">
            <text:p>1</text:p>
          </table:table-cell>
          <table:table-cell office:value="1.0" office:value-type="float" table:style-name="ac2b8e9">
            <text:p>1</text:p>
          </table:table-cell>
          <table:table-cell office:value="0.0" office:value-type="float" table:style-name="a6378d5">
            <text:p>0</text:p>
          </table:table-cell>
          <table:table-cell office:value="1.0" office:value-type="float" table:style-name="a46c24a">
            <text:p>1</text:p>
          </table:table-cell>
          <table:table-cell office:string-value="" office:value-type="string">
            <text:p/>
          </table:table-cell>
          <table:table-cell office:string-value="" office:value-type="string">
            <text:p/>
          </table:table-cell>
          <table:table-cell office:string-value="" office:value-type="string">
            <text:p/>
          </table:table-cell>
        </table:table-row>
        <table:table-row>
          <table:table-cell office:string-value="Bänke" office:value-type="string">
            <text:p>Bänke</text:p>
          </table:table-cell>
          <table:table-cell office:string-value="S_3" office:value-type="string">
            <text:p>S_3</text:p>
          </table:table-cell>
          <table:table-cell office:string-value="NTL" office:value-type="string">
            <text:p>NTL</text:p>
          </table:table-cell>
          <table:table-cell office:value="1.0" office:value-type="float" table:style-name="ab4992e">
            <text:p>1</text:p>
          </table:table-cell>
          <table:table-cell office:value="1.0" office:value-type="float" table:style-name="a309434">
            <text:p>1</text:p>
          </table:table-cell>
          <table:table-cell office:string-value="Transekt 17" office:value-type="string">
            <text:p>Transekt 17</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2" office:value-type="date">
            <text:p>2017-05-22</text:p>
          </table:table-cell>
          <table:table-cell office:value="10819.0" office:value-type="float" table:style-name="abcfb14">
            <text:p>10,819</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Endochironomus tendens" office:value-type="string">
            <text:p>Endochironomus tendens</text:p>
          </table:table-cell>
          <table:table-cell office:value="1.0" office:value-type="float" table:style-name="ae57ccb">
            <text:p>1</text:p>
          </table:table-cell>
          <table:table-cell office:string-value="" office:value-type="string">
            <text:p/>
          </table:table-cell>
          <table:table-cell office:value="0.0" office:value-type="float" table:style-name="a42d0f4">
            <text:p>0</text:p>
          </table:table-cell>
          <table:table-cell office:value="1.0" office:value-type="float" table:style-name="ad04fec">
            <text:p>1</text:p>
          </table:table-cell>
          <table:table-cell office:value="1.0" office:value-type="float" table:style-name="a050cc4">
            <text:p>1</text:p>
          </table:table-cell>
          <table:table-cell office:value="0.0" office:value-type="float" table:style-name="a7f417b">
            <text:p>0</text:p>
          </table:table-cell>
          <table:table-cell office:value="0.0" office:value-type="float" table:style-name="aa25c29">
            <text:p>0</text:p>
          </table:table-cell>
          <table:table-cell office:value="1.0" office:value-type="float" table:style-name="af81a60">
            <text:p>1</text:p>
          </table:table-cell>
          <table:table-cell office:value="0.0" office:value-type="float" table:style-name="aee6306">
            <text:p>0</text:p>
          </table:table-cell>
          <table:table-cell office:value="1.0" office:value-type="float" table:style-name="a0c5746">
            <text:p>1</text:p>
          </table:table-cell>
          <table:table-cell office:string-value="" office:value-type="string">
            <text:p/>
          </table:table-cell>
          <table:table-cell office:string-value="" office:value-type="string">
            <text:p/>
          </table:table-cell>
          <table:table-cell office:string-value="" office:value-type="string">
            <text:p/>
          </table:table-cell>
        </table:table-row>
        <table:table-row>
          <table:table-cell office:string-value="Bänke" office:value-type="string">
            <text:p>Bänke</text:p>
          </table:table-cell>
          <table:table-cell office:string-value="S_3" office:value-type="string">
            <text:p>S_3</text:p>
          </table:table-cell>
          <table:table-cell office:string-value="NTL" office:value-type="string">
            <text:p>NTL</text:p>
          </table:table-cell>
          <table:table-cell office:value="1.0" office:value-type="float" table:style-name="a77051b">
            <text:p>1</text:p>
          </table:table-cell>
          <table:table-cell office:value="1.0" office:value-type="float" table:style-name="ad22c44">
            <text:p>1</text:p>
          </table:table-cell>
          <table:table-cell office:string-value="Transekt 17" office:value-type="string">
            <text:p>Transekt 17</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2" office:value-type="date">
            <text:p>2017-05-22</text:p>
          </table:table-cell>
          <table:table-cell office:value="1591.0" office:value-type="float" table:style-name="ab5759c">
            <text:p>1,591</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Ferrissia clessiniana" office:value-type="string">
            <text:p>Ferrissia clessiniana</text:p>
          </table:table-cell>
          <table:table-cell office:value="1.0" office:value-type="float" table:style-name="aa5591f">
            <text:p>1</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 office:value-type="string">
            <text:p/>
          </table:table-cell>
          <table:table-cell office:value="0.0" office:value-type="float" table:style-name="a30cde8">
            <text:p>0</text:p>
          </table:table-cell>
          <table:table-cell office:string-value="" office:value-type="string">
            <text:p/>
          </table:table-cell>
          <table:table-cell office:string-value="Ja" office:value-type="string">
            <text:p>Ja</text:p>
          </table:table-cell>
          <table:table-cell office:string-value="MZB-Taxon DV-Nummer 1591 nicht eingestuft." office:value-type="string">
            <text:p>MZB-Taxon DV-Nummer 1591 nicht eingestuft.</text:p>
          </table:table-cell>
        </table:table-row>
        <table:table-row>
          <table:table-cell office:string-value="Bänke" office:value-type="string">
            <text:p>Bänke</text:p>
          </table:table-cell>
          <table:table-cell office:string-value="S_3" office:value-type="string">
            <text:p>S_3</text:p>
          </table:table-cell>
          <table:table-cell office:string-value="NTL" office:value-type="string">
            <text:p>NTL</text:p>
          </table:table-cell>
          <table:table-cell office:value="1.0" office:value-type="float" table:style-name="a576db7">
            <text:p>1</text:p>
          </table:table-cell>
          <table:table-cell office:value="1.0" office:value-type="float" table:style-name="a105ab5">
            <text:p>1</text:p>
          </table:table-cell>
          <table:table-cell office:string-value="Transekt 17" office:value-type="string">
            <text:p>Transekt 17</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2" office:value-type="date">
            <text:p>2017-05-22</text:p>
          </table:table-cell>
          <table:table-cell office:value="1574.0" office:value-type="float" table:style-name="aaad6cf">
            <text:p>1,574</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Gammaroidea  Gen. sp." office:value-type="string">
            <text:p>Gammaroidea <text:s text:c="1"/>Gen. sp.</text:p>
          </table:table-cell>
          <table:table-cell office:value="5.0" office:value-type="float" table:style-name="a44e164">
            <text:p>5</text:p>
          </table:table-cell>
          <table:table-cell office:value="0.0" office:value-type="float" table:style-name="a430757">
            <text:p>0</text:p>
          </table:table-cell>
          <table:table-cell office:value="0.0" office:value-type="float" table:style-name="a70155c">
            <text:p>0</text:p>
          </table:table-cell>
          <table:table-cell office:value="0.0" office:value-type="float" table:style-name="ace92cb">
            <text:p>0</text:p>
          </table:table-cell>
          <table:table-cell office:value="1.0" office:value-type="float" table:style-name="a128f8a">
            <text:p>1</text:p>
          </table:table-cell>
          <table:table-cell office:value="0.0" office:value-type="float" table:style-name="a0a5167">
            <text:p>0</text:p>
          </table:table-cell>
          <table:table-cell office:value="0.0" office:value-type="float" table:style-name="ab91872">
            <text:p>0</text:p>
          </table:table-cell>
          <table:table-cell office:value="0.0" office:value-type="float" table:style-name="a0eef28">
            <text:p>0</text:p>
          </table:table-cell>
          <table:table-cell office:value="0.0" office:value-type="float" table:style-name="af43777">
            <text:p>0</text:p>
          </table:table-cell>
          <table:table-cell office:value="0.0" office:value-type="float" table:style-name="a20d2ff">
            <text:p>0</text:p>
          </table:table-cell>
          <table:table-cell office:string-value="" office:value-type="string">
            <text:p/>
          </table:table-cell>
          <table:table-cell office:string-value="" office:value-type="string">
            <text:p/>
          </table:table-cell>
          <table:table-cell office:string-value="" office:value-type="string">
            <text:p/>
          </table:table-cell>
        </table:table-row>
        <table:table-row>
          <table:table-cell office:string-value="Bänke" office:value-type="string">
            <text:p>Bänke</text:p>
          </table:table-cell>
          <table:table-cell office:string-value="S_3" office:value-type="string">
            <text:p>S_3</text:p>
          </table:table-cell>
          <table:table-cell office:string-value="NTL" office:value-type="string">
            <text:p>NTL</text:p>
          </table:table-cell>
          <table:table-cell office:value="1.0" office:value-type="float" table:style-name="acf0031">
            <text:p>1</text:p>
          </table:table-cell>
          <table:table-cell office:value="1.0" office:value-type="float" table:style-name="a755b8e">
            <text:p>1</text:p>
          </table:table-cell>
          <table:table-cell office:string-value="Transekt 17" office:value-type="string">
            <text:p>Transekt 17</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2" office:value-type="date">
            <text:p>2017-05-22</text:p>
          </table:table-cell>
          <table:table-cell office:value="1024.0" office:value-type="float" table:style-name="a564103">
            <text:p>1,024</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Gyraulus albus" office:value-type="string">
            <text:p>Gyraulus albus</text:p>
          </table:table-cell>
          <table:table-cell office:value="5.0" office:value-type="float" table:style-name="a544357">
            <text:p>5</text:p>
          </table:table-cell>
          <table:table-cell office:value="0.0" office:value-type="float" table:style-name="a0dc44a">
            <text:p>0</text:p>
          </table:table-cell>
          <table:table-cell office:value="0.0" office:value-type="float" table:style-name="af0d64d">
            <text:p>0</text:p>
          </table:table-cell>
          <table:table-cell office:value="0.0" office:value-type="float" table:style-name="a1087d8">
            <text:p>0</text:p>
          </table:table-cell>
          <table:table-cell office:value="1.0" office:value-type="float" table:style-name="ad8bf17">
            <text:p>1</text:p>
          </table:table-cell>
          <table:table-cell office:value="1.0" office:value-type="float" table:style-name="a10e488">
            <text:p>1</text:p>
          </table:table-cell>
          <table:table-cell office:value="1.0" office:value-type="float" table:style-name="af5d27a">
            <text:p>1</text:p>
          </table:table-cell>
          <table:table-cell office:value="1.0" office:value-type="float" table:style-name="aa8da29">
            <text:p>1</text:p>
          </table:table-cell>
          <table:table-cell office:value="0.0" office:value-type="float" table:style-name="ab1a3bf">
            <text:p>0</text:p>
          </table:table-cell>
          <table:table-cell office:value="0.0" office:value-type="float" table:style-name="af7520d">
            <text:p>0</text:p>
          </table:table-cell>
          <table:table-cell office:string-value="" office:value-type="string">
            <text:p/>
          </table:table-cell>
          <table:table-cell office:string-value="" office:value-type="string">
            <text:p/>
          </table:table-cell>
          <table:table-cell office:string-value="" office:value-type="string">
            <text:p/>
          </table:table-cell>
        </table:table-row>
        <table:table-row>
          <table:table-cell office:string-value="Bänke" office:value-type="string">
            <text:p>Bänke</text:p>
          </table:table-cell>
          <table:table-cell office:string-value="S_3" office:value-type="string">
            <text:p>S_3</text:p>
          </table:table-cell>
          <table:table-cell office:string-value="NTL" office:value-type="string">
            <text:p>NTL</text:p>
          </table:table-cell>
          <table:table-cell office:value="1.0" office:value-type="float" table:style-name="aa51512">
            <text:p>1</text:p>
          </table:table-cell>
          <table:table-cell office:value="1.0" office:value-type="float" table:style-name="a976cf1">
            <text:p>1</text:p>
          </table:table-cell>
          <table:table-cell office:string-value="Transekt 17" office:value-type="string">
            <text:p>Transekt 17</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2" office:value-type="date">
            <text:p>2017-05-22</text:p>
          </table:table-cell>
          <table:table-cell office:value="1051.0" office:value-type="float" table:style-name="a7fc316">
            <text:p>1,051</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Hippeutis complanatus" office:value-type="string">
            <text:p>Hippeutis complanatus</text:p>
          </table:table-cell>
          <table:table-cell office:value="1.0" office:value-type="float" table:style-name="aa91719">
            <text:p>1</text:p>
          </table:table-cell>
          <table:table-cell office:value="1.0" office:value-type="float" table:style-name="a1b5b40">
            <text:p>1</text:p>
          </table:table-cell>
          <table:table-cell office:value="1.0" office:value-type="float" table:style-name="a2067c5">
            <text:p>1</text:p>
          </table:table-cell>
          <table:table-cell office:value="1.0" office:value-type="float" table:style-name="a61e0b3">
            <text:p>1</text:p>
          </table:table-cell>
          <table:table-cell office:value="1.0" office:value-type="float" table:style-name="a81ff63">
            <text:p>1</text:p>
          </table:table-cell>
          <table:table-cell office:value="1.0" office:value-type="float" table:style-name="a33dba5">
            <text:p>1</text:p>
          </table:table-cell>
          <table:table-cell office:value="1.0" office:value-type="float" table:style-name="ad7ea2c">
            <text:p>1</text:p>
          </table:table-cell>
          <table:table-cell office:value="1.0" office:value-type="float" table:style-name="a80ab90">
            <text:p>1</text:p>
          </table:table-cell>
          <table:table-cell office:value="0.0" office:value-type="float" table:style-name="a2ac2fe">
            <text:p>0</text:p>
          </table:table-cell>
          <table:table-cell office:value="0.0" office:value-type="float" table:style-name="a77f4b5">
            <text:p>0</text:p>
          </table:table-cell>
          <table:table-cell office:string-value="" office:value-type="string">
            <text:p/>
          </table:table-cell>
          <table:table-cell office:string-value="" office:value-type="string">
            <text:p/>
          </table:table-cell>
          <table:table-cell office:string-value="" office:value-type="string">
            <text:p/>
          </table:table-cell>
        </table:table-row>
        <table:table-row>
          <table:table-cell office:string-value="Bänke" office:value-type="string">
            <text:p>Bänke</text:p>
          </table:table-cell>
          <table:table-cell office:string-value="S_3" office:value-type="string">
            <text:p>S_3</text:p>
          </table:table-cell>
          <table:table-cell office:string-value="NTL" office:value-type="string">
            <text:p>NTL</text:p>
          </table:table-cell>
          <table:table-cell office:value="1.0" office:value-type="float" table:style-name="a702c9f">
            <text:p>1</text:p>
          </table:table-cell>
          <table:table-cell office:value="1.0" office:value-type="float" table:style-name="a13a5b0">
            <text:p>1</text:p>
          </table:table-cell>
          <table:table-cell office:string-value="Transekt 17" office:value-type="string">
            <text:p>Transekt 17</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2" office:value-type="date">
            <text:p>2017-05-22</text:p>
          </table:table-cell>
          <table:table-cell office:value="159.0" office:value-type="float" table:style-name="a5875d8">
            <text:p>159</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Ischnura elegans" office:value-type="string">
            <text:p>Ischnura elegans</text:p>
          </table:table-cell>
          <table:table-cell office:value="1.0" office:value-type="float" table:style-name="a2e9a26">
            <text:p>1</text:p>
          </table:table-cell>
          <table:table-cell office:value="1.0" office:value-type="float" table:style-name="a039efa">
            <text:p>1</text:p>
          </table:table-cell>
          <table:table-cell office:value="1.0" office:value-type="float" table:style-name="a28abd0">
            <text:p>1</text:p>
          </table:table-cell>
          <table:table-cell office:value="1.0" office:value-type="float" table:style-name="aa03dbc">
            <text:p>1</text:p>
          </table:table-cell>
          <table:table-cell office:value="1.0" office:value-type="float" table:style-name="a7e5367">
            <text:p>1</text:p>
          </table:table-cell>
          <table:table-cell office:value="1.0" office:value-type="float" table:style-name="aa72696">
            <text:p>1</text:p>
          </table:table-cell>
          <table:table-cell office:value="1.0" office:value-type="float" table:style-name="a3c0f30">
            <text:p>1</text:p>
          </table:table-cell>
          <table:table-cell office:value="1.0" office:value-type="float" table:style-name="a8b90f0">
            <text:p>1</text:p>
          </table:table-cell>
          <table:table-cell office:value="0.0" office:value-type="float" table:style-name="a5cdd34">
            <text:p>0</text:p>
          </table:table-cell>
          <table:table-cell office:value="0.0" office:value-type="float" table:style-name="ab2dde5">
            <text:p>0</text:p>
          </table:table-cell>
          <table:table-cell office:string-value="" office:value-type="string">
            <text:p/>
          </table:table-cell>
          <table:table-cell office:string-value="" office:value-type="string">
            <text:p/>
          </table:table-cell>
          <table:table-cell office:string-value="" office:value-type="string">
            <text:p/>
          </table:table-cell>
        </table:table-row>
        <table:table-row>
          <table:table-cell office:string-value="Bänke" office:value-type="string">
            <text:p>Bänke</text:p>
          </table:table-cell>
          <table:table-cell office:string-value="S_3" office:value-type="string">
            <text:p>S_3</text:p>
          </table:table-cell>
          <table:table-cell office:string-value="NTL" office:value-type="string">
            <text:p>NTL</text:p>
          </table:table-cell>
          <table:table-cell office:value="1.0" office:value-type="float" table:style-name="abb7365">
            <text:p>1</text:p>
          </table:table-cell>
          <table:table-cell office:value="1.0" office:value-type="float" table:style-name="a9f7f59">
            <text:p>1</text:p>
          </table:table-cell>
          <table:table-cell office:string-value="Transekt 17" office:value-type="string">
            <text:p>Transekt 17</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2" office:value-type="date">
            <text:p>2017-05-22</text:p>
          </table:table-cell>
          <table:table-cell office:value="1052.0" office:value-type="float" table:style-name="a97c02d">
            <text:p>1,052</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Limnodrilus claparedeianus" office:value-type="string">
            <text:p>Limnodrilus claparedeianus</text:p>
          </table:table-cell>
          <table:table-cell office:value="17.0" office:value-type="float" table:style-name="ad9f7a6">
            <text:p>17</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 office:value-type="string">
            <text:p/>
          </table:table-cell>
          <table:table-cell office:value="0.0" office:value-type="float" table:style-name="ae1e23c">
            <text:p>0</text:p>
          </table:table-cell>
          <table:table-cell office:string-value="" office:value-type="string">
            <text:p/>
          </table:table-cell>
          <table:table-cell office:string-value="Ja" office:value-type="string">
            <text:p>Ja</text:p>
          </table:table-cell>
          <table:table-cell office:string-value="MZB-Taxon DV-Nummer 1052 nicht eingestuft." office:value-type="string">
            <text:p>MZB-Taxon DV-Nummer 1052 nicht eingestuft.</text:p>
          </table:table-cell>
        </table:table-row>
        <table:table-row>
          <table:table-cell office:string-value="Bänke" office:value-type="string">
            <text:p>Bänke</text:p>
          </table:table-cell>
          <table:table-cell office:string-value="S_3" office:value-type="string">
            <text:p>S_3</text:p>
          </table:table-cell>
          <table:table-cell office:string-value="NTL" office:value-type="string">
            <text:p>NTL</text:p>
          </table:table-cell>
          <table:table-cell office:value="1.0" office:value-type="float" table:style-name="a17c836">
            <text:p>1</text:p>
          </table:table-cell>
          <table:table-cell office:value="1.0" office:value-type="float" table:style-name="a996e83">
            <text:p>1</text:p>
          </table:table-cell>
          <table:table-cell office:string-value="Transekt 17" office:value-type="string">
            <text:p>Transekt 17</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2" office:value-type="date">
            <text:p>2017-05-22</text:p>
          </table:table-cell>
          <table:table-cell office:value="1093.0" office:value-type="float" table:style-name="adca7a4">
            <text:p>1,093</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Limnodrilus hoffmeisteri" office:value-type="string">
            <text:p>Limnodrilus hoffmeisteri</text:p>
          </table:table-cell>
          <table:table-cell office:value="8.0" office:value-type="float" table:style-name="af7c7b2">
            <text:p>8</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 office:value-type="string">
            <text:p/>
          </table:table-cell>
          <table:table-cell office:value="0.0" office:value-type="float" table:style-name="aacbe67">
            <text:p>0</text:p>
          </table:table-cell>
          <table:table-cell office:string-value="" office:value-type="string">
            <text:p/>
          </table:table-cell>
          <table:table-cell office:string-value="Ja" office:value-type="string">
            <text:p>Ja</text:p>
          </table:table-cell>
          <table:table-cell office:string-value="MZB-Taxon DV-Nummer 1093 nicht eingestuft." office:value-type="string">
            <text:p>MZB-Taxon DV-Nummer 1093 nicht eingestuft.</text:p>
          </table:table-cell>
        </table:table-row>
        <table:table-row>
          <table:table-cell office:string-value="Bänke" office:value-type="string">
            <text:p>Bänke</text:p>
          </table:table-cell>
          <table:table-cell office:string-value="S_3" office:value-type="string">
            <text:p>S_3</text:p>
          </table:table-cell>
          <table:table-cell office:string-value="NTL" office:value-type="string">
            <text:p>NTL</text:p>
          </table:table-cell>
          <table:table-cell office:value="1.0" office:value-type="float" table:style-name="aaebab6">
            <text:p>1</text:p>
          </table:table-cell>
          <table:table-cell office:value="1.0" office:value-type="float" table:style-name="a593304">
            <text:p>1</text:p>
          </table:table-cell>
          <table:table-cell office:string-value="Transekt 17" office:value-type="string">
            <text:p>Transekt 17</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2" office:value-type="date">
            <text:p>2017-05-22</text:p>
          </table:table-cell>
          <table:table-cell office:value="1030.0" office:value-type="float" table:style-name="ae5c7f6">
            <text:p>1,030</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Lymnaea stagnalis" office:value-type="string">
            <text:p>Lymnaea stagnalis</text:p>
          </table:table-cell>
          <table:table-cell office:value="1.0" office:value-type="float" table:style-name="ad93d48">
            <text:p>1</text:p>
          </table:table-cell>
          <table:table-cell office:string-value="" office:value-type="string">
            <text:p/>
          </table:table-cell>
          <table:table-cell office:value="0.0" office:value-type="float" table:style-name="a78b962">
            <text:p>0</text:p>
          </table:table-cell>
          <table:table-cell office:value="0.0" office:value-type="float" table:style-name="a038a28">
            <text:p>0</text:p>
          </table:table-cell>
          <table:table-cell office:value="1.0" office:value-type="float" table:style-name="a35a180">
            <text:p>1</text:p>
          </table:table-cell>
          <table:table-cell office:value="0.0" office:value-type="float" table:style-name="abc3017">
            <text:p>0</text:p>
          </table:table-cell>
          <table:table-cell office:value="0.0" office:value-type="float" table:style-name="ae76018">
            <text:p>0</text:p>
          </table:table-cell>
          <table:table-cell office:value="0.0" office:value-type="float" table:style-name="a550e1f">
            <text:p>0</text:p>
          </table:table-cell>
          <table:table-cell office:value="0.0" office:value-type="float" table:style-name="a108d30">
            <text:p>0</text:p>
          </table:table-cell>
          <table:table-cell office:value="0.0" office:value-type="float" table:style-name="adf6dee">
            <text:p>0</text:p>
          </table:table-cell>
          <table:table-cell office:string-value="" office:value-type="string">
            <text:p/>
          </table:table-cell>
          <table:table-cell office:string-value="" office:value-type="string">
            <text:p/>
          </table:table-cell>
          <table:table-cell office:string-value="" office:value-type="string">
            <text:p/>
          </table:table-cell>
        </table:table-row>
        <table:table-row>
          <table:table-cell office:string-value="Bänke" office:value-type="string">
            <text:p>Bänke</text:p>
          </table:table-cell>
          <table:table-cell office:string-value="S_3" office:value-type="string">
            <text:p>S_3</text:p>
          </table:table-cell>
          <table:table-cell office:string-value="NTL" office:value-type="string">
            <text:p>NTL</text:p>
          </table:table-cell>
          <table:table-cell office:value="1.0" office:value-type="float" table:style-name="a917352">
            <text:p>1</text:p>
          </table:table-cell>
          <table:table-cell office:value="1.0" office:value-type="float" table:style-name="a9863a9">
            <text:p>1</text:p>
          </table:table-cell>
          <table:table-cell office:string-value="Transekt 17" office:value-type="string">
            <text:p>Transekt 17</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2" office:value-type="date">
            <text:p>2017-05-22</text:p>
          </table:table-cell>
          <table:table-cell office:value="787.0" office:value-type="float" table:style-name="a86ce89">
            <text:p>787</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Lype phaeopa" office:value-type="string">
            <text:p>Lype phaeopa</text:p>
          </table:table-cell>
          <table:table-cell office:value="3.0" office:value-type="float" table:style-name="ae3ec49">
            <text:p>3</text:p>
          </table:table-cell>
          <table:table-cell office:value="1.0" office:value-type="float" table:style-name="a7e9565">
            <text:p>1</text:p>
          </table:table-cell>
          <table:table-cell office:value="1.0" office:value-type="float" table:style-name="a0f75c0">
            <text:p>1</text:p>
          </table:table-cell>
          <table:table-cell office:value="1.0" office:value-type="float" table:style-name="a7065f3">
            <text:p>1</text:p>
          </table:table-cell>
          <table:table-cell office:value="1.0" office:value-type="float" table:style-name="a518a24">
            <text:p>1</text:p>
          </table:table-cell>
          <table:table-cell office:value="1.0" office:value-type="float" table:style-name="a808895">
            <text:p>1</text:p>
          </table:table-cell>
          <table:table-cell office:value="1.0" office:value-type="float" table:style-name="ad409bd">
            <text:p>1</text:p>
          </table:table-cell>
          <table:table-cell office:value="1.0" office:value-type="float" table:style-name="a83170d">
            <text:p>1</text:p>
          </table:table-cell>
          <table:table-cell office:value="0.0" office:value-type="float" table:style-name="a8ef59c">
            <text:p>0</text:p>
          </table:table-cell>
          <table:table-cell office:value="0.0" office:value-type="float" table:style-name="a08f632">
            <text:p>0</text:p>
          </table:table-cell>
          <table:table-cell office:string-value="" office:value-type="string">
            <text:p/>
          </table:table-cell>
          <table:table-cell office:string-value="" office:value-type="string">
            <text:p/>
          </table:table-cell>
          <table:table-cell office:string-value="" office:value-type="string">
            <text:p/>
          </table:table-cell>
        </table:table-row>
        <table:table-row>
          <table:table-cell office:string-value="Bänke" office:value-type="string">
            <text:p>Bänke</text:p>
          </table:table-cell>
          <table:table-cell office:string-value="S_3" office:value-type="string">
            <text:p>S_3</text:p>
          </table:table-cell>
          <table:table-cell office:string-value="NTL" office:value-type="string">
            <text:p>NTL</text:p>
          </table:table-cell>
          <table:table-cell office:value="1.0" office:value-type="float" table:style-name="afd870b">
            <text:p>1</text:p>
          </table:table-cell>
          <table:table-cell office:value="1.0" office:value-type="float" table:style-name="ace3518">
            <text:p>1</text:p>
          </table:table-cell>
          <table:table-cell office:string-value="Transekt 17" office:value-type="string">
            <text:p>Transekt 17</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2" office:value-type="date">
            <text:p>2017-05-22</text:p>
          </table:table-cell>
          <table:table-cell office:value="20196.0" office:value-type="float" table:style-name="a546e2d">
            <text:p>20,196</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Microtendipes chloris/pedellus-Gr." office:value-type="string">
            <text:p>Microtendipes chloris/pedellus-Gr.</text:p>
          </table:table-cell>
          <table:table-cell office:value="17.0" office:value-type="float" table:style-name="a014cbe">
            <text:p>17</text:p>
          </table:table-cell>
          <table:table-cell office:value="0.0" office:value-type="float" table:style-name="a88d463">
            <text:p>0</text:p>
          </table:table-cell>
          <table:table-cell office:value="1.0" office:value-type="float" table:style-name="aa8e762">
            <text:p>1</text:p>
          </table:table-cell>
          <table:table-cell office:value="1.0" office:value-type="float" table:style-name="ac26579">
            <text:p>1</text:p>
          </table:table-cell>
          <table:table-cell office:value="1.0" office:value-type="float" table:style-name="a8a872f">
            <text:p>1</text:p>
          </table:table-cell>
          <table:table-cell office:value="1.0" office:value-type="float" table:style-name="a796c9e">
            <text:p>1</text:p>
          </table:table-cell>
          <table:table-cell office:value="1.0" office:value-type="float" table:style-name="a43d7d5">
            <text:p>1</text:p>
          </table:table-cell>
          <table:table-cell office:value="1.0" office:value-type="float" table:style-name="aa340a1">
            <text:p>1</text:p>
          </table:table-cell>
          <table:table-cell office:value="0.0" office:value-type="float" table:style-name="ab2ef3c">
            <text:p>0</text:p>
          </table:table-cell>
          <table:table-cell office:value="1.0" office:value-type="float" table:style-name="aad0d14">
            <text:p>1</text:p>
          </table:table-cell>
          <table:table-cell office:string-value="" office:value-type="string">
            <text:p/>
          </table:table-cell>
          <table:table-cell office:string-value="" office:value-type="string">
            <text:p/>
          </table:table-cell>
          <table:table-cell office:string-value="" office:value-type="string">
            <text:p/>
          </table:table-cell>
        </table:table-row>
        <table:table-row>
          <table:table-cell office:string-value="Bänke" office:value-type="string">
            <text:p>Bänke</text:p>
          </table:table-cell>
          <table:table-cell office:string-value="S_3" office:value-type="string">
            <text:p>S_3</text:p>
          </table:table-cell>
          <table:table-cell office:string-value="NTL" office:value-type="string">
            <text:p>NTL</text:p>
          </table:table-cell>
          <table:table-cell office:value="1.0" office:value-type="float" table:style-name="a7b7d80">
            <text:p>1</text:p>
          </table:table-cell>
          <table:table-cell office:value="1.0" office:value-type="float" table:style-name="a45bc2d">
            <text:p>1</text:p>
          </table:table-cell>
          <table:table-cell office:string-value="Transekt 17" office:value-type="string">
            <text:p>Transekt 17</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2" office:value-type="date">
            <text:p>2017-05-22</text:p>
          </table:table-cell>
          <table:table-cell office:value="506.0" office:value-type="float" table:style-name="a202cb6">
            <text:p>506</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Molanna angustata" office:value-type="string">
            <text:p>Molanna angustata</text:p>
          </table:table-cell>
          <table:table-cell office:value="4.0" office:value-type="float" table:style-name="ae59f92">
            <text:p>4</text:p>
          </table:table-cell>
          <table:table-cell office:value="1.0" office:value-type="float" table:style-name="a3c7549">
            <text:p>1</text:p>
          </table:table-cell>
          <table:table-cell office:value="1.0" office:value-type="float" table:style-name="acbb481">
            <text:p>1</text:p>
          </table:table-cell>
          <table:table-cell office:value="0.0" office:value-type="float" table:style-name="a6433f4">
            <text:p>0</text:p>
          </table:table-cell>
          <table:table-cell office:value="1.0" office:value-type="float" table:style-name="a9f41d4">
            <text:p>1</text:p>
          </table:table-cell>
          <table:table-cell office:value="1.0" office:value-type="float" table:style-name="ac79a93">
            <text:p>1</text:p>
          </table:table-cell>
          <table:table-cell office:value="1.0" office:value-type="float" table:style-name="abf54ee">
            <text:p>1</text:p>
          </table:table-cell>
          <table:table-cell office:value="0.0" office:value-type="float" table:style-name="a33e555">
            <text:p>0</text:p>
          </table:table-cell>
          <table:table-cell office:value="0.0" office:value-type="float" table:style-name="a628c98">
            <text:p>0</text:p>
          </table:table-cell>
          <table:table-cell office:value="0.0" office:value-type="float" table:style-name="a67d211">
            <text:p>0</text:p>
          </table:table-cell>
          <table:table-cell office:string-value="" office:value-type="string">
            <text:p/>
          </table:table-cell>
          <table:table-cell office:string-value="" office:value-type="string">
            <text:p/>
          </table:table-cell>
          <table:table-cell office:string-value="" office:value-type="string">
            <text:p/>
          </table:table-cell>
        </table:table-row>
        <table:table-row>
          <table:table-cell office:string-value="Bänke" office:value-type="string">
            <text:p>Bänke</text:p>
          </table:table-cell>
          <table:table-cell office:string-value="S_3" office:value-type="string">
            <text:p>S_3</text:p>
          </table:table-cell>
          <table:table-cell office:string-value="NTL" office:value-type="string">
            <text:p>NTL</text:p>
          </table:table-cell>
          <table:table-cell office:value="1.0" office:value-type="float" table:style-name="a3eef42">
            <text:p>1</text:p>
          </table:table-cell>
          <table:table-cell office:value="1.0" office:value-type="float" table:style-name="afe6fc6">
            <text:p>1</text:p>
          </table:table-cell>
          <table:table-cell office:string-value="Transekt 17" office:value-type="string">
            <text:p>Transekt 17</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2" office:value-type="date">
            <text:p>2017-05-22</text:p>
          </table:table-cell>
          <table:table-cell office:value="451.0" office:value-type="float" table:style-name="a657c40">
            <text:p>451</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Mystacides azurea" office:value-type="string">
            <text:p>Mystacides azurea</text:p>
          </table:table-cell>
          <table:table-cell office:value="2.0" office:value-type="float" table:style-name="ab7b88d">
            <text:p>2</text:p>
          </table:table-cell>
          <table:table-cell office:value="2.0" office:value-type="float" table:style-name="a15fdf5">
            <text:p>2</text:p>
          </table:table-cell>
          <table:table-cell office:value="2.0" office:value-type="float" table:style-name="a74c866">
            <text:p>2</text:p>
          </table:table-cell>
          <table:table-cell office:value="0.0" office:value-type="float" table:style-name="a779d00">
            <text:p>0</text:p>
          </table:table-cell>
          <table:table-cell office:value="1.0" office:value-type="float" table:style-name="a69a7d6">
            <text:p>1</text:p>
          </table:table-cell>
          <table:table-cell office:value="1.0" office:value-type="float" table:style-name="aa812df">
            <text:p>1</text:p>
          </table:table-cell>
          <table:table-cell office:value="1.0" office:value-type="float" table:style-name="a68c928">
            <text:p>1</text:p>
          </table:table-cell>
          <table:table-cell office:value="0.0" office:value-type="float" table:style-name="a685c9f">
            <text:p>0</text:p>
          </table:table-cell>
          <table:table-cell office:value="0.0" office:value-type="float" table:style-name="aa0c3b2">
            <text:p>0</text:p>
          </table:table-cell>
          <table:table-cell office:value="0.0" office:value-type="float" table:style-name="aa8b484">
            <text:p>0</text:p>
          </table:table-cell>
          <table:table-cell office:string-value="" office:value-type="string">
            <text:p/>
          </table:table-cell>
          <table:table-cell office:string-value="" office:value-type="string">
            <text:p/>
          </table:table-cell>
          <table:table-cell office:string-value="" office:value-type="string">
            <text:p/>
          </table:table-cell>
        </table:table-row>
        <table:table-row>
          <table:table-cell office:string-value="Bänke" office:value-type="string">
            <text:p>Bänke</text:p>
          </table:table-cell>
          <table:table-cell office:string-value="S_3" office:value-type="string">
            <text:p>S_3</text:p>
          </table:table-cell>
          <table:table-cell office:string-value="NTL" office:value-type="string">
            <text:p>NTL</text:p>
          </table:table-cell>
          <table:table-cell office:value="1.0" office:value-type="float" table:style-name="a0bc89a">
            <text:p>1</text:p>
          </table:table-cell>
          <table:table-cell office:value="1.0" office:value-type="float" table:style-name="a50a3cc">
            <text:p>1</text:p>
          </table:table-cell>
          <table:table-cell office:string-value="Transekt 17" office:value-type="string">
            <text:p>Transekt 17</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2" office:value-type="date">
            <text:p>2017-05-22</text:p>
          </table:table-cell>
          <table:table-cell office:value="781.0" office:value-type="float" table:style-name="a4e00df">
            <text:p>781</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Mystacides longicornis" office:value-type="string">
            <text:p>Mystacides longicornis</text:p>
          </table:table-cell>
          <table:table-cell office:value="36.0" office:value-type="float" table:style-name="a396beb">
            <text:p>36</text:p>
          </table:table-cell>
          <table:table-cell office:value="1.0" office:value-type="float" table:style-name="afcbcaa">
            <text:p>1</text:p>
          </table:table-cell>
          <table:table-cell office:value="1.0" office:value-type="float" table:style-name="a6b18f5">
            <text:p>1</text:p>
          </table:table-cell>
          <table:table-cell office:value="1.0" office:value-type="float" table:style-name="ab0582c">
            <text:p>1</text:p>
          </table:table-cell>
          <table:table-cell office:value="1.0" office:value-type="float" table:style-name="a2d8502">
            <text:p>1</text:p>
          </table:table-cell>
          <table:table-cell office:value="1.0" office:value-type="float" table:style-name="ac63a89">
            <text:p>1</text:p>
          </table:table-cell>
          <table:table-cell office:value="1.0" office:value-type="float" table:style-name="a70aec1">
            <text:p>1</text:p>
          </table:table-cell>
          <table:table-cell office:value="1.0" office:value-type="float" table:style-name="a0b979d">
            <text:p>1</text:p>
          </table:table-cell>
          <table:table-cell office:value="0.0" office:value-type="float" table:style-name="ae1439d">
            <text:p>0</text:p>
          </table:table-cell>
          <table:table-cell office:value="0.0" office:value-type="float" table:style-name="a64e591">
            <text:p>0</text:p>
          </table:table-cell>
          <table:table-cell office:string-value="" office:value-type="string">
            <text:p/>
          </table:table-cell>
          <table:table-cell office:string-value="" office:value-type="string">
            <text:p/>
          </table:table-cell>
          <table:table-cell office:string-value="" office:value-type="string">
            <text:p/>
          </table:table-cell>
        </table:table-row>
        <table:table-row>
          <table:table-cell office:string-value="Bänke" office:value-type="string">
            <text:p>Bänke</text:p>
          </table:table-cell>
          <table:table-cell office:string-value="S_3" office:value-type="string">
            <text:p>S_3</text:p>
          </table:table-cell>
          <table:table-cell office:string-value="NTL" office:value-type="string">
            <text:p>NTL</text:p>
          </table:table-cell>
          <table:table-cell office:value="1.0" office:value-type="float" table:style-name="ac1600c">
            <text:p>1</text:p>
          </table:table-cell>
          <table:table-cell office:value="1.0" office:value-type="float" table:style-name="ae58399">
            <text:p>1</text:p>
          </table:table-cell>
          <table:table-cell office:string-value="Transekt 17" office:value-type="string">
            <text:p>Transekt 17</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2" office:value-type="date">
            <text:p>2017-05-22</text:p>
          </table:table-cell>
          <table:table-cell office:value="20944.0" office:value-type="float" table:style-name="a488efd">
            <text:p>20,944</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Mystacides longicornis/nigra" office:value-type="string">
            <text:p>Mystacides longicornis/nigra</text:p>
          </table:table-cell>
          <table:table-cell office:value="20.0" office:value-type="float" table:style-name="a2f1f46">
            <text:p>20</text:p>
          </table:table-cell>
          <table:table-cell office:value="1.0" office:value-type="float" table:style-name="afb3b78">
            <text:p>1</text:p>
          </table:table-cell>
          <table:table-cell office:value="1.0" office:value-type="float" table:style-name="a9d3a3c">
            <text:p>1</text:p>
          </table:table-cell>
          <table:table-cell office:value="1.0" office:value-type="float" table:style-name="a9755e5">
            <text:p>1</text:p>
          </table:table-cell>
          <table:table-cell office:value="1.0" office:value-type="float" table:style-name="aff0a5f">
            <text:p>1</text:p>
          </table:table-cell>
          <table:table-cell office:value="1.0" office:value-type="float" table:style-name="a04208e">
            <text:p>1</text:p>
          </table:table-cell>
          <table:table-cell office:value="1.0" office:value-type="float" table:style-name="afd0a9c">
            <text:p>1</text:p>
          </table:table-cell>
          <table:table-cell office:value="1.0" office:value-type="float" table:style-name="a2c2d47">
            <text:p>1</text:p>
          </table:table-cell>
          <table:table-cell office:value="0.0" office:value-type="float" table:style-name="ad032e8">
            <text:p>0</text:p>
          </table:table-cell>
          <table:table-cell office:value="0.0" office:value-type="float" table:style-name="af4d06a">
            <text:p>0</text:p>
          </table:table-cell>
          <table:table-cell office:string-value="" office:value-type="string">
            <text:p/>
          </table:table-cell>
          <table:table-cell office:string-value="" office:value-type="string">
            <text:p/>
          </table:table-cell>
          <table:table-cell office:string-value="" office:value-type="string">
            <text:p/>
          </table:table-cell>
        </table:table-row>
        <table:table-row>
          <table:table-cell office:string-value="Bänke" office:value-type="string">
            <text:p>Bänke</text:p>
          </table:table-cell>
          <table:table-cell office:string-value="S_3" office:value-type="string">
            <text:p>S_3</text:p>
          </table:table-cell>
          <table:table-cell office:string-value="NTL" office:value-type="string">
            <text:p>NTL</text:p>
          </table:table-cell>
          <table:table-cell office:value="1.0" office:value-type="float" table:style-name="a7b3238">
            <text:p>1</text:p>
          </table:table-cell>
          <table:table-cell office:value="1.0" office:value-type="float" table:style-name="a33eb78">
            <text:p>1</text:p>
          </table:table-cell>
          <table:table-cell office:string-value="Transekt 17" office:value-type="string">
            <text:p>Transekt 17</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2" office:value-type="date">
            <text:p>2017-05-22</text:p>
          </table:table-cell>
          <table:table-cell office:value="818.0" office:value-type="float" table:style-name="a1a6d6a">
            <text:p>818</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Mystacides nigra" office:value-type="string">
            <text:p>Mystacides nigra</text:p>
          </table:table-cell>
          <table:table-cell office:value="7.0" office:value-type="float" table:style-name="ac63408">
            <text:p>7</text:p>
          </table:table-cell>
          <table:table-cell office:value="1.0" office:value-type="float" table:style-name="a3a326a">
            <text:p>1</text:p>
          </table:table-cell>
          <table:table-cell office:value="1.0" office:value-type="float" table:style-name="ad341fc">
            <text:p>1</text:p>
          </table:table-cell>
          <table:table-cell office:value="1.0" office:value-type="float" table:style-name="a13bf24">
            <text:p>1</text:p>
          </table:table-cell>
          <table:table-cell office:value="1.0" office:value-type="float" table:style-name="a1bfa05">
            <text:p>1</text:p>
          </table:table-cell>
          <table:table-cell office:value="1.0" office:value-type="float" table:style-name="a7dafe8">
            <text:p>1</text:p>
          </table:table-cell>
          <table:table-cell office:value="1.0" office:value-type="float" table:style-name="a8197e0">
            <text:p>1</text:p>
          </table:table-cell>
          <table:table-cell office:value="1.0" office:value-type="float" table:style-name="aab6162">
            <text:p>1</text:p>
          </table:table-cell>
          <table:table-cell office:value="0.0" office:value-type="float" table:style-name="a09ee08">
            <text:p>0</text:p>
          </table:table-cell>
          <table:table-cell office:value="0.0" office:value-type="float" table:style-name="a350e5e">
            <text:p>0</text:p>
          </table:table-cell>
          <table:table-cell office:string-value="" office:value-type="string">
            <text:p/>
          </table:table-cell>
          <table:table-cell office:string-value="" office:value-type="string">
            <text:p/>
          </table:table-cell>
          <table:table-cell office:string-value="" office:value-type="string">
            <text:p/>
          </table:table-cell>
        </table:table-row>
        <table:table-row>
          <table:table-cell office:string-value="Bänke" office:value-type="string">
            <text:p>Bänke</text:p>
          </table:table-cell>
          <table:table-cell office:string-value="S_3" office:value-type="string">
            <text:p>S_3</text:p>
          </table:table-cell>
          <table:table-cell office:string-value="NTL" office:value-type="string">
            <text:p>NTL</text:p>
          </table:table-cell>
          <table:table-cell office:value="1.0" office:value-type="float" table:style-name="aa6a69a">
            <text:p>1</text:p>
          </table:table-cell>
          <table:table-cell office:value="1.0" office:value-type="float" table:style-name="a8031d2">
            <text:p>1</text:p>
          </table:table-cell>
          <table:table-cell office:string-value="Transekt 17" office:value-type="string">
            <text:p>Transekt 17</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2" office:value-type="date">
            <text:p>2017-05-22</text:p>
          </table:table-cell>
          <table:table-cell office:value="614.0" office:value-type="float" table:style-name="a3babb3">
            <text:p>614</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Oecetis lacustris" office:value-type="string">
            <text:p>Oecetis lacustris</text:p>
          </table:table-cell>
          <table:table-cell office:value="20.0" office:value-type="float" table:style-name="a713a0d">
            <text:p>20</text:p>
          </table:table-cell>
          <table:table-cell office:value="0.0" office:value-type="float" table:style-name="a7a9b8e">
            <text:p>0</text:p>
          </table:table-cell>
          <table:table-cell office:value="0.0" office:value-type="float" table:style-name="a4d21f0">
            <text:p>0</text:p>
          </table:table-cell>
          <table:table-cell office:value="0.0" office:value-type="float" table:style-name="a788f22">
            <text:p>0</text:p>
          </table:table-cell>
          <table:table-cell office:value="1.0" office:value-type="float" table:style-name="a175186">
            <text:p>1</text:p>
          </table:table-cell>
          <table:table-cell office:value="1.0" office:value-type="float" table:style-name="a9ec00b">
            <text:p>1</text:p>
          </table:table-cell>
          <table:table-cell office:value="1.0" office:value-type="float" table:style-name="a467785">
            <text:p>1</text:p>
          </table:table-cell>
          <table:table-cell office:value="1.0" office:value-type="float" table:style-name="a1804f8">
            <text:p>1</text:p>
          </table:table-cell>
          <table:table-cell office:value="0.0" office:value-type="float" table:style-name="ae62167">
            <text:p>0</text:p>
          </table:table-cell>
          <table:table-cell office:value="0.0" office:value-type="float" table:style-name="ae2e9eb">
            <text:p>0</text:p>
          </table:table-cell>
          <table:table-cell office:string-value="" office:value-type="string">
            <text:p/>
          </table:table-cell>
          <table:table-cell office:string-value="" office:value-type="string">
            <text:p/>
          </table:table-cell>
          <table:table-cell office:string-value="" office:value-type="string">
            <text:p/>
          </table:table-cell>
        </table:table-row>
        <table:table-row>
          <table:table-cell office:string-value="Bänke" office:value-type="string">
            <text:p>Bänke</text:p>
          </table:table-cell>
          <table:table-cell office:string-value="S_3" office:value-type="string">
            <text:p>S_3</text:p>
          </table:table-cell>
          <table:table-cell office:string-value="NTL" office:value-type="string">
            <text:p>NTL</text:p>
          </table:table-cell>
          <table:table-cell office:value="1.0" office:value-type="float" table:style-name="aaaf035">
            <text:p>1</text:p>
          </table:table-cell>
          <table:table-cell office:value="1.0" office:value-type="float" table:style-name="a9c9c06">
            <text:p>1</text:p>
          </table:table-cell>
          <table:table-cell office:string-value="Transekt 17" office:value-type="string">
            <text:p>Transekt 17</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2" office:value-type="date">
            <text:p>2017-05-22</text:p>
          </table:table-cell>
          <table:table-cell office:value="5186.0" office:value-type="float" table:style-name="af0a436">
            <text:p>5,186</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Ophidonais serpentina" office:value-type="string">
            <text:p>Ophidonais serpentina</text:p>
          </table:table-cell>
          <table:table-cell office:value="8.0" office:value-type="float" table:style-name="a3236b8">
            <text:p>8</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 office:value-type="string">
            <text:p/>
          </table:table-cell>
          <table:table-cell office:value="0.0" office:value-type="float" table:style-name="a5c1a18">
            <text:p>0</text:p>
          </table:table-cell>
          <table:table-cell office:string-value="" office:value-type="string">
            <text:p/>
          </table:table-cell>
          <table:table-cell office:string-value="Ja" office:value-type="string">
            <text:p>Ja</text:p>
          </table:table-cell>
          <table:table-cell office:string-value="MZB-Taxon DV-Nummer 5186 nicht eingestuft." office:value-type="string">
            <text:p>MZB-Taxon DV-Nummer 5186 nicht eingestuft.</text:p>
          </table:table-cell>
        </table:table-row>
        <table:table-row>
          <table:table-cell office:string-value="Bänke" office:value-type="string">
            <text:p>Bänke</text:p>
          </table:table-cell>
          <table:table-cell office:string-value="S_3" office:value-type="string">
            <text:p>S_3</text:p>
          </table:table-cell>
          <table:table-cell office:string-value="NTL" office:value-type="string">
            <text:p>NTL</text:p>
          </table:table-cell>
          <table:table-cell office:value="1.0" office:value-type="float" table:style-name="a567a76">
            <text:p>1</text:p>
          </table:table-cell>
          <table:table-cell office:value="1.0" office:value-type="float" table:style-name="a03f842">
            <text:p>1</text:p>
          </table:table-cell>
          <table:table-cell office:string-value="Transekt 17" office:value-type="string">
            <text:p>Transekt 17</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2" office:value-type="date">
            <text:p>2017-05-22</text:p>
          </table:table-cell>
          <table:table-cell office:value="10000.0" office:value-type="float" table:style-name="aafd364">
            <text:p>10,000</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Orthetrum cancellatum" office:value-type="string">
            <text:p>Orthetrum cancellatum</text:p>
          </table:table-cell>
          <table:table-cell office:value="4.0" office:value-type="float" table:style-name="aa97367">
            <text:p>4</text:p>
          </table:table-cell>
          <table:table-cell office:value="1.0" office:value-type="float" table:style-name="aa0188e">
            <text:p>1</text:p>
          </table:table-cell>
          <table:table-cell office:value="1.0" office:value-type="float" table:style-name="a0b7d96">
            <text:p>1</text:p>
          </table:table-cell>
          <table:table-cell office:value="1.0" office:value-type="float" table:style-name="aa2d296">
            <text:p>1</text:p>
          </table:table-cell>
          <table:table-cell office:value="1.0" office:value-type="float" table:style-name="a9a233c">
            <text:p>1</text:p>
          </table:table-cell>
          <table:table-cell office:value="1.0" office:value-type="float" table:style-name="a026301">
            <text:p>1</text:p>
          </table:table-cell>
          <table:table-cell office:value="1.0" office:value-type="float" table:style-name="a6a0e02">
            <text:p>1</text:p>
          </table:table-cell>
          <table:table-cell office:value="1.0" office:value-type="float" table:style-name="aee537d">
            <text:p>1</text:p>
          </table:table-cell>
          <table:table-cell office:value="0.0" office:value-type="float" table:style-name="ae95d5a">
            <text:p>0</text:p>
          </table:table-cell>
          <table:table-cell office:value="0.0" office:value-type="float" table:style-name="a4fa6ce">
            <text:p>0</text:p>
          </table:table-cell>
          <table:table-cell office:string-value="" office:value-type="string">
            <text:p/>
          </table:table-cell>
          <table:table-cell office:string-value="" office:value-type="string">
            <text:p/>
          </table:table-cell>
          <table:table-cell office:string-value="" office:value-type="string">
            <text:p/>
          </table:table-cell>
        </table:table-row>
        <table:table-row>
          <table:table-cell office:string-value="Bänke" office:value-type="string">
            <text:p>Bänke</text:p>
          </table:table-cell>
          <table:table-cell office:string-value="S_3" office:value-type="string">
            <text:p>S_3</text:p>
          </table:table-cell>
          <table:table-cell office:string-value="NTL" office:value-type="string">
            <text:p>NTL</text:p>
          </table:table-cell>
          <table:table-cell office:value="1.0" office:value-type="float" table:style-name="a6b812f">
            <text:p>1</text:p>
          </table:table-cell>
          <table:table-cell office:value="1.0" office:value-type="float" table:style-name="a797b3c">
            <text:p>1</text:p>
          </table:table-cell>
          <table:table-cell office:string-value="Transekt 17" office:value-type="string">
            <text:p>Transekt 17</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2" office:value-type="date">
            <text:p>2017-05-22</text:p>
          </table:table-cell>
          <table:table-cell office:value="499.0" office:value-type="float" table:style-name="a99c30e">
            <text:p>499</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Orthotrichia sp." office:value-type="string">
            <text:p>Orthotrichia sp.</text:p>
          </table:table-cell>
          <table:table-cell office:value="20.0" office:value-type="float" table:style-name="a8ee8b1">
            <text:p>20</text:p>
          </table:table-cell>
          <table:table-cell office:value="1.0" office:value-type="float" table:style-name="a65eebe">
            <text:p>1</text:p>
          </table:table-cell>
          <table:table-cell office:value="1.0" office:value-type="float" table:style-name="a1902e1">
            <text:p>1</text:p>
          </table:table-cell>
          <table:table-cell office:value="1.0" office:value-type="float" table:style-name="a7c5316">
            <text:p>1</text:p>
          </table:table-cell>
          <table:table-cell office:value="1.0" office:value-type="float" table:style-name="a638a24">
            <text:p>1</text:p>
          </table:table-cell>
          <table:table-cell office:value="1.0" office:value-type="float" table:style-name="ade6082">
            <text:p>1</text:p>
          </table:table-cell>
          <table:table-cell office:value="1.0" office:value-type="float" table:style-name="a425bed">
            <text:p>1</text:p>
          </table:table-cell>
          <table:table-cell office:value="1.0" office:value-type="float" table:style-name="a47baa2">
            <text:p>1</text:p>
          </table:table-cell>
          <table:table-cell office:value="0.0" office:value-type="float" table:style-name="a775df0">
            <text:p>0</text:p>
          </table:table-cell>
          <table:table-cell office:value="0.0" office:value-type="float" table:style-name="a08e6c5">
            <text:p>0</text:p>
          </table:table-cell>
          <table:table-cell office:string-value="" office:value-type="string">
            <text:p/>
          </table:table-cell>
          <table:table-cell office:string-value="" office:value-type="string">
            <text:p/>
          </table:table-cell>
          <table:table-cell office:string-value="" office:value-type="string">
            <text:p/>
          </table:table-cell>
        </table:table-row>
        <table:table-row>
          <table:table-cell office:string-value="Bänke" office:value-type="string">
            <text:p>Bänke</text:p>
          </table:table-cell>
          <table:table-cell office:string-value="S_3" office:value-type="string">
            <text:p>S_3</text:p>
          </table:table-cell>
          <table:table-cell office:string-value="NTL" office:value-type="string">
            <text:p>NTL</text:p>
          </table:table-cell>
          <table:table-cell office:value="1.0" office:value-type="float" table:style-name="a0ead70">
            <text:p>1</text:p>
          </table:table-cell>
          <table:table-cell office:value="1.0" office:value-type="float" table:style-name="ae5195d">
            <text:p>1</text:p>
          </table:table-cell>
          <table:table-cell office:string-value="Transekt 17" office:value-type="string">
            <text:p>Transekt 17</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2" office:value-type="date">
            <text:p>2017-05-22</text:p>
          </table:table-cell>
          <table:table-cell office:value="1037.0" office:value-type="float" table:style-name="a4f8e4a">
            <text:p>1,037</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Pisidium sp." office:value-type="string">
            <text:p>Pisidium sp.</text:p>
          </table:table-cell>
          <table:table-cell office:value="65.0" office:value-type="float" table:style-name="a484095">
            <text:p>65</text:p>
          </table:table-cell>
          <table:table-cell office:value="0.0" office:value-type="float" table:style-name="ada2baa">
            <text:p>0</text:p>
          </table:table-cell>
          <table:table-cell office:value="1.0" office:value-type="float" table:style-name="a678a91">
            <text:p>1</text:p>
          </table:table-cell>
          <table:table-cell office:value="0.0" office:value-type="float" table:style-name="adef688">
            <text:p>0</text:p>
          </table:table-cell>
          <table:table-cell office:value="1.0" office:value-type="float" table:style-name="ae58a32">
            <text:p>1</text:p>
          </table:table-cell>
          <table:table-cell office:value="0.0" office:value-type="float" table:style-name="a1a8c50">
            <text:p>0</text:p>
          </table:table-cell>
          <table:table-cell office:value="1.0" office:value-type="float" table:style-name="abc0547">
            <text:p>1</text:p>
          </table:table-cell>
          <table:table-cell office:value="0.0" office:value-type="float" table:style-name="a1ad261">
            <text:p>0</text:p>
          </table:table-cell>
          <table:table-cell office:value="0.0" office:value-type="float" table:style-name="a14a37e">
            <text:p>0</text:p>
          </table:table-cell>
          <table:table-cell office:value="0.0" office:value-type="float" table:style-name="add9945">
            <text:p>0</text:p>
          </table:table-cell>
          <table:table-cell office:string-value="" office:value-type="string">
            <text:p/>
          </table:table-cell>
          <table:table-cell office:string-value="" office:value-type="string">
            <text:p/>
          </table:table-cell>
          <table:table-cell office:string-value="" office:value-type="string">
            <text:p/>
          </table:table-cell>
        </table:table-row>
        <table:table-row>
          <table:table-cell office:string-value="Bänke" office:value-type="string">
            <text:p>Bänke</text:p>
          </table:table-cell>
          <table:table-cell office:string-value="S_3" office:value-type="string">
            <text:p>S_3</text:p>
          </table:table-cell>
          <table:table-cell office:string-value="NTL" office:value-type="string">
            <text:p>NTL</text:p>
          </table:table-cell>
          <table:table-cell office:value="1.0" office:value-type="float" table:style-name="a7f6591">
            <text:p>1</text:p>
          </table:table-cell>
          <table:table-cell office:value="1.0" office:value-type="float" table:style-name="ad0e4b9">
            <text:p>1</text:p>
          </table:table-cell>
          <table:table-cell office:string-value="Transekt 17" office:value-type="string">
            <text:p>Transekt 17</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2" office:value-type="date">
            <text:p>2017-05-22</text:p>
          </table:table-cell>
          <table:table-cell office:value="1340.0" office:value-type="float" table:style-name="a7e4080">
            <text:p>1,340</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Pisidium casertanum ponderosum" office:value-type="string">
            <text:p>Pisidium casertanum ponderosum</text:p>
          </table:table-cell>
          <table:table-cell office:value="31.0" office:value-type="float" table:style-name="abf23ff">
            <text:p>31</text:p>
          </table:table-cell>
          <table:table-cell office:value="0.0" office:value-type="float" table:style-name="a90b0ca">
            <text:p>0</text:p>
          </table:table-cell>
          <table:table-cell office:value="1.0" office:value-type="float" table:style-name="a007808">
            <text:p>1</text:p>
          </table:table-cell>
          <table:table-cell office:value="0.0" office:value-type="float" table:style-name="af4d5f9">
            <text:p>0</text:p>
          </table:table-cell>
          <table:table-cell office:value="1.0" office:value-type="float" table:style-name="a0bdb6a">
            <text:p>1</text:p>
          </table:table-cell>
          <table:table-cell office:value="0.0" office:value-type="float" table:style-name="ae5e6fc">
            <text:p>0</text:p>
          </table:table-cell>
          <table:table-cell office:value="1.0" office:value-type="float" table:style-name="a01da43">
            <text:p>1</text:p>
          </table:table-cell>
          <table:table-cell office:value="0.0" office:value-type="float" table:style-name="aadd410">
            <text:p>0</text:p>
          </table:table-cell>
          <table:table-cell office:value="0.0" office:value-type="float" table:style-name="a34c661">
            <text:p>0</text:p>
          </table:table-cell>
          <table:table-cell office:value="0.0" office:value-type="float" table:style-name="ae1f34a">
            <text:p>0</text:p>
          </table:table-cell>
          <table:table-cell office:string-value="" office:value-type="string">
            <text:p/>
          </table:table-cell>
          <table:table-cell office:string-value="" office:value-type="string">
            <text:p/>
          </table:table-cell>
          <table:table-cell office:string-value="" office:value-type="string">
            <text:p/>
          </table:table-cell>
        </table:table-row>
        <table:table-row>
          <table:table-cell office:string-value="Bänke" office:value-type="string">
            <text:p>Bänke</text:p>
          </table:table-cell>
          <table:table-cell office:string-value="S_3" office:value-type="string">
            <text:p>S_3</text:p>
          </table:table-cell>
          <table:table-cell office:string-value="NTL" office:value-type="string">
            <text:p>NTL</text:p>
          </table:table-cell>
          <table:table-cell office:value="1.0" office:value-type="float" table:style-name="ada3664">
            <text:p>1</text:p>
          </table:table-cell>
          <table:table-cell office:value="1.0" office:value-type="float" table:style-name="a54e0fa">
            <text:p>1</text:p>
          </table:table-cell>
          <table:table-cell office:string-value="Transekt 17" office:value-type="string">
            <text:p>Transekt 17</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2" office:value-type="date">
            <text:p>2017-05-22</text:p>
          </table:table-cell>
          <table:table-cell office:value="1933.0" office:value-type="float" table:style-name="aad64b6">
            <text:p>1,933</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Pisidium moitessierianum" office:value-type="string">
            <text:p>Pisidium moitessierianum</text:p>
          </table:table-cell>
          <table:table-cell office:value="4.0" office:value-type="float" table:style-name="aea8d69">
            <text:p>4</text:p>
          </table:table-cell>
          <table:table-cell office:value="0.0" office:value-type="float" table:style-name="a33ed78">
            <text:p>0</text:p>
          </table:table-cell>
          <table:table-cell office:value="1.0" office:value-type="float" table:style-name="a9305c6">
            <text:p>1</text:p>
          </table:table-cell>
          <table:table-cell office:value="0.0" office:value-type="float" table:style-name="accb8ce">
            <text:p>0</text:p>
          </table:table-cell>
          <table:table-cell office:value="1.0" office:value-type="float" table:style-name="a451e30">
            <text:p>1</text:p>
          </table:table-cell>
          <table:table-cell office:value="0.0" office:value-type="float" table:style-name="a95d139">
            <text:p>0</text:p>
          </table:table-cell>
          <table:table-cell office:value="1.0" office:value-type="float" table:style-name="a2fff33">
            <text:p>1</text:p>
          </table:table-cell>
          <table:table-cell office:value="0.0" office:value-type="float" table:style-name="a4fbbc5">
            <text:p>0</text:p>
          </table:table-cell>
          <table:table-cell office:value="0.0" office:value-type="float" table:style-name="a51f933">
            <text:p>0</text:p>
          </table:table-cell>
          <table:table-cell office:value="0.0" office:value-type="float" table:style-name="a9de24b">
            <text:p>0</text:p>
          </table:table-cell>
          <table:table-cell office:string-value="" office:value-type="string">
            <text:p/>
          </table:table-cell>
          <table:table-cell office:string-value="" office:value-type="string">
            <text:p/>
          </table:table-cell>
          <table:table-cell office:string-value="" office:value-type="string">
            <text:p/>
          </table:table-cell>
        </table:table-row>
        <table:table-row>
          <table:table-cell office:string-value="Bänke" office:value-type="string">
            <text:p>Bänke</text:p>
          </table:table-cell>
          <table:table-cell office:string-value="S_3" office:value-type="string">
            <text:p>S_3</text:p>
          </table:table-cell>
          <table:table-cell office:string-value="NTL" office:value-type="string">
            <text:p>NTL</text:p>
          </table:table-cell>
          <table:table-cell office:value="1.0" office:value-type="float" table:style-name="ac8248e">
            <text:p>1</text:p>
          </table:table-cell>
          <table:table-cell office:value="1.0" office:value-type="float" table:style-name="aa9fe27">
            <text:p>1</text:p>
          </table:table-cell>
          <table:table-cell office:string-value="Transekt 17" office:value-type="string">
            <text:p>Transekt 17</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2" office:value-type="date">
            <text:p>2017-05-22</text:p>
          </table:table-cell>
          <table:table-cell office:value="1075.0" office:value-type="float" table:style-name="a157d72">
            <text:p>1,075</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Pisidium subtruncatum" office:value-type="string">
            <text:p>Pisidium subtruncatum</text:p>
          </table:table-cell>
          <table:table-cell office:value="22.0" office:value-type="float" table:style-name="a3673f2">
            <text:p>22</text:p>
          </table:table-cell>
          <table:table-cell office:value="0.0" office:value-type="float" table:style-name="a2d96af">
            <text:p>0</text:p>
          </table:table-cell>
          <table:table-cell office:value="0.0" office:value-type="float" table:style-name="a67773e">
            <text:p>0</text:p>
          </table:table-cell>
          <table:table-cell office:value="0.0" office:value-type="float" table:style-name="a9eef10">
            <text:p>0</text:p>
          </table:table-cell>
          <table:table-cell office:value="1.0" office:value-type="float" table:style-name="af6d766">
            <text:p>1</text:p>
          </table:table-cell>
          <table:table-cell office:value="0.0" office:value-type="float" table:style-name="aefa8f2">
            <text:p>0</text:p>
          </table:table-cell>
          <table:table-cell office:value="0.0" office:value-type="float" table:style-name="a80c4e2">
            <text:p>0</text:p>
          </table:table-cell>
          <table:table-cell office:value="0.0" office:value-type="float" table:style-name="a451c25">
            <text:p>0</text:p>
          </table:table-cell>
          <table:table-cell office:value="0.0" office:value-type="float" table:style-name="a22f0b5">
            <text:p>0</text:p>
          </table:table-cell>
          <table:table-cell office:value="0.0" office:value-type="float" table:style-name="a2fb65a">
            <text:p>0</text:p>
          </table:table-cell>
          <table:table-cell office:string-value="" office:value-type="string">
            <text:p/>
          </table:table-cell>
          <table:table-cell office:string-value="" office:value-type="string">
            <text:p/>
          </table:table-cell>
          <table:table-cell office:string-value="" office:value-type="string">
            <text:p/>
          </table:table-cell>
        </table:table-row>
        <table:table-row>
          <table:table-cell office:string-value="Bänke" office:value-type="string">
            <text:p>Bänke</text:p>
          </table:table-cell>
          <table:table-cell office:string-value="S_3" office:value-type="string">
            <text:p>S_3</text:p>
          </table:table-cell>
          <table:table-cell office:string-value="NTL" office:value-type="string">
            <text:p>NTL</text:p>
          </table:table-cell>
          <table:table-cell office:value="1.0" office:value-type="float" table:style-name="aa95de9">
            <text:p>1</text:p>
          </table:table-cell>
          <table:table-cell office:value="1.0" office:value-type="float" table:style-name="ae11e9a">
            <text:p>1</text:p>
          </table:table-cell>
          <table:table-cell office:string-value="Transekt 17" office:value-type="string">
            <text:p>Transekt 17</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2" office:value-type="date">
            <text:p>2017-05-22</text:p>
          </table:table-cell>
          <table:table-cell office:value="1076.0" office:value-type="float" table:style-name="a075731">
            <text:p>1,076</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Pisidium supinum" office:value-type="string">
            <text:p>Pisidium supinum</text:p>
          </table:table-cell>
          <table:table-cell office:value="76.0" office:value-type="float" table:style-name="aded4a6">
            <text:p>76</text:p>
          </table:table-cell>
          <table:table-cell office:value="0.0" office:value-type="float" table:style-name="a4d791b">
            <text:p>0</text:p>
          </table:table-cell>
          <table:table-cell office:value="1.0" office:value-type="float" table:style-name="a27cd14">
            <text:p>1</text:p>
          </table:table-cell>
          <table:table-cell office:value="0.0" office:value-type="float" table:style-name="ac1e372">
            <text:p>0</text:p>
          </table:table-cell>
          <table:table-cell office:value="1.0" office:value-type="float" table:style-name="abc1796">
            <text:p>1</text:p>
          </table:table-cell>
          <table:table-cell office:value="0.0" office:value-type="float" table:style-name="a2baabc">
            <text:p>0</text:p>
          </table:table-cell>
          <table:table-cell office:value="1.0" office:value-type="float" table:style-name="a02aceb">
            <text:p>1</text:p>
          </table:table-cell>
          <table:table-cell office:value="0.0" office:value-type="float" table:style-name="ae0cce7">
            <text:p>0</text:p>
          </table:table-cell>
          <table:table-cell office:value="0.0" office:value-type="float" table:style-name="aef561e">
            <text:p>0</text:p>
          </table:table-cell>
          <table:table-cell office:value="0.0" office:value-type="float" table:style-name="a347aa4">
            <text:p>0</text:p>
          </table:table-cell>
          <table:table-cell office:string-value="" office:value-type="string">
            <text:p/>
          </table:table-cell>
          <table:table-cell office:string-value="" office:value-type="string">
            <text:p/>
          </table:table-cell>
          <table:table-cell office:string-value="" office:value-type="string">
            <text:p/>
          </table:table-cell>
        </table:table-row>
        <table:table-row>
          <table:table-cell office:string-value="Bänke" office:value-type="string">
            <text:p>Bänke</text:p>
          </table:table-cell>
          <table:table-cell office:string-value="S_3" office:value-type="string">
            <text:p>S_3</text:p>
          </table:table-cell>
          <table:table-cell office:string-value="NTL" office:value-type="string">
            <text:p>NTL</text:p>
          </table:table-cell>
          <table:table-cell office:value="1.0" office:value-type="float" table:style-name="a517743">
            <text:p>1</text:p>
          </table:table-cell>
          <table:table-cell office:value="1.0" office:value-type="float" table:style-name="aa4b8f4">
            <text:p>1</text:p>
          </table:table-cell>
          <table:table-cell office:string-value="Transekt 17" office:value-type="string">
            <text:p>Transekt 17</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2" office:value-type="date">
            <text:p>2017-05-22</text:p>
          </table:table-cell>
          <table:table-cell office:value="10863.0" office:value-type="float" table:style-name="ae8a3ca">
            <text:p>10,863</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Polypedilum bicrenatum" office:value-type="string">
            <text:p>Polypedilum bicrenatum</text:p>
          </table:table-cell>
          <table:table-cell office:value="2.0" office:value-type="float" table:style-name="aa074e9">
            <text:p>2</text:p>
          </table:table-cell>
          <table:table-cell office:string-value="" office:value-type="string">
            <text:p/>
          </table:table-cell>
          <table:table-cell office:value="1.0" office:value-type="float" table:style-name="acd831d">
            <text:p>1</text:p>
          </table:table-cell>
          <table:table-cell office:value="0.0" office:value-type="float" table:style-name="a1c5da7">
            <text:p>0</text:p>
          </table:table-cell>
          <table:table-cell office:value="1.0" office:value-type="float" table:style-name="a40f018">
            <text:p>1</text:p>
          </table:table-cell>
          <table:table-cell office:value="0.0" office:value-type="float" table:style-name="afb7716">
            <text:p>0</text:p>
          </table:table-cell>
          <table:table-cell office:value="1.0" office:value-type="float" table:style-name="ae0a68a">
            <text:p>1</text:p>
          </table:table-cell>
          <table:table-cell office:value="0.0" office:value-type="float" table:style-name="ac299f1">
            <text:p>0</text:p>
          </table:table-cell>
          <table:table-cell office:value="0.0" office:value-type="float" table:style-name="ab47df0">
            <text:p>0</text:p>
          </table:table-cell>
          <table:table-cell office:value="1.0" office:value-type="float" table:style-name="a3a3bf5">
            <text:p>1</text:p>
          </table:table-cell>
          <table:table-cell office:string-value="" office:value-type="string">
            <text:p/>
          </table:table-cell>
          <table:table-cell office:string-value="" office:value-type="string">
            <text:p/>
          </table:table-cell>
          <table:table-cell office:string-value="" office:value-type="string">
            <text:p/>
          </table:table-cell>
        </table:table-row>
        <table:table-row>
          <table:table-cell office:string-value="Bänke" office:value-type="string">
            <text:p>Bänke</text:p>
          </table:table-cell>
          <table:table-cell office:string-value="S_3" office:value-type="string">
            <text:p>S_3</text:p>
          </table:table-cell>
          <table:table-cell office:string-value="NTL" office:value-type="string">
            <text:p>NTL</text:p>
          </table:table-cell>
          <table:table-cell office:value="1.0" office:value-type="float" table:style-name="a2160e7">
            <text:p>1</text:p>
          </table:table-cell>
          <table:table-cell office:value="1.0" office:value-type="float" table:style-name="ac2257f">
            <text:p>1</text:p>
          </table:table-cell>
          <table:table-cell office:string-value="Transekt 17" office:value-type="string">
            <text:p>Transekt 17</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2" office:value-type="date">
            <text:p>2017-05-22</text:p>
          </table:table-cell>
          <table:table-cell office:value="10365.0" office:value-type="float" table:style-name="af4252c">
            <text:p>10,365</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Polypedilum nubeculosum" office:value-type="string">
            <text:p>Polypedilum nubeculosum</text:p>
          </table:table-cell>
          <table:table-cell office:value="1.0" office:value-type="float" table:style-name="acd67e1">
            <text:p>1</text:p>
          </table:table-cell>
          <table:table-cell office:value="0.0" office:value-type="float" table:style-name="ace6024">
            <text:p>0</text:p>
          </table:table-cell>
          <table:table-cell office:value="0.0" office:value-type="float" table:style-name="a843a16">
            <text:p>0</text:p>
          </table:table-cell>
          <table:table-cell office:value="0.0" office:value-type="float" table:style-name="af69027">
            <text:p>0</text:p>
          </table:table-cell>
          <table:table-cell office:value="1.0" office:value-type="float" table:style-name="a0b97bd">
            <text:p>1</text:p>
          </table:table-cell>
          <table:table-cell office:value="1.0" office:value-type="float" table:style-name="a13b328">
            <text:p>1</text:p>
          </table:table-cell>
          <table:table-cell office:value="1.0" office:value-type="float" table:style-name="ab9d883">
            <text:p>1</text:p>
          </table:table-cell>
          <table:table-cell office:value="1.0" office:value-type="float" table:style-name="aa6e763">
            <text:p>1</text:p>
          </table:table-cell>
          <table:table-cell office:value="0.0" office:value-type="float" table:style-name="a3a345b">
            <text:p>0</text:p>
          </table:table-cell>
          <table:table-cell office:value="1.0" office:value-type="float" table:style-name="a1c3b37">
            <text:p>1</text:p>
          </table:table-cell>
          <table:table-cell office:string-value="" office:value-type="string">
            <text:p/>
          </table:table-cell>
          <table:table-cell office:string-value="" office:value-type="string">
            <text:p/>
          </table:table-cell>
          <table:table-cell office:string-value="" office:value-type="string">
            <text:p/>
          </table:table-cell>
        </table:table-row>
        <table:table-row>
          <table:table-cell office:string-value="Bänke" office:value-type="string">
            <text:p>Bänke</text:p>
          </table:table-cell>
          <table:table-cell office:string-value="S_3" office:value-type="string">
            <text:p>S_3</text:p>
          </table:table-cell>
          <table:table-cell office:string-value="NTL" office:value-type="string">
            <text:p>NTL</text:p>
          </table:table-cell>
          <table:table-cell office:value="1.0" office:value-type="float" table:style-name="aa18b1e">
            <text:p>1</text:p>
          </table:table-cell>
          <table:table-cell office:value="1.0" office:value-type="float" table:style-name="a4a9d41">
            <text:p>1</text:p>
          </table:table-cell>
          <table:table-cell office:string-value="Transekt 17" office:value-type="string">
            <text:p>Transekt 17</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2" office:value-type="date">
            <text:p>2017-05-22</text:p>
          </table:table-cell>
          <table:table-cell office:value="10868.0" office:value-type="float" table:style-name="af30c91">
            <text:p>10,868</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Polypedilum sordens" office:value-type="string">
            <text:p>Polypedilum sordens</text:p>
          </table:table-cell>
          <table:table-cell office:value="2.0" office:value-type="float" table:style-name="af22e74">
            <text:p>2</text:p>
          </table:table-cell>
          <table:table-cell office:string-value="" office:value-type="string">
            <text:p/>
          </table:table-cell>
          <table:table-cell office:value="0.0" office:value-type="float" table:style-name="ae5c7d7">
            <text:p>0</text:p>
          </table:table-cell>
          <table:table-cell office:value="1.0" office:value-type="float" table:style-name="abc4bc0">
            <text:p>1</text:p>
          </table:table-cell>
          <table:table-cell office:value="1.0" office:value-type="float" table:style-name="aa2f7cd">
            <text:p>1</text:p>
          </table:table-cell>
          <table:table-cell office:value="0.0" office:value-type="float" table:style-name="af9bd6a">
            <text:p>0</text:p>
          </table:table-cell>
          <table:table-cell office:value="0.0" office:value-type="float" table:style-name="a1253dc">
            <text:p>0</text:p>
          </table:table-cell>
          <table:table-cell office:value="1.0" office:value-type="float" table:style-name="aa5d655">
            <text:p>1</text:p>
          </table:table-cell>
          <table:table-cell office:value="0.0" office:value-type="float" table:style-name="a64033e">
            <text:p>0</text:p>
          </table:table-cell>
          <table:table-cell office:value="1.0" office:value-type="float" table:style-name="a612dac">
            <text:p>1</text:p>
          </table:table-cell>
          <table:table-cell office:string-value="" office:value-type="string">
            <text:p/>
          </table:table-cell>
          <table:table-cell office:string-value="" office:value-type="string">
            <text:p/>
          </table:table-cell>
          <table:table-cell office:string-value="" office:value-type="string">
            <text:p/>
          </table:table-cell>
        </table:table-row>
        <table:table-row>
          <table:table-cell office:string-value="Bänke" office:value-type="string">
            <text:p>Bänke</text:p>
          </table:table-cell>
          <table:table-cell office:string-value="S_3" office:value-type="string">
            <text:p>S_3</text:p>
          </table:table-cell>
          <table:table-cell office:string-value="NTL" office:value-type="string">
            <text:p>NTL</text:p>
          </table:table-cell>
          <table:table-cell office:value="1.0" office:value-type="float" table:style-name="a494ac3">
            <text:p>1</text:p>
          </table:table-cell>
          <table:table-cell office:value="1.0" office:value-type="float" table:style-name="a3841d1">
            <text:p>1</text:p>
          </table:table-cell>
          <table:table-cell office:string-value="Transekt 17" office:value-type="string">
            <text:p>Transekt 17</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2" office:value-type="date">
            <text:p>2017-05-22</text:p>
          </table:table-cell>
          <table:table-cell office:value="1392.0" office:value-type="float" table:style-name="a83eb8a">
            <text:p>1,392</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Pontogammarus robustoides" office:value-type="string">
            <text:p>Pontogammarus robustoides</text:p>
          </table:table-cell>
          <table:table-cell office:value="3.0" office:value-type="float" table:style-name="a39fb7a">
            <text:p>3</text:p>
          </table:table-cell>
          <table:table-cell office:value="0.0" office:value-type="float" table:style-name="a92ab4e">
            <text:p>0</text:p>
          </table:table-cell>
          <table:table-cell office:value="0.0" office:value-type="float" table:style-name="a7bf44f">
            <text:p>0</text:p>
          </table:table-cell>
          <table:table-cell office:value="0.0" office:value-type="float" table:style-name="a9de51d">
            <text:p>0</text:p>
          </table:table-cell>
          <table:table-cell office:value="1.0" office:value-type="float" table:style-name="a0ed486">
            <text:p>1</text:p>
          </table:table-cell>
          <table:table-cell office:value="0.0" office:value-type="float" table:style-name="adb8bbd">
            <text:p>0</text:p>
          </table:table-cell>
          <table:table-cell office:value="0.0" office:value-type="float" table:style-name="a384f41">
            <text:p>0</text:p>
          </table:table-cell>
          <table:table-cell office:value="0.0" office:value-type="float" table:style-name="a4cf4fb">
            <text:p>0</text:p>
          </table:table-cell>
          <table:table-cell office:value="1.0" office:value-type="float" table:style-name="ab27dbc">
            <text:p>1</text:p>
          </table:table-cell>
          <table:table-cell office:value="0.0" office:value-type="float" table:style-name="a7c57ac">
            <text:p>0</text:p>
          </table:table-cell>
          <table:table-cell office:string-value="" office:value-type="string">
            <text:p/>
          </table:table-cell>
          <table:table-cell office:string-value="" office:value-type="string">
            <text:p/>
          </table:table-cell>
          <table:table-cell office:string-value="" office:value-type="string">
            <text:p/>
          </table:table-cell>
        </table:table-row>
        <table:table-row>
          <table:table-cell office:string-value="Bänke" office:value-type="string">
            <text:p>Bänke</text:p>
          </table:table-cell>
          <table:table-cell office:string-value="S_3" office:value-type="string">
            <text:p>S_3</text:p>
          </table:table-cell>
          <table:table-cell office:string-value="NTL" office:value-type="string">
            <text:p>NTL</text:p>
          </table:table-cell>
          <table:table-cell office:value="1.0" office:value-type="float" table:style-name="a9dd57e">
            <text:p>1</text:p>
          </table:table-cell>
          <table:table-cell office:value="1.0" office:value-type="float" table:style-name="a225c2a">
            <text:p>1</text:p>
          </table:table-cell>
          <table:table-cell office:string-value="Transekt 17" office:value-type="string">
            <text:p>Transekt 17</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2" office:value-type="date">
            <text:p>2017-05-22</text:p>
          </table:table-cell>
          <table:table-cell office:value="1036.0" office:value-type="float" table:style-name="ab3f620">
            <text:p>1,036</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Potamopyrgus antipodarum" office:value-type="string">
            <text:p>Potamopyrgus antipodarum</text:p>
          </table:table-cell>
          <table:table-cell office:value="200.0" office:value-type="float" table:style-name="ae7b982">
            <text:p>200</text:p>
          </table:table-cell>
          <table:table-cell office:value="0.0" office:value-type="float" table:style-name="a524f69">
            <text:p>0</text:p>
          </table:table-cell>
          <table:table-cell office:value="0.0" office:value-type="float" table:style-name="ab9d7ad">
            <text:p>0</text:p>
          </table:table-cell>
          <table:table-cell office:value="0.0" office:value-type="float" table:style-name="a5c68bb">
            <text:p>0</text:p>
          </table:table-cell>
          <table:table-cell office:value="1.0" office:value-type="float" table:style-name="af61178">
            <text:p>1</text:p>
          </table:table-cell>
          <table:table-cell office:value="0.0" office:value-type="float" table:style-name="a3a9f26">
            <text:p>0</text:p>
          </table:table-cell>
          <table:table-cell office:value="0.0" office:value-type="float" table:style-name="a7bb70b">
            <text:p>0</text:p>
          </table:table-cell>
          <table:table-cell office:value="0.0" office:value-type="float" table:style-name="a5bbf93">
            <text:p>0</text:p>
          </table:table-cell>
          <table:table-cell office:value="1.0" office:value-type="float" table:style-name="a1b9c21">
            <text:p>1</text:p>
          </table:table-cell>
          <table:table-cell office:value="0.0" office:value-type="float" table:style-name="a6236dc">
            <text:p>0</text:p>
          </table:table-cell>
          <table:table-cell office:string-value="" office:value-type="string">
            <text:p/>
          </table:table-cell>
          <table:table-cell office:string-value="" office:value-type="string">
            <text:p/>
          </table:table-cell>
          <table:table-cell office:string-value="" office:value-type="string">
            <text:p/>
          </table:table-cell>
        </table:table-row>
        <table:table-row>
          <table:table-cell office:string-value="Bänke" office:value-type="string">
            <text:p>Bänke</text:p>
          </table:table-cell>
          <table:table-cell office:string-value="S_3" office:value-type="string">
            <text:p>S_3</text:p>
          </table:table-cell>
          <table:table-cell office:string-value="NTL" office:value-type="string">
            <text:p>NTL</text:p>
          </table:table-cell>
          <table:table-cell office:value="1.0" office:value-type="float" table:style-name="adb0b65">
            <text:p>1</text:p>
          </table:table-cell>
          <table:table-cell office:value="1.0" office:value-type="float" table:style-name="a50e9c0">
            <text:p>1</text:p>
          </table:table-cell>
          <table:table-cell office:string-value="Transekt 17" office:value-type="string">
            <text:p>Transekt 17</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2" office:value-type="date">
            <text:p>2017-05-22</text:p>
          </table:table-cell>
          <table:table-cell office:value="1191.0" office:value-type="float" table:style-name="ab9aa8f">
            <text:p>1,191</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Potamothrix hammoniensis" office:value-type="string">
            <text:p>Potamothrix hammoniensis</text:p>
          </table:table-cell>
          <table:table-cell office:value="25.0" office:value-type="float" table:style-name="aac630e">
            <text:p>25</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 office:value-type="string">
            <text:p/>
          </table:table-cell>
          <table:table-cell office:value="0.0" office:value-type="float" table:style-name="aa47125">
            <text:p>0</text:p>
          </table:table-cell>
          <table:table-cell office:string-value="" office:value-type="string">
            <text:p/>
          </table:table-cell>
          <table:table-cell office:string-value="Ja" office:value-type="string">
            <text:p>Ja</text:p>
          </table:table-cell>
          <table:table-cell office:string-value="MZB-Taxon DV-Nummer 1191 nicht eingestuft." office:value-type="string">
            <text:p>MZB-Taxon DV-Nummer 1191 nicht eingestuft.</text:p>
          </table:table-cell>
        </table:table-row>
        <table:table-row>
          <table:table-cell office:string-value="Bänke" office:value-type="string">
            <text:p>Bänke</text:p>
          </table:table-cell>
          <table:table-cell office:string-value="S_3" office:value-type="string">
            <text:p>S_3</text:p>
          </table:table-cell>
          <table:table-cell office:string-value="NTL" office:value-type="string">
            <text:p>NTL</text:p>
          </table:table-cell>
          <table:table-cell office:value="1.0" office:value-type="float" table:style-name="a2b267f">
            <text:p>1</text:p>
          </table:table-cell>
          <table:table-cell office:value="1.0" office:value-type="float" table:style-name="aa58e07">
            <text:p>1</text:p>
          </table:table-cell>
          <table:table-cell office:string-value="Transekt 17" office:value-type="string">
            <text:p>Transekt 17</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2" office:value-type="date">
            <text:p>2017-05-22</text:p>
          </table:table-cell>
          <table:table-cell office:value="1192.0" office:value-type="float" table:style-name="a8fdafb">
            <text:p>1,192</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Potamothrix moldaviensis" office:value-type="string">
            <text:p>Potamothrix moldaviensis</text:p>
          </table:table-cell>
          <table:table-cell office:value="33.0" office:value-type="float" table:style-name="a40362f">
            <text:p>33</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 office:value-type="string">
            <text:p/>
          </table:table-cell>
          <table:table-cell office:value="0.0" office:value-type="float" table:style-name="af9e764">
            <text:p>0</text:p>
          </table:table-cell>
          <table:table-cell office:string-value="" office:value-type="string">
            <text:p/>
          </table:table-cell>
          <table:table-cell office:string-value="Ja" office:value-type="string">
            <text:p>Ja</text:p>
          </table:table-cell>
          <table:table-cell office:string-value="MZB-Taxon DV-Nummer 1192 nicht eingestuft." office:value-type="string">
            <text:p>MZB-Taxon DV-Nummer 1192 nicht eingestuft.</text:p>
          </table:table-cell>
        </table:table-row>
        <table:table-row>
          <table:table-cell office:string-value="Bänke" office:value-type="string">
            <text:p>Bänke</text:p>
          </table:table-cell>
          <table:table-cell office:string-value="S_3" office:value-type="string">
            <text:p>S_3</text:p>
          </table:table-cell>
          <table:table-cell office:string-value="NTL" office:value-type="string">
            <text:p>NTL</text:p>
          </table:table-cell>
          <table:table-cell office:value="1.0" office:value-type="float" table:style-name="af21939">
            <text:p>1</text:p>
          </table:table-cell>
          <table:table-cell office:value="1.0" office:value-type="float" table:style-name="af94913">
            <text:p>1</text:p>
          </table:table-cell>
          <table:table-cell office:string-value="Transekt 17" office:value-type="string">
            <text:p>Transekt 17</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2" office:value-type="date">
            <text:p>2017-05-22</text:p>
          </table:table-cell>
          <table:table-cell office:value="20081.0" office:value-type="float" table:style-name="aa0dead">
            <text:p>20,081</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Procladius (Holotanypus) sp." office:value-type="string">
            <text:p>Procladius (Holotanypus) sp.</text:p>
          </table:table-cell>
          <table:table-cell office:value="7.0" office:value-type="float" table:style-name="a211b9a">
            <text:p>7</text:p>
          </table:table-cell>
          <table:table-cell office:string-value="" office:value-type="string">
            <text:p/>
          </table:table-cell>
          <table:table-cell office:value="0.0" office:value-type="float" table:style-name="a02d918">
            <text:p>0</text:p>
          </table:table-cell>
          <table:table-cell office:value="0.0" office:value-type="float" table:style-name="a95bd81">
            <text:p>0</text:p>
          </table:table-cell>
          <table:table-cell office:value="1.0" office:value-type="float" table:style-name="af54a69">
            <text:p>1</text:p>
          </table:table-cell>
          <table:table-cell office:value="0.0" office:value-type="float" table:style-name="a0ff624">
            <text:p>0</text:p>
          </table:table-cell>
          <table:table-cell office:value="1.0" office:value-type="float" table:style-name="af26735">
            <text:p>1</text:p>
          </table:table-cell>
          <table:table-cell office:value="1.0" office:value-type="float" table:style-name="a323cb8">
            <text:p>1</text:p>
          </table:table-cell>
          <table:table-cell office:value="0.0" office:value-type="float" table:style-name="a1bfcb5">
            <text:p>0</text:p>
          </table:table-cell>
          <table:table-cell office:value="1.0" office:value-type="float" table:style-name="a888144">
            <text:p>1</text:p>
          </table:table-cell>
          <table:table-cell office:string-value="" office:value-type="string">
            <text:p/>
          </table:table-cell>
          <table:table-cell office:string-value="" office:value-type="string">
            <text:p/>
          </table:table-cell>
          <table:table-cell office:string-value="" office:value-type="string">
            <text:p/>
          </table:table-cell>
        </table:table-row>
        <table:table-row>
          <table:table-cell office:string-value="Bänke" office:value-type="string">
            <text:p>Bänke</text:p>
          </table:table-cell>
          <table:table-cell office:string-value="S_3" office:value-type="string">
            <text:p>S_3</text:p>
          </table:table-cell>
          <table:table-cell office:string-value="NTL" office:value-type="string">
            <text:p>NTL</text:p>
          </table:table-cell>
          <table:table-cell office:value="1.0" office:value-type="float" table:style-name="a5f77b7">
            <text:p>1</text:p>
          </table:table-cell>
          <table:table-cell office:value="1.0" office:value-type="float" table:style-name="a91dc19">
            <text:p>1</text:p>
          </table:table-cell>
          <table:table-cell office:string-value="Transekt 17" office:value-type="string">
            <text:p>Transekt 17</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2" office:value-type="date">
            <text:p>2017-05-22</text:p>
          </table:table-cell>
          <table:table-cell office:value="1077.0" office:value-type="float" table:style-name="a4348df">
            <text:p>1,077</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Psammoryctides barbatus" office:value-type="string">
            <text:p>Psammoryctides barbatus</text:p>
          </table:table-cell>
          <table:table-cell office:value="8.0" office:value-type="float" table:style-name="a3e90e6">
            <text:p>8</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 office:value-type="string">
            <text:p/>
          </table:table-cell>
          <table:table-cell office:value="0.0" office:value-type="float" table:style-name="ac684d1">
            <text:p>0</text:p>
          </table:table-cell>
          <table:table-cell office:string-value="" office:value-type="string">
            <text:p/>
          </table:table-cell>
          <table:table-cell office:string-value="Ja" office:value-type="string">
            <text:p>Ja</text:p>
          </table:table-cell>
          <table:table-cell office:string-value="MZB-Taxon DV-Nummer 1077 nicht eingestuft." office:value-type="string">
            <text:p>MZB-Taxon DV-Nummer 1077 nicht eingestuft.</text:p>
          </table:table-cell>
        </table:table-row>
        <table:table-row>
          <table:table-cell office:string-value="Bänke" office:value-type="string">
            <text:p>Bänke</text:p>
          </table:table-cell>
          <table:table-cell office:string-value="S_3" office:value-type="string">
            <text:p>S_3</text:p>
          </table:table-cell>
          <table:table-cell office:string-value="NTL" office:value-type="string">
            <text:p>NTL</text:p>
          </table:table-cell>
          <table:table-cell office:value="1.0" office:value-type="float" table:style-name="a181eae">
            <text:p>1</text:p>
          </table:table-cell>
          <table:table-cell office:value="1.0" office:value-type="float" table:style-name="a18653e">
            <text:p>1</text:p>
          </table:table-cell>
          <table:table-cell office:string-value="Transekt 17" office:value-type="string">
            <text:p>Transekt 17</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2" office:value-type="date">
            <text:p>2017-05-22</text:p>
          </table:table-cell>
          <table:table-cell office:value="1963.0" office:value-type="float" table:style-name="a14e617">
            <text:p>1,963</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Stagnicola sp." office:value-type="string">
            <text:p>Stagnicola sp.</text:p>
          </table:table-cell>
          <table:table-cell office:value="1.0" office:value-type="float" table:style-name="aa839db">
            <text:p>1</text:p>
          </table:table-cell>
          <table:table-cell office:value="0.0" office:value-type="float" table:style-name="ae983e6">
            <text:p>0</text:p>
          </table:table-cell>
          <table:table-cell office:value="0.0" office:value-type="float" table:style-name="a65a6ca">
            <text:p>0</text:p>
          </table:table-cell>
          <table:table-cell office:value="1.0" office:value-type="float" table:style-name="a879597">
            <text:p>1</text:p>
          </table:table-cell>
          <table:table-cell office:value="1.0" office:value-type="float" table:style-name="adefff0">
            <text:p>1</text:p>
          </table:table-cell>
          <table:table-cell office:value="0.0" office:value-type="float" table:style-name="ab07a6f">
            <text:p>0</text:p>
          </table:table-cell>
          <table:table-cell office:value="0.0" office:value-type="float" table:style-name="a066745">
            <text:p>0</text:p>
          </table:table-cell>
          <table:table-cell office:value="1.0" office:value-type="float" table:style-name="ae30373">
            <text:p>1</text:p>
          </table:table-cell>
          <table:table-cell office:value="0.0" office:value-type="float" table:style-name="ab04e1d">
            <text:p>0</text:p>
          </table:table-cell>
          <table:table-cell office:value="0.0" office:value-type="float" table:style-name="a09291a">
            <text:p>0</text:p>
          </table:table-cell>
          <table:table-cell office:string-value="" office:value-type="string">
            <text:p/>
          </table:table-cell>
          <table:table-cell office:string-value="" office:value-type="string">
            <text:p/>
          </table:table-cell>
          <table:table-cell office:string-value="" office:value-type="string">
            <text:p/>
          </table:table-cell>
        </table:table-row>
        <table:table-row>
          <table:table-cell office:string-value="Bänke" office:value-type="string">
            <text:p>Bänke</text:p>
          </table:table-cell>
          <table:table-cell office:string-value="S_3" office:value-type="string">
            <text:p>S_3</text:p>
          </table:table-cell>
          <table:table-cell office:string-value="NTL" office:value-type="string">
            <text:p>NTL</text:p>
          </table:table-cell>
          <table:table-cell office:value="1.0" office:value-type="float" table:style-name="aa557f0">
            <text:p>1</text:p>
          </table:table-cell>
          <table:table-cell office:value="1.0" office:value-type="float" table:style-name="abf05b1">
            <text:p>1</text:p>
          </table:table-cell>
          <table:table-cell office:string-value="Transekt 17" office:value-type="string">
            <text:p>Transekt 17</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2" office:value-type="date">
            <text:p>2017-05-22</text:p>
          </table:table-cell>
          <table:table-cell office:value="30253.0" office:value-type="float" table:style-name="a589f23">
            <text:p>30,253</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Synendotendipes lepidus" office:value-type="string">
            <text:p>Synendotendipes lepidus</text:p>
          </table:table-cell>
          <table:table-cell office:value="2.0" office:value-type="float" table:style-name="ab2bfc9">
            <text:p>2</text:p>
          </table:table-cell>
          <table:table-cell office:string-value="" office:value-type="string">
            <text:p/>
          </table:table-cell>
          <table:table-cell office:value="0.0" office:value-type="float" table:style-name="ad042d7">
            <text:p>0</text:p>
          </table:table-cell>
          <table:table-cell office:value="2.0" office:value-type="float" table:style-name="ad60010">
            <text:p>2</text:p>
          </table:table-cell>
          <table:table-cell office:value="1.0" office:value-type="float" table:style-name="a0b2ec8">
            <text:p>1</text:p>
          </table:table-cell>
          <table:table-cell office:value="0.0" office:value-type="float" table:style-name="a094281">
            <text:p>0</text:p>
          </table:table-cell>
          <table:table-cell office:value="0.0" office:value-type="float" table:style-name="a8a7caa">
            <text:p>0</text:p>
          </table:table-cell>
          <table:table-cell office:value="1.0" office:value-type="float" table:style-name="ab80ad0">
            <text:p>1</text:p>
          </table:table-cell>
          <table:table-cell office:value="0.0" office:value-type="float" table:style-name="aa0e0b4">
            <text:p>0</text:p>
          </table:table-cell>
          <table:table-cell office:value="1.0" office:value-type="float" table:style-name="af7006e">
            <text:p>1</text:p>
          </table:table-cell>
          <table:table-cell office:string-value="" office:value-type="string">
            <text:p/>
          </table:table-cell>
          <table:table-cell office:string-value="" office:value-type="string">
            <text:p/>
          </table:table-cell>
          <table:table-cell office:string-value="" office:value-type="string">
            <text:p/>
          </table:table-cell>
        </table:table-row>
        <table:table-row>
          <table:table-cell office:string-value="Bänke" office:value-type="string">
            <text:p>Bänke</text:p>
          </table:table-cell>
          <table:table-cell office:string-value="S_3" office:value-type="string">
            <text:p>S_3</text:p>
          </table:table-cell>
          <table:table-cell office:string-value="NTL" office:value-type="string">
            <text:p>NTL</text:p>
          </table:table-cell>
          <table:table-cell office:value="1.0" office:value-type="float" table:style-name="aad8921">
            <text:p>1</text:p>
          </table:table-cell>
          <table:table-cell office:value="1.0" office:value-type="float" table:style-name="a0a7691">
            <text:p>1</text:p>
          </table:table-cell>
          <table:table-cell office:string-value="Transekt 17" office:value-type="string">
            <text:p>Transekt 17</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2" office:value-type="date">
            <text:p>2017-05-22</text:p>
          </table:table-cell>
          <table:table-cell office:value="10531.0" office:value-type="float" table:style-name="a7bf2e8">
            <text:p>10,531</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Tanypus kraatzi" office:value-type="string">
            <text:p>Tanypus kraatzi</text:p>
          </table:table-cell>
          <table:table-cell office:value="2.0" office:value-type="float" table:style-name="a812916">
            <text:p>2</text:p>
          </table:table-cell>
          <table:table-cell office:string-value="" office:value-type="string">
            <text:p/>
          </table:table-cell>
          <table:table-cell office:string-value="" office:value-type="string">
            <text:p/>
          </table:table-cell>
          <table:table-cell office:value="1.0" office:value-type="float" table:style-name="a15b3fb">
            <text:p>1</text:p>
          </table:table-cell>
          <table:table-cell office:value="1.0" office:value-type="float" table:style-name="afc3f3e">
            <text:p>1</text:p>
          </table:table-cell>
          <table:table-cell office:value="0.0" office:value-type="float" table:style-name="a785db8">
            <text:p>0</text:p>
          </table:table-cell>
          <table:table-cell office:value="0.0" office:value-type="float" table:style-name="a4f3184">
            <text:p>0</text:p>
          </table:table-cell>
          <table:table-cell office:value="1.0" office:value-type="float" table:style-name="acea07c">
            <text:p>1</text:p>
          </table:table-cell>
          <table:table-cell office:value="0.0" office:value-type="float" table:style-name="a58400e">
            <text:p>0</text:p>
          </table:table-cell>
          <table:table-cell office:value="1.0" office:value-type="float" table:style-name="a1b035f">
            <text:p>1</text:p>
          </table:table-cell>
          <table:table-cell office:string-value="" office:value-type="string">
            <text:p/>
          </table:table-cell>
          <table:table-cell office:string-value="" office:value-type="string">
            <text:p/>
          </table:table-cell>
          <table:table-cell office:string-value="" office:value-type="string">
            <text:p/>
          </table:table-cell>
        </table:table-row>
        <table:table-row>
          <table:table-cell office:string-value="Bänke" office:value-type="string">
            <text:p>Bänke</text:p>
          </table:table-cell>
          <table:table-cell office:string-value="S_3" office:value-type="string">
            <text:p>S_3</text:p>
          </table:table-cell>
          <table:table-cell office:string-value="NTL" office:value-type="string">
            <text:p>NTL</text:p>
          </table:table-cell>
          <table:table-cell office:value="1.0" office:value-type="float" table:style-name="a10fb8f">
            <text:p>1</text:p>
          </table:table-cell>
          <table:table-cell office:value="1.0" office:value-type="float" table:style-name="a321196">
            <text:p>1</text:p>
          </table:table-cell>
          <table:table-cell office:string-value="Transekt 17" office:value-type="string">
            <text:p>Transekt 17</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2" office:value-type="date">
            <text:p>2017-05-22</text:p>
          </table:table-cell>
          <table:table-cell office:value="10955.0" office:value-type="float" table:style-name="a263a88">
            <text:p>10,955</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Tanytarsus mendax" office:value-type="string">
            <text:p>Tanytarsus mendax</text:p>
          </table:table-cell>
          <table:table-cell office:value="6.0" office:value-type="float" table:style-name="a94111d">
            <text:p>6</text:p>
          </table:table-cell>
          <table:table-cell office:value="0.0" office:value-type="float" table:style-name="a73f133">
            <text:p>0</text:p>
          </table:table-cell>
          <table:table-cell office:value="0.0" office:value-type="float" table:style-name="a316c80">
            <text:p>0</text:p>
          </table:table-cell>
          <table:table-cell office:value="0.0" office:value-type="float" table:style-name="a1c02a8">
            <text:p>0</text:p>
          </table:table-cell>
          <table:table-cell office:value="1.0" office:value-type="float" table:style-name="a9333ec">
            <text:p>1</text:p>
          </table:table-cell>
          <table:table-cell office:value="2.0" office:value-type="float" table:style-name="a6b85ee">
            <text:p>2</text:p>
          </table:table-cell>
          <table:table-cell office:value="2.0" office:value-type="float" table:style-name="ad0b7f9">
            <text:p>2</text:p>
          </table:table-cell>
          <table:table-cell office:value="2.0" office:value-type="float" table:style-name="a386207">
            <text:p>2</text:p>
          </table:table-cell>
          <table:table-cell office:value="0.0" office:value-type="float" table:style-name="a5e82bc">
            <text:p>0</text:p>
          </table:table-cell>
          <table:table-cell office:value="1.0" office:value-type="float" table:style-name="aedd03a">
            <text:p>1</text:p>
          </table:table-cell>
          <table:table-cell office:string-value="" office:value-type="string">
            <text:p/>
          </table:table-cell>
          <table:table-cell office:string-value="" office:value-type="string">
            <text:p/>
          </table:table-cell>
          <table:table-cell office:string-value="" office:value-type="string">
            <text:p/>
          </table:table-cell>
        </table:table-row>
        <table:table-row>
          <table:table-cell office:string-value="Bänke" office:value-type="string">
            <text:p>Bänke</text:p>
          </table:table-cell>
          <table:table-cell office:string-value="S_3" office:value-type="string">
            <text:p>S_3</text:p>
          </table:table-cell>
          <table:table-cell office:string-value="NTL" office:value-type="string">
            <text:p>NTL</text:p>
          </table:table-cell>
          <table:table-cell office:value="1.0" office:value-type="float" table:style-name="a301a11">
            <text:p>1</text:p>
          </table:table-cell>
          <table:table-cell office:value="1.0" office:value-type="float" table:style-name="ac18419">
            <text:p>1</text:p>
          </table:table-cell>
          <table:table-cell office:string-value="Transekt 17" office:value-type="string">
            <text:p>Transekt 17</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2" office:value-type="date">
            <text:p>2017-05-22</text:p>
          </table:table-cell>
          <table:table-cell office:value="10367.0" office:value-type="float" table:style-name="a174045">
            <text:p>10,367</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Tanytarsus pallidicornis" office:value-type="string">
            <text:p>Tanytarsus pallidicornis</text:p>
          </table:table-cell>
          <table:table-cell office:value="1.0" office:value-type="float" table:style-name="ae92d10">
            <text:p>1</text:p>
          </table:table-cell>
          <table:table-cell office:value="0.0" office:value-type="float" table:style-name="a5f1679">
            <text:p>0</text:p>
          </table:table-cell>
          <table:table-cell office:value="0.0" office:value-type="float" table:style-name="a88fd79">
            <text:p>0</text:p>
          </table:table-cell>
          <table:table-cell office:value="0.0" office:value-type="float" table:style-name="a99d668">
            <text:p>0</text:p>
          </table:table-cell>
          <table:table-cell office:value="1.0" office:value-type="float" table:style-name="a241f7d">
            <text:p>1</text:p>
          </table:table-cell>
          <table:table-cell office:value="1.0" office:value-type="float" table:style-name="a9b0f75">
            <text:p>1</text:p>
          </table:table-cell>
          <table:table-cell office:value="1.0" office:value-type="float" table:style-name="ac7c044">
            <text:p>1</text:p>
          </table:table-cell>
          <table:table-cell office:value="1.0" office:value-type="float" table:style-name="af0ad1f">
            <text:p>1</text:p>
          </table:table-cell>
          <table:table-cell office:value="0.0" office:value-type="float" table:style-name="aecde42">
            <text:p>0</text:p>
          </table:table-cell>
          <table:table-cell office:value="1.0" office:value-type="float" table:style-name="a88cb4d">
            <text:p>1</text:p>
          </table:table-cell>
          <table:table-cell office:string-value="" office:value-type="string">
            <text:p/>
          </table:table-cell>
          <table:table-cell office:string-value="" office:value-type="string">
            <text:p/>
          </table:table-cell>
          <table:table-cell office:string-value="" office:value-type="string">
            <text:p/>
          </table:table-cell>
        </table:table-row>
        <table:table-row>
          <table:table-cell office:string-value="Bänke" office:value-type="string">
            <text:p>Bänke</text:p>
          </table:table-cell>
          <table:table-cell office:string-value="S_3" office:value-type="string">
            <text:p>S_3</text:p>
          </table:table-cell>
          <table:table-cell office:string-value="NTL" office:value-type="string">
            <text:p>NTL</text:p>
          </table:table-cell>
          <table:table-cell office:value="1.0" office:value-type="float" table:style-name="a1c8f8b">
            <text:p>1</text:p>
          </table:table-cell>
          <table:table-cell office:value="1.0" office:value-type="float" table:style-name="ae3befe">
            <text:p>1</text:p>
          </table:table-cell>
          <table:table-cell office:string-value="Transekt 17" office:value-type="string">
            <text:p>Transekt 17</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2" office:value-type="date">
            <text:p>2017-05-22</text:p>
          </table:table-cell>
          <table:table-cell office:value="1013.0" office:value-type="float" table:style-name="afa4191">
            <text:p>1,013</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Tubificidae Gen. sp.  " office:value-type="string">
            <text:p>Tubificidae Gen. sp. <text:s text:c="1"/></text:p>
          </table:table-cell>
          <table:table-cell office:value="100.0" office:value-type="float" table:style-name="a6f005d">
            <text:p>100</text:p>
          </table:table-cell>
          <table:table-cell office:value="0.0" office:value-type="float" table:style-name="a37c3c5">
            <text:p>0</text:p>
          </table:table-cell>
          <table:table-cell office:value="0.0" office:value-type="float" table:style-name="ac90d44">
            <text:p>0</text:p>
          </table:table-cell>
          <table:table-cell office:value="0.0" office:value-type="float" table:style-name="aa402ca">
            <text:p>0</text:p>
          </table:table-cell>
          <table:table-cell office:value="1.0" office:value-type="float" table:style-name="a7629a6">
            <text:p>1</text:p>
          </table:table-cell>
          <table:table-cell office:value="0.0" office:value-type="float" table:style-name="a877267">
            <text:p>0</text:p>
          </table:table-cell>
          <table:table-cell office:value="0.0" office:value-type="float" table:style-name="a5c5578">
            <text:p>0</text:p>
          </table:table-cell>
          <table:table-cell office:value="0.0" office:value-type="float" table:style-name="aa48053">
            <text:p>0</text:p>
          </table:table-cell>
          <table:table-cell office:value="0.0" office:value-type="float" table:style-name="a7825fb">
            <text:p>0</text:p>
          </table:table-cell>
          <table:table-cell office:value="0.0" office:value-type="float" table:style-name="ac74a7a">
            <text:p>0</text:p>
          </table:table-cell>
          <table:table-cell office:string-value="" office:value-type="string">
            <text:p/>
          </table:table-cell>
          <table:table-cell office:string-value="" office:value-type="string">
            <text:p/>
          </table:table-cell>
          <table:table-cell office:string-value="" office:value-type="string">
            <text:p/>
          </table:table-cell>
        </table:table-row>
        <table:table-row>
          <table:table-cell office:string-value="Bänke" office:value-type="string">
            <text:p>Bänke</text:p>
          </table:table-cell>
          <table:table-cell office:string-value="S_3" office:value-type="string">
            <text:p>S_3</text:p>
          </table:table-cell>
          <table:table-cell office:string-value="NTL" office:value-type="string">
            <text:p>NTL</text:p>
          </table:table-cell>
          <table:table-cell office:value="1.0" office:value-type="float" table:style-name="a0eaa9d">
            <text:p>1</text:p>
          </table:table-cell>
          <table:table-cell office:value="1.0" office:value-type="float" table:style-name="aea777a">
            <text:p>1</text:p>
          </table:table-cell>
          <table:table-cell office:string-value="Transekt 17" office:value-type="string">
            <text:p>Transekt 17</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2" office:value-type="date">
            <text:p>2017-05-22</text:p>
          </table:table-cell>
          <table:table-cell office:value="1062.0" office:value-type="float" table:style-name="af863b8">
            <text:p>1,062</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Unio tumidus" office:value-type="string">
            <text:p>Unio tumidus</text:p>
          </table:table-cell>
          <table:table-cell office:value="3.0" office:value-type="float" table:style-name="aafb84b">
            <text:p>3</text:p>
          </table:table-cell>
          <table:table-cell office:value="0.0" office:value-type="float" table:style-name="af0d3f4">
            <text:p>0</text:p>
          </table:table-cell>
          <table:table-cell office:value="2.0" office:value-type="float" table:style-name="a9d6670">
            <text:p>2</text:p>
          </table:table-cell>
          <table:table-cell office:value="0.0" office:value-type="float" table:style-name="a739b0e">
            <text:p>0</text:p>
          </table:table-cell>
          <table:table-cell office:value="1.0" office:value-type="float" table:style-name="a202223">
            <text:p>1</text:p>
          </table:table-cell>
          <table:table-cell office:value="0.0" office:value-type="float" table:style-name="a159349">
            <text:p>0</text:p>
          </table:table-cell>
          <table:table-cell office:value="1.0" office:value-type="float" table:style-name="a5b8844">
            <text:p>1</text:p>
          </table:table-cell>
          <table:table-cell office:value="0.0" office:value-type="float" table:style-name="a5458d2">
            <text:p>0</text:p>
          </table:table-cell>
          <table:table-cell office:value="0.0" office:value-type="float" table:style-name="a085015">
            <text:p>0</text:p>
          </table:table-cell>
          <table:table-cell office:value="0.0" office:value-type="float" table:style-name="a0b34d2">
            <text:p>0</text:p>
          </table:table-cell>
          <table:table-cell office:string-value="" office:value-type="string">
            <text:p/>
          </table:table-cell>
          <table:table-cell office:string-value="" office:value-type="string">
            <text:p/>
          </table:table-cell>
          <table:table-cell office:string-value="" office:value-type="string">
            <text:p/>
          </table:table-cell>
        </table:table-row>
        <table:table-row>
          <table:table-cell office:string-value="Bänke" office:value-type="string">
            <text:p>Bänke</text:p>
          </table:table-cell>
          <table:table-cell office:string-value="S_3" office:value-type="string">
            <text:p>S_3</text:p>
          </table:table-cell>
          <table:table-cell office:string-value="NTL" office:value-type="string">
            <text:p>NTL</text:p>
          </table:table-cell>
          <table:table-cell office:value="1.0" office:value-type="float" table:style-name="ae49cfd">
            <text:p>1</text:p>
          </table:table-cell>
          <table:table-cell office:value="1.0" office:value-type="float" table:style-name="a7fdbf2">
            <text:p>1</text:p>
          </table:table-cell>
          <table:table-cell office:string-value="Transekt 17" office:value-type="string">
            <text:p>Transekt 17</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2" office:value-type="date">
            <text:p>2017-05-22</text:p>
          </table:table-cell>
          <table:table-cell office:value="1085.0" office:value-type="float" table:style-name="a0550df">
            <text:p>1,085</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Valvata piscinalis" office:value-type="string">
            <text:p>Valvata piscinalis</text:p>
          </table:table-cell>
          <table:table-cell office:value="65.0" office:value-type="float" table:style-name="ad60aa4">
            <text:p>65</text:p>
          </table:table-cell>
          <table:table-cell office:value="0.0" office:value-type="float" table:style-name="ad8efc0">
            <text:p>0</text:p>
          </table:table-cell>
          <table:table-cell office:value="1.0" office:value-type="float" table:style-name="a9d0764">
            <text:p>1</text:p>
          </table:table-cell>
          <table:table-cell office:value="1.0" office:value-type="float" table:style-name="a1e6dd1">
            <text:p>1</text:p>
          </table:table-cell>
          <table:table-cell office:value="1.0" office:value-type="float" table:style-name="aa7b5b4">
            <text:p>1</text:p>
          </table:table-cell>
          <table:table-cell office:value="0.0" office:value-type="float" table:style-name="af04d01">
            <text:p>0</text:p>
          </table:table-cell>
          <table:table-cell office:value="1.0" office:value-type="float" table:style-name="aed6ab3">
            <text:p>1</text:p>
          </table:table-cell>
          <table:table-cell office:value="1.0" office:value-type="float" table:style-name="a4effcb">
            <text:p>1</text:p>
          </table:table-cell>
          <table:table-cell office:value="0.0" office:value-type="float" table:style-name="a695e63">
            <text:p>0</text:p>
          </table:table-cell>
          <table:table-cell office:value="0.0" office:value-type="float" table:style-name="a10dac9">
            <text:p>0</text:p>
          </table:table-cell>
          <table:table-cell office:string-value="" office:value-type="string">
            <text:p/>
          </table:table-cell>
          <table:table-cell office:string-value="" office:value-type="string">
            <text:p/>
          </table:table-cell>
          <table:table-cell office:string-value="" office:value-type="string">
            <text:p/>
          </table:table-cell>
        </table:table-row>
        <table:table-row>
          <table:table-cell office:string-value="Bänke" office:value-type="string">
            <text:p>Bänke</text:p>
          </table:table-cell>
          <table:table-cell office:string-value="S_12" office:value-type="string">
            <text:p>S_12</text:p>
          </table:table-cell>
          <table:table-cell office:string-value="NTL" office:value-type="string">
            <text:p>NTL</text:p>
          </table:table-cell>
          <table:table-cell office:value="2.0" office:value-type="float" table:style-name="acea317">
            <text:p>2</text:p>
          </table:table-cell>
          <table:table-cell office:value="2.0" office:value-type="float" table:style-name="a92374c">
            <text:p>2</text:p>
          </table:table-cell>
          <table:table-cell office:string-value="Transekt 18" office:value-type="string">
            <text:p>Transekt 18</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3" office:value-type="date">
            <text:p>2017-05-23</text:p>
          </table:table-cell>
          <table:table-cell office:value="1004.0" office:value-type="float" table:style-name="a113e9f">
            <text:p>1,004</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Asellus aquaticus" office:value-type="string">
            <text:p>Asellus aquaticus</text:p>
          </table:table-cell>
          <table:table-cell office:value="20.0" office:value-type="float" table:style-name="afa0509">
            <text:p>20</text:p>
          </table:table-cell>
          <table:table-cell office:string-value="" office:value-type="string">
            <text:p/>
          </table:table-cell>
          <table:table-cell office:value="0.0" office:value-type="float" table:style-name="ac0971b">
            <text:p>0</text:p>
          </table:table-cell>
          <table:table-cell office:value="0.0" office:value-type="float" table:style-name="af6298a">
            <text:p>0</text:p>
          </table:table-cell>
          <table:table-cell office:value="1.0" office:value-type="float" table:style-name="aa61f98">
            <text:p>1</text:p>
          </table:table-cell>
          <table:table-cell office:value="0.0" office:value-type="float" table:style-name="acbf002">
            <text:p>0</text:p>
          </table:table-cell>
          <table:table-cell office:value="0.0" office:value-type="float" table:style-name="a1b4eda">
            <text:p>0</text:p>
          </table:table-cell>
          <table:table-cell office:value="0.0" office:value-type="float" table:style-name="ad3b4a4">
            <text:p>0</text:p>
          </table:table-cell>
          <table:table-cell office:value="0.0" office:value-type="float" table:style-name="ac5acfb">
            <text:p>0</text:p>
          </table:table-cell>
          <table:table-cell office:value="0.0" office:value-type="float" table:style-name="a9022b5">
            <text:p>0</text:p>
          </table:table-cell>
          <table:table-cell office:string-value="" office:value-type="string">
            <text:p/>
          </table:table-cell>
          <table:table-cell office:string-value="" office:value-type="string">
            <text:p/>
          </table:table-cell>
          <table:table-cell office:string-value="" office:value-type="string">
            <text:p/>
          </table:table-cell>
        </table:table-row>
        <table:table-row>
          <table:table-cell office:string-value="Bänke" office:value-type="string">
            <text:p>Bänke</text:p>
          </table:table-cell>
          <table:table-cell office:string-value="S_12" office:value-type="string">
            <text:p>S_12</text:p>
          </table:table-cell>
          <table:table-cell office:string-value="NTL" office:value-type="string">
            <text:p>NTL</text:p>
          </table:table-cell>
          <table:table-cell office:value="2.0" office:value-type="float" table:style-name="a756ac2">
            <text:p>2</text:p>
          </table:table-cell>
          <table:table-cell office:value="2.0" office:value-type="float" table:style-name="aa90cd9">
            <text:p>2</text:p>
          </table:table-cell>
          <table:table-cell office:string-value="Transekt 18" office:value-type="string">
            <text:p>Transekt 18</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3" office:value-type="date">
            <text:p>2017-05-23</text:p>
          </table:table-cell>
          <table:table-cell office:value="1009.0" office:value-type="float" table:style-name="a7cbfc9">
            <text:p>1,009</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Bithynia tentaculata" office:value-type="string">
            <text:p>Bithynia tentaculata</text:p>
          </table:table-cell>
          <table:table-cell office:value="200.0" office:value-type="float" table:style-name="a0c5b6c">
            <text:p>200</text:p>
          </table:table-cell>
          <table:table-cell office:string-value="" office:value-type="string">
            <text:p/>
          </table:table-cell>
          <table:table-cell office:string-value="" office:value-type="string">
            <text:p/>
          </table:table-cell>
          <table:table-cell office:string-value="" office:value-type="string">
            <text:p/>
          </table:table-cell>
          <table:table-cell office:value="1.0" office:value-type="float" table:style-name="a1a7af2">
            <text:p>1</text:p>
          </table:table-cell>
          <table:table-cell office:value="0.0" office:value-type="float" table:style-name="a3d04d9">
            <text:p>0</text:p>
          </table:table-cell>
          <table:table-cell office:value="0.0" office:value-type="float" table:style-name="a4302b0">
            <text:p>0</text:p>
          </table:table-cell>
          <table:table-cell office:value="0.0" office:value-type="float" table:style-name="a94c049">
            <text:p>0</text:p>
          </table:table-cell>
          <table:table-cell office:value="0.0" office:value-type="float" table:style-name="ad6b91d">
            <text:p>0</text:p>
          </table:table-cell>
          <table:table-cell office:value="0.0" office:value-type="float" table:style-name="aa1631c">
            <text:p>0</text:p>
          </table:table-cell>
          <table:table-cell office:string-value="" office:value-type="string">
            <text:p/>
          </table:table-cell>
          <table:table-cell office:string-value="" office:value-type="string">
            <text:p/>
          </table:table-cell>
          <table:table-cell office:string-value="" office:value-type="string">
            <text:p/>
          </table:table-cell>
        </table:table-row>
        <table:table-row>
          <table:table-cell office:string-value="Bänke" office:value-type="string">
            <text:p>Bänke</text:p>
          </table:table-cell>
          <table:table-cell office:string-value="S_12" office:value-type="string">
            <text:p>S_12</text:p>
          </table:table-cell>
          <table:table-cell office:string-value="NTL" office:value-type="string">
            <text:p>NTL</text:p>
          </table:table-cell>
          <table:table-cell office:value="2.0" office:value-type="float" table:style-name="af591ff">
            <text:p>2</text:p>
          </table:table-cell>
          <table:table-cell office:value="2.0" office:value-type="float" table:style-name="a46ddf2">
            <text:p>2</text:p>
          </table:table-cell>
          <table:table-cell office:string-value="Transekt 18" office:value-type="string">
            <text:p>Transekt 18</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3" office:value-type="date">
            <text:p>2017-05-23</text:p>
          </table:table-cell>
          <table:table-cell office:value="156.0" office:value-type="float" table:style-name="acbe70a">
            <text:p>156</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Caenis horaria" office:value-type="string">
            <text:p>Caenis horaria</text:p>
          </table:table-cell>
          <table:table-cell office:value="24.0" office:value-type="float" table:style-name="a62d656">
            <text:p>24</text:p>
          </table:table-cell>
          <table:table-cell office:value="0.0" office:value-type="float" table:style-name="abe7929">
            <text:p>0</text:p>
          </table:table-cell>
          <table:table-cell office:value="0.0" office:value-type="float" table:style-name="a13263e">
            <text:p>0</text:p>
          </table:table-cell>
          <table:table-cell office:value="0.0" office:value-type="float" table:style-name="af95392">
            <text:p>0</text:p>
          </table:table-cell>
          <table:table-cell office:value="1.0" office:value-type="float" table:style-name="ab55aee">
            <text:p>1</text:p>
          </table:table-cell>
          <table:table-cell office:value="0.0" office:value-type="float" table:style-name="af12fd3">
            <text:p>0</text:p>
          </table:table-cell>
          <table:table-cell office:value="1.0" office:value-type="float" table:style-name="a3ee0ff">
            <text:p>1</text:p>
          </table:table-cell>
          <table:table-cell office:value="1.0" office:value-type="float" table:style-name="a9f4844">
            <text:p>1</text:p>
          </table:table-cell>
          <table:table-cell office:value="0.0" office:value-type="float" table:style-name="ab4238c">
            <text:p>0</text:p>
          </table:table-cell>
          <table:table-cell office:value="0.0" office:value-type="float" table:style-name="a067875">
            <text:p>0</text:p>
          </table:table-cell>
          <table:table-cell office:string-value="" office:value-type="string">
            <text:p/>
          </table:table-cell>
          <table:table-cell office:string-value="" office:value-type="string">
            <text:p/>
          </table:table-cell>
          <table:table-cell office:string-value="" office:value-type="string">
            <text:p/>
          </table:table-cell>
        </table:table-row>
        <table:table-row>
          <table:table-cell office:string-value="Bänke" office:value-type="string">
            <text:p>Bänke</text:p>
          </table:table-cell>
          <table:table-cell office:string-value="S_12" office:value-type="string">
            <text:p>S_12</text:p>
          </table:table-cell>
          <table:table-cell office:string-value="NTL" office:value-type="string">
            <text:p>NTL</text:p>
          </table:table-cell>
          <table:table-cell office:value="2.0" office:value-type="float" table:style-name="a94c0d1">
            <text:p>2</text:p>
          </table:table-cell>
          <table:table-cell office:value="2.0" office:value-type="float" table:style-name="aac6184">
            <text:p>2</text:p>
          </table:table-cell>
          <table:table-cell office:string-value="Transekt 18" office:value-type="string">
            <text:p>Transekt 18</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3" office:value-type="date">
            <text:p>2017-05-23</text:p>
          </table:table-cell>
          <table:table-cell office:value="711.0" office:value-type="float" table:style-name="adc56b4">
            <text:p>711</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Caenis robusta" office:value-type="string">
            <text:p>Caenis robusta</text:p>
          </table:table-cell>
          <table:table-cell office:value="176.0" office:value-type="float" table:style-name="a0c4285">
            <text:p>176</text:p>
          </table:table-cell>
          <table:table-cell office:string-value="" office:value-type="string">
            <text:p/>
          </table:table-cell>
          <table:table-cell office:string-value="" office:value-type="string">
            <text:p/>
          </table:table-cell>
          <table:table-cell office:value="1.0" office:value-type="float" table:style-name="a4e8e07">
            <text:p>1</text:p>
          </table:table-cell>
          <table:table-cell office:value="1.0" office:value-type="float" table:style-name="af19348">
            <text:p>1</text:p>
          </table:table-cell>
          <table:table-cell office:value="0.0" office:value-type="float" table:style-name="ac23378">
            <text:p>0</text:p>
          </table:table-cell>
          <table:table-cell office:value="0.0" office:value-type="float" table:style-name="a107243">
            <text:p>0</text:p>
          </table:table-cell>
          <table:table-cell office:value="1.0" office:value-type="float" table:style-name="ade9994">
            <text:p>1</text:p>
          </table:table-cell>
          <table:table-cell office:value="0.0" office:value-type="float" table:style-name="aefdc61">
            <text:p>0</text:p>
          </table:table-cell>
          <table:table-cell office:value="0.0" office:value-type="float" table:style-name="aa06f2d">
            <text:p>0</text:p>
          </table:table-cell>
          <table:table-cell office:string-value="" office:value-type="string">
            <text:p/>
          </table:table-cell>
          <table:table-cell office:string-value="" office:value-type="string">
            <text:p/>
          </table:table-cell>
          <table:table-cell office:string-value="" office:value-type="string">
            <text:p/>
          </table:table-cell>
        </table:table-row>
        <table:table-row>
          <table:table-cell office:string-value="Bänke" office:value-type="string">
            <text:p>Bänke</text:p>
          </table:table-cell>
          <table:table-cell office:string-value="S_12" office:value-type="string">
            <text:p>S_12</text:p>
          </table:table-cell>
          <table:table-cell office:string-value="NTL" office:value-type="string">
            <text:p>NTL</text:p>
          </table:table-cell>
          <table:table-cell office:value="2.0" office:value-type="float" table:style-name="a47b000">
            <text:p>2</text:p>
          </table:table-cell>
          <table:table-cell office:value="2.0" office:value-type="float" table:style-name="a23ea1b">
            <text:p>2</text:p>
          </table:table-cell>
          <table:table-cell office:string-value="Transekt 18" office:value-type="string">
            <text:p>Transekt 18</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3" office:value-type="date">
            <text:p>2017-05-23</text:p>
          </table:table-cell>
          <table:table-cell office:value="10196.0" office:value-type="float" table:style-name="ab0ea54">
            <text:p>10,196</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Ceraclea senilis" office:value-type="string">
            <text:p>Ceraclea senilis</text:p>
          </table:table-cell>
          <table:table-cell office:value="1.0" office:value-type="float" table:style-name="ac9de3a">
            <text:p>1</text:p>
          </table:table-cell>
          <table:table-cell office:value="1.0" office:value-type="float" table:style-name="af3a103">
            <text:p>1</text:p>
          </table:table-cell>
          <table:table-cell office:value="1.0" office:value-type="float" table:style-name="a4054fc">
            <text:p>1</text:p>
          </table:table-cell>
          <table:table-cell office:value="1.0" office:value-type="float" table:style-name="a422fbd">
            <text:p>1</text:p>
          </table:table-cell>
          <table:table-cell office:value="1.0" office:value-type="float" table:style-name="a35b9fb">
            <text:p>1</text:p>
          </table:table-cell>
          <table:table-cell office:value="1.0" office:value-type="float" table:style-name="a562bf8">
            <text:p>1</text:p>
          </table:table-cell>
          <table:table-cell office:value="1.0" office:value-type="float" table:style-name="a3bf57a">
            <text:p>1</text:p>
          </table:table-cell>
          <table:table-cell office:value="1.0" office:value-type="float" table:style-name="a182f4c">
            <text:p>1</text:p>
          </table:table-cell>
          <table:table-cell office:value="0.0" office:value-type="float" table:style-name="a5715a3">
            <text:p>0</text:p>
          </table:table-cell>
          <table:table-cell office:value="0.0" office:value-type="float" table:style-name="a51aaef">
            <text:p>0</text:p>
          </table:table-cell>
          <table:table-cell office:string-value="" office:value-type="string">
            <text:p/>
          </table:table-cell>
          <table:table-cell office:string-value="" office:value-type="string">
            <text:p/>
          </table:table-cell>
          <table:table-cell office:string-value="" office:value-type="string">
            <text:p/>
          </table:table-cell>
        </table:table-row>
        <table:table-row>
          <table:table-cell office:string-value="Bänke" office:value-type="string">
            <text:p>Bänke</text:p>
          </table:table-cell>
          <table:table-cell office:string-value="S_12" office:value-type="string">
            <text:p>S_12</text:p>
          </table:table-cell>
          <table:table-cell office:string-value="NTL" office:value-type="string">
            <text:p>NTL</text:p>
          </table:table-cell>
          <table:table-cell office:value="2.0" office:value-type="float" table:style-name="addb3f2">
            <text:p>2</text:p>
          </table:table-cell>
          <table:table-cell office:value="2.0" office:value-type="float" table:style-name="ad5fd50">
            <text:p>2</text:p>
          </table:table-cell>
          <table:table-cell office:string-value="Transekt 18" office:value-type="string">
            <text:p>Transekt 18</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3" office:value-type="date">
            <text:p>2017-05-23</text:p>
          </table:table-cell>
          <table:table-cell office:value="493.0" office:value-type="float" table:style-name="a30543e">
            <text:p>493</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Ceratopogonidae Gen. Sp.  " office:value-type="string">
            <text:p>Ceratopogonidae Gen. Sp. <text:s text:c="1"/></text:p>
          </table:table-cell>
          <table:table-cell office:value="1.0" office:value-type="float" table:style-name="ab02cef">
            <text:p>1</text:p>
          </table:table-cell>
          <table:table-cell office:value="0.0" office:value-type="float" table:style-name="aa4cf1c">
            <text:p>0</text:p>
          </table:table-cell>
          <table:table-cell office:value="0.0" office:value-type="float" table:style-name="ab339ca">
            <text:p>0</text:p>
          </table:table-cell>
          <table:table-cell office:value="0.0" office:value-type="float" table:style-name="a1bb1bf">
            <text:p>0</text:p>
          </table:table-cell>
          <table:table-cell office:value="1.0" office:value-type="float" table:style-name="a6e2917">
            <text:p>1</text:p>
          </table:table-cell>
          <table:table-cell office:value="0.0" office:value-type="float" table:style-name="a9b9965">
            <text:p>0</text:p>
          </table:table-cell>
          <table:table-cell office:value="0.0" office:value-type="float" table:style-name="a01051a">
            <text:p>0</text:p>
          </table:table-cell>
          <table:table-cell office:value="0.0" office:value-type="float" table:style-name="a123119">
            <text:p>0</text:p>
          </table:table-cell>
          <table:table-cell office:value="0.0" office:value-type="float" table:style-name="acf454c">
            <text:p>0</text:p>
          </table:table-cell>
          <table:table-cell office:value="0.0" office:value-type="float" table:style-name="acfdc4a">
            <text:p>0</text:p>
          </table:table-cell>
          <table:table-cell office:string-value="" office:value-type="string">
            <text:p/>
          </table:table-cell>
          <table:table-cell office:string-value="" office:value-type="string">
            <text:p/>
          </table:table-cell>
          <table:table-cell office:string-value="" office:value-type="string">
            <text:p/>
          </table:table-cell>
        </table:table-row>
        <table:table-row>
          <table:table-cell office:string-value="Bänke" office:value-type="string">
            <text:p>Bänke</text:p>
          </table:table-cell>
          <table:table-cell office:string-value="S_12" office:value-type="string">
            <text:p>S_12</text:p>
          </table:table-cell>
          <table:table-cell office:string-value="NTL" office:value-type="string">
            <text:p>NTL</text:p>
          </table:table-cell>
          <table:table-cell office:value="2.0" office:value-type="float" table:style-name="a1cb131">
            <text:p>2</text:p>
          </table:table-cell>
          <table:table-cell office:value="2.0" office:value-type="float" table:style-name="a52816e">
            <text:p>2</text:p>
          </table:table-cell>
          <table:table-cell office:string-value="Transekt 18" office:value-type="string">
            <text:p>Transekt 18</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3" office:value-type="date">
            <text:p>2017-05-23</text:p>
          </table:table-cell>
          <table:table-cell office:value="281.0" office:value-type="float" table:style-name="a76127a">
            <text:p>281</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Cyrnus crenaticornis" office:value-type="string">
            <text:p>Cyrnus crenaticornis</text:p>
          </table:table-cell>
          <table:table-cell office:value="3.0" office:value-type="float" table:style-name="a9993d7">
            <text:p>3</text:p>
          </table:table-cell>
          <table:table-cell office:value="1.0" office:value-type="float" table:style-name="a753162">
            <text:p>1</text:p>
          </table:table-cell>
          <table:table-cell office:value="0.0" office:value-type="float" table:style-name="a29ac4b">
            <text:p>0</text:p>
          </table:table-cell>
          <table:table-cell office:value="1.0" office:value-type="float" table:style-name="a31e066">
            <text:p>1</text:p>
          </table:table-cell>
          <table:table-cell office:value="1.0" office:value-type="float" table:style-name="a7cf424">
            <text:p>1</text:p>
          </table:table-cell>
          <table:table-cell office:value="1.0" office:value-type="float" table:style-name="a268ab6">
            <text:p>1</text:p>
          </table:table-cell>
          <table:table-cell office:value="0.0" office:value-type="float" table:style-name="a479ef2">
            <text:p>0</text:p>
          </table:table-cell>
          <table:table-cell office:value="1.0" office:value-type="float" table:style-name="ab80b0d">
            <text:p>1</text:p>
          </table:table-cell>
          <table:table-cell office:value="0.0" office:value-type="float" table:style-name="a60eaee">
            <text:p>0</text:p>
          </table:table-cell>
          <table:table-cell office:value="0.0" office:value-type="float" table:style-name="a14c6d2">
            <text:p>0</text:p>
          </table:table-cell>
          <table:table-cell office:string-value="" office:value-type="string">
            <text:p/>
          </table:table-cell>
          <table:table-cell office:string-value="" office:value-type="string">
            <text:p/>
          </table:table-cell>
          <table:table-cell office:string-value="" office:value-type="string">
            <text:p/>
          </table:table-cell>
        </table:table-row>
        <table:table-row>
          <table:table-cell office:string-value="Bänke" office:value-type="string">
            <text:p>Bänke</text:p>
          </table:table-cell>
          <table:table-cell office:string-value="S_12" office:value-type="string">
            <text:p>S_12</text:p>
          </table:table-cell>
          <table:table-cell office:string-value="NTL" office:value-type="string">
            <text:p>NTL</text:p>
          </table:table-cell>
          <table:table-cell office:value="2.0" office:value-type="float" table:style-name="a79e0bb">
            <text:p>2</text:p>
          </table:table-cell>
          <table:table-cell office:value="2.0" office:value-type="float" table:style-name="a086398">
            <text:p>2</text:p>
          </table:table-cell>
          <table:table-cell office:string-value="Transekt 18" office:value-type="string">
            <text:p>Transekt 18</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3" office:value-type="date">
            <text:p>2017-05-23</text:p>
          </table:table-cell>
          <table:table-cell office:value="10819.0" office:value-type="float" table:style-name="a078f3a">
            <text:p>10,819</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Endochironomus tendens" office:value-type="string">
            <text:p>Endochironomus tendens</text:p>
          </table:table-cell>
          <table:table-cell office:value="3.0" office:value-type="float" table:style-name="a5e2b76">
            <text:p>3</text:p>
          </table:table-cell>
          <table:table-cell office:string-value="" office:value-type="string">
            <text:p/>
          </table:table-cell>
          <table:table-cell office:value="0.0" office:value-type="float" table:style-name="adf087b">
            <text:p>0</text:p>
          </table:table-cell>
          <table:table-cell office:value="1.0" office:value-type="float" table:style-name="ace96d4">
            <text:p>1</text:p>
          </table:table-cell>
          <table:table-cell office:value="1.0" office:value-type="float" table:style-name="a323107">
            <text:p>1</text:p>
          </table:table-cell>
          <table:table-cell office:value="0.0" office:value-type="float" table:style-name="a72b880">
            <text:p>0</text:p>
          </table:table-cell>
          <table:table-cell office:value="0.0" office:value-type="float" table:style-name="aa5c306">
            <text:p>0</text:p>
          </table:table-cell>
          <table:table-cell office:value="1.0" office:value-type="float" table:style-name="aacb34d">
            <text:p>1</text:p>
          </table:table-cell>
          <table:table-cell office:value="0.0" office:value-type="float" table:style-name="a9efb16">
            <text:p>0</text:p>
          </table:table-cell>
          <table:table-cell office:value="1.0" office:value-type="float" table:style-name="a1d2e87">
            <text:p>1</text:p>
          </table:table-cell>
          <table:table-cell office:string-value="" office:value-type="string">
            <text:p/>
          </table:table-cell>
          <table:table-cell office:string-value="" office:value-type="string">
            <text:p/>
          </table:table-cell>
          <table:table-cell office:string-value="" office:value-type="string">
            <text:p/>
          </table:table-cell>
        </table:table-row>
        <table:table-row>
          <table:table-cell office:string-value="Bänke" office:value-type="string">
            <text:p>Bänke</text:p>
          </table:table-cell>
          <table:table-cell office:string-value="S_12" office:value-type="string">
            <text:p>S_12</text:p>
          </table:table-cell>
          <table:table-cell office:string-value="NTL" office:value-type="string">
            <text:p>NTL</text:p>
          </table:table-cell>
          <table:table-cell office:value="2.0" office:value-type="float" table:style-name="a327cb9">
            <text:p>2</text:p>
          </table:table-cell>
          <table:table-cell office:value="2.0" office:value-type="float" table:style-name="afd30e8">
            <text:p>2</text:p>
          </table:table-cell>
          <table:table-cell office:string-value="Transekt 18" office:value-type="string">
            <text:p>Transekt 18</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3" office:value-type="date">
            <text:p>2017-05-23</text:p>
          </table:table-cell>
          <table:table-cell office:value="1024.0" office:value-type="float" table:style-name="a1a58be">
            <text:p>1,024</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Gyraulus albus" office:value-type="string">
            <text:p>Gyraulus albus</text:p>
          </table:table-cell>
          <table:table-cell office:value="10.0" office:value-type="float" table:style-name="a502001">
            <text:p>10</text:p>
          </table:table-cell>
          <table:table-cell office:value="0.0" office:value-type="float" table:style-name="a170014">
            <text:p>0</text:p>
          </table:table-cell>
          <table:table-cell office:value="0.0" office:value-type="float" table:style-name="a451c16">
            <text:p>0</text:p>
          </table:table-cell>
          <table:table-cell office:value="0.0" office:value-type="float" table:style-name="a3291cf">
            <text:p>0</text:p>
          </table:table-cell>
          <table:table-cell office:value="1.0" office:value-type="float" table:style-name="a97cf00">
            <text:p>1</text:p>
          </table:table-cell>
          <table:table-cell office:value="1.0" office:value-type="float" table:style-name="a9f9b6c">
            <text:p>1</text:p>
          </table:table-cell>
          <table:table-cell office:value="1.0" office:value-type="float" table:style-name="a414691">
            <text:p>1</text:p>
          </table:table-cell>
          <table:table-cell office:value="1.0" office:value-type="float" table:style-name="ab84e88">
            <text:p>1</text:p>
          </table:table-cell>
          <table:table-cell office:value="0.0" office:value-type="float" table:style-name="aa7d976">
            <text:p>0</text:p>
          </table:table-cell>
          <table:table-cell office:value="0.0" office:value-type="float" table:style-name="ad99fa2">
            <text:p>0</text:p>
          </table:table-cell>
          <table:table-cell office:string-value="" office:value-type="string">
            <text:p/>
          </table:table-cell>
          <table:table-cell office:string-value="" office:value-type="string">
            <text:p/>
          </table:table-cell>
          <table:table-cell office:string-value="" office:value-type="string">
            <text:p/>
          </table:table-cell>
        </table:table-row>
        <table:table-row>
          <table:table-cell office:string-value="Bänke" office:value-type="string">
            <text:p>Bänke</text:p>
          </table:table-cell>
          <table:table-cell office:string-value="S_12" office:value-type="string">
            <text:p>S_12</text:p>
          </table:table-cell>
          <table:table-cell office:string-value="NTL" office:value-type="string">
            <text:p>NTL</text:p>
          </table:table-cell>
          <table:table-cell office:value="2.0" office:value-type="float" table:style-name="a339fb2">
            <text:p>2</text:p>
          </table:table-cell>
          <table:table-cell office:value="2.0" office:value-type="float" table:style-name="a1af59a">
            <text:p>2</text:p>
          </table:table-cell>
          <table:table-cell office:string-value="Transekt 18" office:value-type="string">
            <text:p>Transekt 18</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3" office:value-type="date">
            <text:p>2017-05-23</text:p>
          </table:table-cell>
          <table:table-cell office:value="1051.0" office:value-type="float" table:style-name="a99f612">
            <text:p>1,051</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Hippeutis complanatus" office:value-type="string">
            <text:p>Hippeutis complanatus</text:p>
          </table:table-cell>
          <table:table-cell office:value="6.0" office:value-type="float" table:style-name="adf49f5">
            <text:p>6</text:p>
          </table:table-cell>
          <table:table-cell office:value="1.0" office:value-type="float" table:style-name="ad8164d">
            <text:p>1</text:p>
          </table:table-cell>
          <table:table-cell office:value="1.0" office:value-type="float" table:style-name="adc163c">
            <text:p>1</text:p>
          </table:table-cell>
          <table:table-cell office:value="1.0" office:value-type="float" table:style-name="a1943a4">
            <text:p>1</text:p>
          </table:table-cell>
          <table:table-cell office:value="1.0" office:value-type="float" table:style-name="ae56ad8">
            <text:p>1</text:p>
          </table:table-cell>
          <table:table-cell office:value="1.0" office:value-type="float" table:style-name="a32a626">
            <text:p>1</text:p>
          </table:table-cell>
          <table:table-cell office:value="1.0" office:value-type="float" table:style-name="ac95054">
            <text:p>1</text:p>
          </table:table-cell>
          <table:table-cell office:value="1.0" office:value-type="float" table:style-name="ae3ed14">
            <text:p>1</text:p>
          </table:table-cell>
          <table:table-cell office:value="0.0" office:value-type="float" table:style-name="aff5be6">
            <text:p>0</text:p>
          </table:table-cell>
          <table:table-cell office:value="0.0" office:value-type="float" table:style-name="a3a72e9">
            <text:p>0</text:p>
          </table:table-cell>
          <table:table-cell office:string-value="" office:value-type="string">
            <text:p/>
          </table:table-cell>
          <table:table-cell office:string-value="" office:value-type="string">
            <text:p/>
          </table:table-cell>
          <table:table-cell office:string-value="" office:value-type="string">
            <text:p/>
          </table:table-cell>
        </table:table-row>
        <table:table-row>
          <table:table-cell office:string-value="Bänke" office:value-type="string">
            <text:p>Bänke</text:p>
          </table:table-cell>
          <table:table-cell office:string-value="S_12" office:value-type="string">
            <text:p>S_12</text:p>
          </table:table-cell>
          <table:table-cell office:string-value="NTL" office:value-type="string">
            <text:p>NTL</text:p>
          </table:table-cell>
          <table:table-cell office:value="2.0" office:value-type="float" table:style-name="a686ca7">
            <text:p>2</text:p>
          </table:table-cell>
          <table:table-cell office:value="2.0" office:value-type="float" table:style-name="ac323f6">
            <text:p>2</text:p>
          </table:table-cell>
          <table:table-cell office:string-value="Transekt 18" office:value-type="string">
            <text:p>Transekt 18</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3" office:value-type="date">
            <text:p>2017-05-23</text:p>
          </table:table-cell>
          <table:table-cell office:value="159.0" office:value-type="float" table:style-name="ace16d7">
            <text:p>159</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Ischnura elegans" office:value-type="string">
            <text:p>Ischnura elegans</text:p>
          </table:table-cell>
          <table:table-cell office:value="65.0" office:value-type="float" table:style-name="a4012c6">
            <text:p>65</text:p>
          </table:table-cell>
          <table:table-cell office:value="1.0" office:value-type="float" table:style-name="a05971c">
            <text:p>1</text:p>
          </table:table-cell>
          <table:table-cell office:value="1.0" office:value-type="float" table:style-name="a57b393">
            <text:p>1</text:p>
          </table:table-cell>
          <table:table-cell office:value="1.0" office:value-type="float" table:style-name="a577f91">
            <text:p>1</text:p>
          </table:table-cell>
          <table:table-cell office:value="1.0" office:value-type="float" table:style-name="acf6a87">
            <text:p>1</text:p>
          </table:table-cell>
          <table:table-cell office:value="1.0" office:value-type="float" table:style-name="a1fed17">
            <text:p>1</text:p>
          </table:table-cell>
          <table:table-cell office:value="1.0" office:value-type="float" table:style-name="adfae9d">
            <text:p>1</text:p>
          </table:table-cell>
          <table:table-cell office:value="1.0" office:value-type="float" table:style-name="a133345">
            <text:p>1</text:p>
          </table:table-cell>
          <table:table-cell office:value="0.0" office:value-type="float" table:style-name="ab7bd4a">
            <text:p>0</text:p>
          </table:table-cell>
          <table:table-cell office:value="0.0" office:value-type="float" table:style-name="a84d1d8">
            <text:p>0</text:p>
          </table:table-cell>
          <table:table-cell office:string-value="" office:value-type="string">
            <text:p/>
          </table:table-cell>
          <table:table-cell office:string-value="" office:value-type="string">
            <text:p/>
          </table:table-cell>
          <table:table-cell office:string-value="" office:value-type="string">
            <text:p/>
          </table:table-cell>
        </table:table-row>
        <table:table-row>
          <table:table-cell office:string-value="Bänke" office:value-type="string">
            <text:p>Bänke</text:p>
          </table:table-cell>
          <table:table-cell office:string-value="S_12" office:value-type="string">
            <text:p>S_12</text:p>
          </table:table-cell>
          <table:table-cell office:string-value="NTL" office:value-type="string">
            <text:p>NTL</text:p>
          </table:table-cell>
          <table:table-cell office:value="2.0" office:value-type="float" table:style-name="a67f961">
            <text:p>2</text:p>
          </table:table-cell>
          <table:table-cell office:value="2.0" office:value-type="float" table:style-name="ad26e97">
            <text:p>2</text:p>
          </table:table-cell>
          <table:table-cell office:string-value="Transekt 18" office:value-type="string">
            <text:p>Transekt 18</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3" office:value-type="date">
            <text:p>2017-05-23</text:p>
          </table:table-cell>
          <table:table-cell office:value="1030.0" office:value-type="float" table:style-name="ad6d1b8">
            <text:p>1,030</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Lymnaea stagnalis" office:value-type="string">
            <text:p>Lymnaea stagnalis</text:p>
          </table:table-cell>
          <table:table-cell office:value="1.0" office:value-type="float" table:style-name="a46baf2">
            <text:p>1</text:p>
          </table:table-cell>
          <table:table-cell office:string-value="" office:value-type="string">
            <text:p/>
          </table:table-cell>
          <table:table-cell office:value="0.0" office:value-type="float" table:style-name="ab2b293">
            <text:p>0</text:p>
          </table:table-cell>
          <table:table-cell office:value="0.0" office:value-type="float" table:style-name="a88dce1">
            <text:p>0</text:p>
          </table:table-cell>
          <table:table-cell office:value="1.0" office:value-type="float" table:style-name="a3e4edd">
            <text:p>1</text:p>
          </table:table-cell>
          <table:table-cell office:value="0.0" office:value-type="float" table:style-name="ae066cc">
            <text:p>0</text:p>
          </table:table-cell>
          <table:table-cell office:value="0.0" office:value-type="float" table:style-name="a79bca7">
            <text:p>0</text:p>
          </table:table-cell>
          <table:table-cell office:value="0.0" office:value-type="float" table:style-name="a24627a">
            <text:p>0</text:p>
          </table:table-cell>
          <table:table-cell office:value="0.0" office:value-type="float" table:style-name="a4cb285">
            <text:p>0</text:p>
          </table:table-cell>
          <table:table-cell office:value="0.0" office:value-type="float" table:style-name="a41af3f">
            <text:p>0</text:p>
          </table:table-cell>
          <table:table-cell office:string-value="" office:value-type="string">
            <text:p/>
          </table:table-cell>
          <table:table-cell office:string-value="" office:value-type="string">
            <text:p/>
          </table:table-cell>
          <table:table-cell office:string-value="" office:value-type="string">
            <text:p/>
          </table:table-cell>
        </table:table-row>
        <table:table-row>
          <table:table-cell office:string-value="Bänke" office:value-type="string">
            <text:p>Bänke</text:p>
          </table:table-cell>
          <table:table-cell office:string-value="S_12" office:value-type="string">
            <text:p>S_12</text:p>
          </table:table-cell>
          <table:table-cell office:string-value="NTL" office:value-type="string">
            <text:p>NTL</text:p>
          </table:table-cell>
          <table:table-cell office:value="2.0" office:value-type="float" table:style-name="a9ae9b4">
            <text:p>2</text:p>
          </table:table-cell>
          <table:table-cell office:value="2.0" office:value-type="float" table:style-name="a923414">
            <text:p>2</text:p>
          </table:table-cell>
          <table:table-cell office:string-value="Transekt 18" office:value-type="string">
            <text:p>Transekt 18</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3" office:value-type="date">
            <text:p>2017-05-23</text:p>
          </table:table-cell>
          <table:table-cell office:value="20196.0" office:value-type="float" table:style-name="a5d832b">
            <text:p>20,196</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Microtendipes chloris/pedellus-Gr." office:value-type="string">
            <text:p>Microtendipes chloris/pedellus-Gr.</text:p>
          </table:table-cell>
          <table:table-cell office:value="48.0" office:value-type="float" table:style-name="a376a2c">
            <text:p>48</text:p>
          </table:table-cell>
          <table:table-cell office:value="0.0" office:value-type="float" table:style-name="a298bf4">
            <text:p>0</text:p>
          </table:table-cell>
          <table:table-cell office:value="1.0" office:value-type="float" table:style-name="ac7cd2b">
            <text:p>1</text:p>
          </table:table-cell>
          <table:table-cell office:value="1.0" office:value-type="float" table:style-name="ac69f7e">
            <text:p>1</text:p>
          </table:table-cell>
          <table:table-cell office:value="1.0" office:value-type="float" table:style-name="a9c0a3c">
            <text:p>1</text:p>
          </table:table-cell>
          <table:table-cell office:value="1.0" office:value-type="float" table:style-name="a576cc7">
            <text:p>1</text:p>
          </table:table-cell>
          <table:table-cell office:value="1.0" office:value-type="float" table:style-name="a26977f">
            <text:p>1</text:p>
          </table:table-cell>
          <table:table-cell office:value="1.0" office:value-type="float" table:style-name="af2cd71">
            <text:p>1</text:p>
          </table:table-cell>
          <table:table-cell office:value="0.0" office:value-type="float" table:style-name="a02f1a2">
            <text:p>0</text:p>
          </table:table-cell>
          <table:table-cell office:value="1.0" office:value-type="float" table:style-name="aa56c4e">
            <text:p>1</text:p>
          </table:table-cell>
          <table:table-cell office:string-value="" office:value-type="string">
            <text:p/>
          </table:table-cell>
          <table:table-cell office:string-value="" office:value-type="string">
            <text:p/>
          </table:table-cell>
          <table:table-cell office:string-value="" office:value-type="string">
            <text:p/>
          </table:table-cell>
        </table:table-row>
        <table:table-row>
          <table:table-cell office:string-value="Bänke" office:value-type="string">
            <text:p>Bänke</text:p>
          </table:table-cell>
          <table:table-cell office:string-value="S_12" office:value-type="string">
            <text:p>S_12</text:p>
          </table:table-cell>
          <table:table-cell office:string-value="NTL" office:value-type="string">
            <text:p>NTL</text:p>
          </table:table-cell>
          <table:table-cell office:value="2.0" office:value-type="float" table:style-name="ad9559e">
            <text:p>2</text:p>
          </table:table-cell>
          <table:table-cell office:value="2.0" office:value-type="float" table:style-name="a8bead5">
            <text:p>2</text:p>
          </table:table-cell>
          <table:table-cell office:string-value="Transekt 18" office:value-type="string">
            <text:p>Transekt 18</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3" office:value-type="date">
            <text:p>2017-05-23</text:p>
          </table:table-cell>
          <table:table-cell office:value="1392.0" office:value-type="float" table:style-name="a1ca8ea">
            <text:p>1,392</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Pontogammarus robustoides" office:value-type="string">
            <text:p>Pontogammarus robustoides</text:p>
          </table:table-cell>
          <table:table-cell office:value="6.0" office:value-type="float" table:style-name="ad24b93">
            <text:p>6</text:p>
          </table:table-cell>
          <table:table-cell office:value="0.0" office:value-type="float" table:style-name="adaa289">
            <text:p>0</text:p>
          </table:table-cell>
          <table:table-cell office:value="0.0" office:value-type="float" table:style-name="ad16192">
            <text:p>0</text:p>
          </table:table-cell>
          <table:table-cell office:value="0.0" office:value-type="float" table:style-name="ae66be6">
            <text:p>0</text:p>
          </table:table-cell>
          <table:table-cell office:value="1.0" office:value-type="float" table:style-name="a8c6341">
            <text:p>1</text:p>
          </table:table-cell>
          <table:table-cell office:value="0.0" office:value-type="float" table:style-name="a2c1857">
            <text:p>0</text:p>
          </table:table-cell>
          <table:table-cell office:value="0.0" office:value-type="float" table:style-name="a69c161">
            <text:p>0</text:p>
          </table:table-cell>
          <table:table-cell office:value="0.0" office:value-type="float" table:style-name="ad3be9d">
            <text:p>0</text:p>
          </table:table-cell>
          <table:table-cell office:value="1.0" office:value-type="float" table:style-name="a0148ee">
            <text:p>1</text:p>
          </table:table-cell>
          <table:table-cell office:value="0.0" office:value-type="float" table:style-name="a65eff4">
            <text:p>0</text:p>
          </table:table-cell>
          <table:table-cell office:string-value="" office:value-type="string">
            <text:p/>
          </table:table-cell>
          <table:table-cell office:string-value="" office:value-type="string">
            <text:p/>
          </table:table-cell>
          <table:table-cell office:string-value="" office:value-type="string">
            <text:p/>
          </table:table-cell>
        </table:table-row>
        <table:table-row>
          <table:table-cell office:string-value="Bänke" office:value-type="string">
            <text:p>Bänke</text:p>
          </table:table-cell>
          <table:table-cell office:string-value="S_12" office:value-type="string">
            <text:p>S_12</text:p>
          </table:table-cell>
          <table:table-cell office:string-value="NTL" office:value-type="string">
            <text:p>NTL</text:p>
          </table:table-cell>
          <table:table-cell office:value="2.0" office:value-type="float" table:style-name="a38a120">
            <text:p>2</text:p>
          </table:table-cell>
          <table:table-cell office:value="2.0" office:value-type="float" table:style-name="a84fc51">
            <text:p>2</text:p>
          </table:table-cell>
          <table:table-cell office:string-value="Transekt 18" office:value-type="string">
            <text:p>Transekt 18</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3" office:value-type="date">
            <text:p>2017-05-23</text:p>
          </table:table-cell>
          <table:table-cell office:value="30253.0" office:value-type="float" table:style-name="a04a4ef">
            <text:p>30,253</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Synendotendipes lepidus" office:value-type="string">
            <text:p>Synendotendipes lepidus</text:p>
          </table:table-cell>
          <table:table-cell office:value="10.0" office:value-type="float" table:style-name="a2f2bf6">
            <text:p>10</text:p>
          </table:table-cell>
          <table:table-cell office:string-value="" office:value-type="string">
            <text:p/>
          </table:table-cell>
          <table:table-cell office:value="0.0" office:value-type="float" table:style-name="a0429b2">
            <text:p>0</text:p>
          </table:table-cell>
          <table:table-cell office:value="2.0" office:value-type="float" table:style-name="a4a1291">
            <text:p>2</text:p>
          </table:table-cell>
          <table:table-cell office:value="1.0" office:value-type="float" table:style-name="aadbac8">
            <text:p>1</text:p>
          </table:table-cell>
          <table:table-cell office:value="0.0" office:value-type="float" table:style-name="a5ea06a">
            <text:p>0</text:p>
          </table:table-cell>
          <table:table-cell office:value="0.0" office:value-type="float" table:style-name="affec6f">
            <text:p>0</text:p>
          </table:table-cell>
          <table:table-cell office:value="1.0" office:value-type="float" table:style-name="aa4da62">
            <text:p>1</text:p>
          </table:table-cell>
          <table:table-cell office:value="0.0" office:value-type="float" table:style-name="af9661f">
            <text:p>0</text:p>
          </table:table-cell>
          <table:table-cell office:value="1.0" office:value-type="float" table:style-name="a7d69cf">
            <text:p>1</text:p>
          </table:table-cell>
          <table:table-cell office:string-value="" office:value-type="string">
            <text:p/>
          </table:table-cell>
          <table:table-cell office:string-value="" office:value-type="string">
            <text:p/>
          </table:table-cell>
          <table:table-cell office:string-value="" office:value-type="string">
            <text:p/>
          </table:table-cell>
        </table:table-row>
        <table:table-row>
          <table:table-cell office:string-value="Bänke" office:value-type="string">
            <text:p>Bänke</text:p>
          </table:table-cell>
          <table:table-cell office:string-value="S_12" office:value-type="string">
            <text:p>S_12</text:p>
          </table:table-cell>
          <table:table-cell office:string-value="NTL" office:value-type="string">
            <text:p>NTL</text:p>
          </table:table-cell>
          <table:table-cell office:value="2.0" office:value-type="float" table:style-name="aa4e726">
            <text:p>2</text:p>
          </table:table-cell>
          <table:table-cell office:value="2.0" office:value-type="float" table:style-name="a3ac172">
            <text:p>2</text:p>
          </table:table-cell>
          <table:table-cell office:string-value="Transekt 18" office:value-type="string">
            <text:p>Transekt 18</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3" office:value-type="date">
            <text:p>2017-05-23</text:p>
          </table:table-cell>
          <table:table-cell office:value="10531.0" office:value-type="float" table:style-name="a348e47">
            <text:p>10,531</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Tanypus kraatzi" office:value-type="string">
            <text:p>Tanypus kraatzi</text:p>
          </table:table-cell>
          <table:table-cell office:value="1.0" office:value-type="float" table:style-name="a23a50b">
            <text:p>1</text:p>
          </table:table-cell>
          <table:table-cell office:string-value="" office:value-type="string">
            <text:p/>
          </table:table-cell>
          <table:table-cell office:string-value="" office:value-type="string">
            <text:p/>
          </table:table-cell>
          <table:table-cell office:value="1.0" office:value-type="float" table:style-name="a98d7a8">
            <text:p>1</text:p>
          </table:table-cell>
          <table:table-cell office:value="1.0" office:value-type="float" table:style-name="a29b558">
            <text:p>1</text:p>
          </table:table-cell>
          <table:table-cell office:value="0.0" office:value-type="float" table:style-name="ab15252">
            <text:p>0</text:p>
          </table:table-cell>
          <table:table-cell office:value="0.0" office:value-type="float" table:style-name="a307a77">
            <text:p>0</text:p>
          </table:table-cell>
          <table:table-cell office:value="1.0" office:value-type="float" table:style-name="ac940f2">
            <text:p>1</text:p>
          </table:table-cell>
          <table:table-cell office:value="0.0" office:value-type="float" table:style-name="a8082f1">
            <text:p>0</text:p>
          </table:table-cell>
          <table:table-cell office:value="1.0" office:value-type="float" table:style-name="a8f6fc7">
            <text:p>1</text:p>
          </table:table-cell>
          <table:table-cell office:string-value="" office:value-type="string">
            <text:p/>
          </table:table-cell>
          <table:table-cell office:string-value="" office:value-type="string">
            <text:p/>
          </table:table-cell>
          <table:table-cell office:string-value="" office:value-type="string">
            <text:p/>
          </table:table-cell>
        </table:table-row>
        <table:table-row>
          <table:table-cell office:string-value="Bänke" office:value-type="string">
            <text:p>Bänke</text:p>
          </table:table-cell>
          <table:table-cell office:string-value="S_12" office:value-type="string">
            <text:p>S_12</text:p>
          </table:table-cell>
          <table:table-cell office:string-value="NTL" office:value-type="string">
            <text:p>NTL</text:p>
          </table:table-cell>
          <table:table-cell office:value="2.0" office:value-type="float" table:style-name="a2ece00">
            <text:p>2</text:p>
          </table:table-cell>
          <table:table-cell office:value="2.0" office:value-type="float" table:style-name="a48c3d6">
            <text:p>2</text:p>
          </table:table-cell>
          <table:table-cell office:string-value="Transekt 18" office:value-type="string">
            <text:p>Transekt 18</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3" office:value-type="date">
            <text:p>2017-05-23</text:p>
          </table:table-cell>
          <table:table-cell office:value="1095.0" office:value-type="float" table:style-name="aaf1bbd">
            <text:p>1,095</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Acroloxus lacustris" office:value-type="string">
            <text:p>Acroloxus lacustris</text:p>
          </table:table-cell>
          <table:table-cell office:value="1.0" office:value-type="float" table:style-name="a2ea5cc">
            <text:p>1</text:p>
          </table:table-cell>
          <table:table-cell office:value="1.0" office:value-type="float" table:style-name="a502650">
            <text:p>1</text:p>
          </table:table-cell>
          <table:table-cell office:value="0.0" office:value-type="float" table:style-name="aefad39">
            <text:p>0</text:p>
          </table:table-cell>
          <table:table-cell office:value="1.0" office:value-type="float" table:style-name="a1f7357">
            <text:p>1</text:p>
          </table:table-cell>
          <table:table-cell office:value="1.0" office:value-type="float" table:style-name="a3816f8">
            <text:p>1</text:p>
          </table:table-cell>
          <table:table-cell office:value="1.0" office:value-type="float" table:style-name="a479d0c">
            <text:p>1</text:p>
          </table:table-cell>
          <table:table-cell office:value="0.0" office:value-type="float" table:style-name="a3adbf2">
            <text:p>0</text:p>
          </table:table-cell>
          <table:table-cell office:value="2.0" office:value-type="float" table:style-name="acbe6f7">
            <text:p>2</text:p>
          </table:table-cell>
          <table:table-cell office:value="0.0" office:value-type="float" table:style-name="a09eba8">
            <text:p>0</text:p>
          </table:table-cell>
          <table:table-cell office:value="0.0" office:value-type="float" table:style-name="af6ea1f">
            <text:p>0</text:p>
          </table:table-cell>
          <table:table-cell office:string-value="" office:value-type="string">
            <text:p/>
          </table:table-cell>
          <table:table-cell office:string-value="" office:value-type="string">
            <text:p/>
          </table:table-cell>
          <table:table-cell office:string-value="" office:value-type="string">
            <text:p/>
          </table:table-cell>
        </table:table-row>
        <table:table-row>
          <table:table-cell office:string-value="Bänke" office:value-type="string">
            <text:p>Bänke</text:p>
          </table:table-cell>
          <table:table-cell office:string-value="S_12" office:value-type="string">
            <text:p>S_12</text:p>
          </table:table-cell>
          <table:table-cell office:string-value="NTL" office:value-type="string">
            <text:p>NTL</text:p>
          </table:table-cell>
          <table:table-cell office:value="2.0" office:value-type="float" table:style-name="a666016">
            <text:p>2</text:p>
          </table:table-cell>
          <table:table-cell office:value="2.0" office:value-type="float" table:style-name="a94610c">
            <text:p>2</text:p>
          </table:table-cell>
          <table:table-cell office:string-value="Transekt 18" office:value-type="string">
            <text:p>Transekt 18</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3" office:value-type="date">
            <text:p>2017-05-23</text:p>
          </table:table-cell>
          <table:table-cell office:value="1332.0" office:value-type="float" table:style-name="ab6b6e5">
            <text:p>1,332</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Alboglossiphonia heteroclita" office:value-type="string">
            <text:p>Alboglossiphonia heteroclita</text:p>
          </table:table-cell>
          <table:table-cell office:value="4.0" office:value-type="float" table:style-name="a4fdc19">
            <text:p>4</text:p>
          </table:table-cell>
          <table:table-cell office:string-value="" office:value-type="string">
            <text:p/>
          </table:table-cell>
          <table:table-cell office:value="0.0" office:value-type="float" table:style-name="a4b75fb">
            <text:p>0</text:p>
          </table:table-cell>
          <table:table-cell office:value="0.0" office:value-type="float" table:style-name="a47aada">
            <text:p>0</text:p>
          </table:table-cell>
          <table:table-cell office:value="1.0" office:value-type="float" table:style-name="ab85fe5">
            <text:p>1</text:p>
          </table:table-cell>
          <table:table-cell office:value="0.0" office:value-type="float" table:style-name="a04cf99">
            <text:p>0</text:p>
          </table:table-cell>
          <table:table-cell office:value="0.0" office:value-type="float" table:style-name="a1bbeae">
            <text:p>0</text:p>
          </table:table-cell>
          <table:table-cell office:value="0.0" office:value-type="float" table:style-name="ad29e30">
            <text:p>0</text:p>
          </table:table-cell>
          <table:table-cell office:value="0.0" office:value-type="float" table:style-name="aec9209">
            <text:p>0</text:p>
          </table:table-cell>
          <table:table-cell office:value="0.0" office:value-type="float" table:style-name="aa2f7c9">
            <text:p>0</text:p>
          </table:table-cell>
          <table:table-cell office:string-value="" office:value-type="string">
            <text:p/>
          </table:table-cell>
          <table:table-cell office:string-value="" office:value-type="string">
            <text:p/>
          </table:table-cell>
          <table:table-cell office:string-value="" office:value-type="string">
            <text:p/>
          </table:table-cell>
        </table:table-row>
        <table:table-row>
          <table:table-cell office:string-value="Bänke" office:value-type="string">
            <text:p>Bänke</text:p>
          </table:table-cell>
          <table:table-cell office:string-value="S_12" office:value-type="string">
            <text:p>S_12</text:p>
          </table:table-cell>
          <table:table-cell office:string-value="NTL" office:value-type="string">
            <text:p>NTL</text:p>
          </table:table-cell>
          <table:table-cell office:value="2.0" office:value-type="float" table:style-name="aadd803">
            <text:p>2</text:p>
          </table:table-cell>
          <table:table-cell office:value="2.0" office:value-type="float" table:style-name="acb2933">
            <text:p>2</text:p>
          </table:table-cell>
          <table:table-cell office:string-value="Transekt 18" office:value-type="string">
            <text:p>Transekt 18</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3" office:value-type="date">
            <text:p>2017-05-23</text:p>
          </table:table-cell>
          <table:table-cell office:value="1369.0" office:value-type="float" table:style-name="a6ef57e">
            <text:p>1,369</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Alboglossiphonia hyalina" office:value-type="string">
            <text:p>Alboglossiphonia hyalina</text:p>
          </table:table-cell>
          <table:table-cell office:value="4.0" office:value-type="float" table:style-name="a7989f0">
            <text:p>4</text:p>
          </table:table-cell>
          <table:table-cell office:value="0.0" office:value-type="float" table:style-name="ab1b63e">
            <text:p>0</text:p>
          </table:table-cell>
          <table:table-cell office:value="0.0" office:value-type="float" table:style-name="a995627">
            <text:p>0</text:p>
          </table:table-cell>
          <table:table-cell office:value="1.0" office:value-type="float" table:style-name="a6bb25d">
            <text:p>1</text:p>
          </table:table-cell>
          <table:table-cell office:value="1.0" office:value-type="float" table:style-name="a411e07">
            <text:p>1</text:p>
          </table:table-cell>
          <table:table-cell office:value="0.0" office:value-type="float" table:style-name="acd613c">
            <text:p>0</text:p>
          </table:table-cell>
          <table:table-cell office:value="0.0" office:value-type="float" table:style-name="ad4c95e">
            <text:p>0</text:p>
          </table:table-cell>
          <table:table-cell office:value="1.0" office:value-type="float" table:style-name="a13006f">
            <text:p>1</text:p>
          </table:table-cell>
          <table:table-cell office:value="0.0" office:value-type="float" table:style-name="aced66a">
            <text:p>0</text:p>
          </table:table-cell>
          <table:table-cell office:value="0.0" office:value-type="float" table:style-name="a54f734">
            <text:p>0</text:p>
          </table:table-cell>
          <table:table-cell office:string-value="" office:value-type="string">
            <text:p/>
          </table:table-cell>
          <table:table-cell office:string-value="" office:value-type="string">
            <text:p/>
          </table:table-cell>
          <table:table-cell office:string-value="" office:value-type="string">
            <text:p/>
          </table:table-cell>
        </table:table-row>
        <table:table-row>
          <table:table-cell office:string-value="Bänke" office:value-type="string">
            <text:p>Bänke</text:p>
          </table:table-cell>
          <table:table-cell office:string-value="S_12" office:value-type="string">
            <text:p>S_12</text:p>
          </table:table-cell>
          <table:table-cell office:string-value="NTL" office:value-type="string">
            <text:p>NTL</text:p>
          </table:table-cell>
          <table:table-cell office:value="2.0" office:value-type="float" table:style-name="a096727">
            <text:p>2</text:p>
          </table:table-cell>
          <table:table-cell office:value="2.0" office:value-type="float" table:style-name="a6cc568">
            <text:p>2</text:p>
          </table:table-cell>
          <table:table-cell office:string-value="Transekt 18" office:value-type="string">
            <text:p>Transekt 18</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3" office:value-type="date">
            <text:p>2017-05-23</text:p>
          </table:table-cell>
          <table:table-cell office:value="1434.0" office:value-type="float" table:style-name="a3f2096">
            <text:p>1,434</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Alboglossiphonia striata" office:value-type="string">
            <text:p>Alboglossiphonia striata</text:p>
          </table:table-cell>
          <table:table-cell office:value="2.0" office:value-type="float" table:style-name="a0b170b">
            <text:p>2</text:p>
          </table:table-cell>
          <table:table-cell office:value="0.0" office:value-type="float" table:style-name="afa13d2">
            <text:p>0</text:p>
          </table:table-cell>
          <table:table-cell office:value="0.0" office:value-type="float" table:style-name="ae983cb">
            <text:p>0</text:p>
          </table:table-cell>
          <table:table-cell office:value="2.0" office:value-type="float" table:style-name="aec20ed">
            <text:p>2</text:p>
          </table:table-cell>
          <table:table-cell office:value="1.0" office:value-type="float" table:style-name="a191432">
            <text:p>1</text:p>
          </table:table-cell>
          <table:table-cell office:value="0.0" office:value-type="float" table:style-name="aa4bfcb">
            <text:p>0</text:p>
          </table:table-cell>
          <table:table-cell office:value="0.0" office:value-type="float" table:style-name="a341c4e">
            <text:p>0</text:p>
          </table:table-cell>
          <table:table-cell office:value="2.0" office:value-type="float" table:style-name="a341ba0">
            <text:p>2</text:p>
          </table:table-cell>
          <table:table-cell office:value="0.0" office:value-type="float" table:style-name="a389617">
            <text:p>0</text:p>
          </table:table-cell>
          <table:table-cell office:value="0.0" office:value-type="float" table:style-name="abf31b5">
            <text:p>0</text:p>
          </table:table-cell>
          <table:table-cell office:string-value="" office:value-type="string">
            <text:p/>
          </table:table-cell>
          <table:table-cell office:string-value="" office:value-type="string">
            <text:p/>
          </table:table-cell>
          <table:table-cell office:string-value="" office:value-type="string">
            <text:p/>
          </table:table-cell>
        </table:table-row>
        <table:table-row>
          <table:table-cell office:string-value="Bänke" office:value-type="string">
            <text:p>Bänke</text:p>
          </table:table-cell>
          <table:table-cell office:string-value="S_12" office:value-type="string">
            <text:p>S_12</text:p>
          </table:table-cell>
          <table:table-cell office:string-value="NTL" office:value-type="string">
            <text:p>NTL</text:p>
          </table:table-cell>
          <table:table-cell office:value="2.0" office:value-type="float" table:style-name="af623cf">
            <text:p>2</text:p>
          </table:table-cell>
          <table:table-cell office:value="2.0" office:value-type="float" table:style-name="a8c6c8e">
            <text:p>2</text:p>
          </table:table-cell>
          <table:table-cell office:string-value="Transekt 18" office:value-type="string">
            <text:p>Transekt 18</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3" office:value-type="date">
            <text:p>2017-05-23</text:p>
          </table:table-cell>
          <table:table-cell office:value="418.0" office:value-type="float" table:style-name="ada8526">
            <text:p>418</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Anax imperator" office:value-type="string">
            <text:p>Anax imperator</text:p>
          </table:table-cell>
          <table:table-cell office:value="1.0" office:value-type="float" table:style-name="a2040a5">
            <text:p>1</text:p>
          </table:table-cell>
          <table:table-cell office:value="0.0" office:value-type="float" table:style-name="af6cfe4">
            <text:p>0</text:p>
          </table:table-cell>
          <table:table-cell office:value="1.0" office:value-type="float" table:style-name="a9de049">
            <text:p>1</text:p>
          </table:table-cell>
          <table:table-cell office:value="1.0" office:value-type="float" table:style-name="af16759">
            <text:p>1</text:p>
          </table:table-cell>
          <table:table-cell office:value="1.0" office:value-type="float" table:style-name="a8d7064">
            <text:p>1</text:p>
          </table:table-cell>
          <table:table-cell office:value="0.0" office:value-type="float" table:style-name="a3abbeb">
            <text:p>0</text:p>
          </table:table-cell>
          <table:table-cell office:value="0.0" office:value-type="float" table:style-name="a2f8021">
            <text:p>0</text:p>
          </table:table-cell>
          <table:table-cell office:value="1.0" office:value-type="float" table:style-name="ae78e59">
            <text:p>1</text:p>
          </table:table-cell>
          <table:table-cell office:value="0.0" office:value-type="float" table:style-name="ab121c6">
            <text:p>0</text:p>
          </table:table-cell>
          <table:table-cell office:value="0.0" office:value-type="float" table:style-name="a9108ba">
            <text:p>0</text:p>
          </table:table-cell>
          <table:table-cell office:string-value="" office:value-type="string">
            <text:p/>
          </table:table-cell>
          <table:table-cell office:string-value="" office:value-type="string">
            <text:p/>
          </table:table-cell>
          <table:table-cell office:string-value="" office:value-type="string">
            <text:p/>
          </table:table-cell>
        </table:table-row>
        <table:table-row>
          <table:table-cell office:string-value="Bänke" office:value-type="string">
            <text:p>Bänke</text:p>
          </table:table-cell>
          <table:table-cell office:string-value="S_12" office:value-type="string">
            <text:p>S_12</text:p>
          </table:table-cell>
          <table:table-cell office:string-value="NTL" office:value-type="string">
            <text:p>NTL</text:p>
          </table:table-cell>
          <table:table-cell office:value="2.0" office:value-type="float" table:style-name="a75233d">
            <text:p>2</text:p>
          </table:table-cell>
          <table:table-cell office:value="2.0" office:value-type="float" table:style-name="a33b92f">
            <text:p>2</text:p>
          </table:table-cell>
          <table:table-cell office:string-value="Transekt 18" office:value-type="string">
            <text:p>Transekt 18</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3" office:value-type="date">
            <text:p>2017-05-23</text:p>
          </table:table-cell>
          <table:table-cell office:value="1040.0" office:value-type="float" table:style-name="a91c90c">
            <text:p>1,040</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Anisus vortex" office:value-type="string">
            <text:p>Anisus vortex</text:p>
          </table:table-cell>
          <table:table-cell office:value="3.0" office:value-type="float" table:style-name="a4898d5">
            <text:p>3</text:p>
          </table:table-cell>
          <table:table-cell office:value="0.0" office:value-type="float" table:style-name="aef56cc">
            <text:p>0</text:p>
          </table:table-cell>
          <table:table-cell office:value="0.0" office:value-type="float" table:style-name="af10b7f">
            <text:p>0</text:p>
          </table:table-cell>
          <table:table-cell office:value="1.0" office:value-type="float" table:style-name="abedc58">
            <text:p>1</text:p>
          </table:table-cell>
          <table:table-cell office:value="1.0" office:value-type="float" table:style-name="a9e6b32">
            <text:p>1</text:p>
          </table:table-cell>
          <table:table-cell office:value="0.0" office:value-type="float" table:style-name="a6a6f3f">
            <text:p>0</text:p>
          </table:table-cell>
          <table:table-cell office:value="0.0" office:value-type="float" table:style-name="ad97c64">
            <text:p>0</text:p>
          </table:table-cell>
          <table:table-cell office:value="1.0" office:value-type="float" table:style-name="a8c6c36">
            <text:p>1</text:p>
          </table:table-cell>
          <table:table-cell office:value="0.0" office:value-type="float" table:style-name="ad45699">
            <text:p>0</text:p>
          </table:table-cell>
          <table:table-cell office:value="0.0" office:value-type="float" table:style-name="ad2d496">
            <text:p>0</text:p>
          </table:table-cell>
          <table:table-cell office:string-value="" office:value-type="string">
            <text:p/>
          </table:table-cell>
          <table:table-cell office:string-value="" office:value-type="string">
            <text:p/>
          </table:table-cell>
          <table:table-cell office:string-value="" office:value-type="string">
            <text:p/>
          </table:table-cell>
        </table:table-row>
        <table:table-row>
          <table:table-cell office:string-value="Bänke" office:value-type="string">
            <text:p>Bänke</text:p>
          </table:table-cell>
          <table:table-cell office:string-value="S_12" office:value-type="string">
            <text:p>S_12</text:p>
          </table:table-cell>
          <table:table-cell office:string-value="NTL" office:value-type="string">
            <text:p>NTL</text:p>
          </table:table-cell>
          <table:table-cell office:value="2.0" office:value-type="float" table:style-name="a041ec5">
            <text:p>2</text:p>
          </table:table-cell>
          <table:table-cell office:value="2.0" office:value-type="float" table:style-name="a229829">
            <text:p>2</text:p>
          </table:table-cell>
          <table:table-cell office:string-value="Transekt 18" office:value-type="string">
            <text:p>Transekt 18</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3" office:value-type="date">
            <text:p>2017-05-23</text:p>
          </table:table-cell>
          <table:table-cell office:value="1137.0" office:value-type="float" table:style-name="ac5a788">
            <text:p>1,137</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Argyroneta aquatica" office:value-type="string">
            <text:p>Argyroneta aquatica</text:p>
          </table:table-cell>
          <table:table-cell office:value="3.0" office:value-type="float" table:style-name="a84dbbc">
            <text:p>3</text:p>
          </table:table-cell>
          <table:table-cell office:value="0.0" office:value-type="float" table:style-name="ad2e54a">
            <text:p>0</text:p>
          </table:table-cell>
          <table:table-cell office:value="0.0" office:value-type="float" table:style-name="ada5155">
            <text:p>0</text:p>
          </table:table-cell>
          <table:table-cell office:value="2.0" office:value-type="float" table:style-name="a3d62ac">
            <text:p>2</text:p>
          </table:table-cell>
          <table:table-cell office:value="4.0" office:value-type="float" table:style-name="a76bef5">
            <text:p>4</text:p>
          </table:table-cell>
          <table:table-cell office:value="0.0" office:value-type="float" table:style-name="a8dc3e1">
            <text:p>0</text:p>
          </table:table-cell>
          <table:table-cell office:value="0.0" office:value-type="float" table:style-name="a5d1d37">
            <text:p>0</text:p>
          </table:table-cell>
          <table:table-cell office:value="2.0" office:value-type="float" table:style-name="a482dea">
            <text:p>2</text:p>
          </table:table-cell>
          <table:table-cell office:value="0.0" office:value-type="float" table:style-name="a1b8759">
            <text:p>0</text:p>
          </table:table-cell>
          <table:table-cell office:value="0.0" office:value-type="float" table:style-name="a4350c4">
            <text:p>0</text:p>
          </table:table-cell>
          <table:table-cell office:string-value="" office:value-type="string">
            <text:p/>
          </table:table-cell>
          <table:table-cell office:string-value="" office:value-type="string">
            <text:p/>
          </table:table-cell>
          <table:table-cell office:string-value="" office:value-type="string">
            <text:p/>
          </table:table-cell>
        </table:table-row>
        <table:table-row>
          <table:table-cell office:string-value="Bänke" office:value-type="string">
            <text:p>Bänke</text:p>
          </table:table-cell>
          <table:table-cell office:string-value="S_12" office:value-type="string">
            <text:p>S_12</text:p>
          </table:table-cell>
          <table:table-cell office:string-value="NTL" office:value-type="string">
            <text:p>NTL</text:p>
          </table:table-cell>
          <table:table-cell office:value="2.0" office:value-type="float" table:style-name="a41ca5d">
            <text:p>2</text:p>
          </table:table-cell>
          <table:table-cell office:value="2.0" office:value-type="float" table:style-name="a3a21f7">
            <text:p>2</text:p>
          </table:table-cell>
          <table:table-cell office:string-value="Transekt 18" office:value-type="string">
            <text:p>Transekt 18</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3" office:value-type="date">
            <text:p>2017-05-23</text:p>
          </table:table-cell>
          <table:table-cell office:value="1216.0" office:value-type="float" table:style-name="a25f95f">
            <text:p>1,216</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Bithynia leachii" office:value-type="string">
            <text:p>Bithynia leachii</text:p>
          </table:table-cell>
          <table:table-cell office:value="20.0" office:value-type="float" table:style-name="aa94724">
            <text:p>20</text:p>
          </table:table-cell>
          <table:table-cell office:value="0.0" office:value-type="float" table:style-name="a6c4948">
            <text:p>0</text:p>
          </table:table-cell>
          <table:table-cell office:value="0.0" office:value-type="float" table:style-name="a270682">
            <text:p>0</text:p>
          </table:table-cell>
          <table:table-cell office:value="2.0" office:value-type="float" table:style-name="a62d680">
            <text:p>2</text:p>
          </table:table-cell>
          <table:table-cell office:value="1.0" office:value-type="float" table:style-name="ae18d55">
            <text:p>1</text:p>
          </table:table-cell>
          <table:table-cell office:value="0.0" office:value-type="float" table:style-name="a4b1b49">
            <text:p>0</text:p>
          </table:table-cell>
          <table:table-cell office:value="0.0" office:value-type="float" table:style-name="a19baea">
            <text:p>0</text:p>
          </table:table-cell>
          <table:table-cell office:value="1.0" office:value-type="float" table:style-name="aba05da">
            <text:p>1</text:p>
          </table:table-cell>
          <table:table-cell office:value="0.0" office:value-type="float" table:style-name="a3aa08d">
            <text:p>0</text:p>
          </table:table-cell>
          <table:table-cell office:value="0.0" office:value-type="float" table:style-name="a290976">
            <text:p>0</text:p>
          </table:table-cell>
          <table:table-cell office:string-value="" office:value-type="string">
            <text:p/>
          </table:table-cell>
          <table:table-cell office:string-value="" office:value-type="string">
            <text:p/>
          </table:table-cell>
          <table:table-cell office:string-value="" office:value-type="string">
            <text:p/>
          </table:table-cell>
        </table:table-row>
        <table:table-row>
          <table:table-cell office:string-value="Bänke" office:value-type="string">
            <text:p>Bänke</text:p>
          </table:table-cell>
          <table:table-cell office:string-value="S_12" office:value-type="string">
            <text:p>S_12</text:p>
          </table:table-cell>
          <table:table-cell office:string-value="NTL" office:value-type="string">
            <text:p>NTL</text:p>
          </table:table-cell>
          <table:table-cell office:value="2.0" office:value-type="float" table:style-name="a6dcd89">
            <text:p>2</text:p>
          </table:table-cell>
          <table:table-cell office:value="2.0" office:value-type="float" table:style-name="a0675f8">
            <text:p>2</text:p>
          </table:table-cell>
          <table:table-cell office:string-value="Transekt 18" office:value-type="string">
            <text:p>Transekt 18</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3" office:value-type="date">
            <text:p>2017-05-23</text:p>
          </table:table-cell>
          <table:table-cell office:value="409.0" office:value-type="float" table:style-name="a3c8836">
            <text:p>409</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Chironomus sp." office:value-type="string">
            <text:p>Chironomus sp.</text:p>
          </table:table-cell>
          <table:table-cell office:value="3.0" office:value-type="float" table:style-name="a2e15b2">
            <text:p>3</text:p>
          </table:table-cell>
          <table:table-cell office:value="0.0" office:value-type="float" table:style-name="a4c838b">
            <text:p>0</text:p>
          </table:table-cell>
          <table:table-cell office:value="0.0" office:value-type="float" table:style-name="adcc98f">
            <text:p>0</text:p>
          </table:table-cell>
          <table:table-cell office:value="0.0" office:value-type="float" table:style-name="a95b2d0">
            <text:p>0</text:p>
          </table:table-cell>
          <table:table-cell office:value="1.0" office:value-type="float" table:style-name="a56d7be">
            <text:p>1</text:p>
          </table:table-cell>
          <table:table-cell office:value="0.0" office:value-type="float" table:style-name="a74d356">
            <text:p>0</text:p>
          </table:table-cell>
          <table:table-cell office:value="0.0" office:value-type="float" table:style-name="a89216d">
            <text:p>0</text:p>
          </table:table-cell>
          <table:table-cell office:value="0.0" office:value-type="float" table:style-name="ac55e5e">
            <text:p>0</text:p>
          </table:table-cell>
          <table:table-cell office:value="0.0" office:value-type="float" table:style-name="a9db85e">
            <text:p>0</text:p>
          </table:table-cell>
          <table:table-cell office:value="1.0" office:value-type="float" table:style-name="a241386">
            <text:p>1</text:p>
          </table:table-cell>
          <table:table-cell office:string-value="" office:value-type="string">
            <text:p/>
          </table:table-cell>
          <table:table-cell office:string-value="" office:value-type="string">
            <text:p/>
          </table:table-cell>
          <table:table-cell office:string-value="" office:value-type="string">
            <text:p/>
          </table:table-cell>
        </table:table-row>
        <table:table-row>
          <table:table-cell office:string-value="Bänke" office:value-type="string">
            <text:p>Bänke</text:p>
          </table:table-cell>
          <table:table-cell office:string-value="S_12" office:value-type="string">
            <text:p>S_12</text:p>
          </table:table-cell>
          <table:table-cell office:string-value="NTL" office:value-type="string">
            <text:p>NTL</text:p>
          </table:table-cell>
          <table:table-cell office:value="2.0" office:value-type="float" table:style-name="a849554">
            <text:p>2</text:p>
          </table:table-cell>
          <table:table-cell office:value="2.0" office:value-type="float" table:style-name="ab36e6d">
            <text:p>2</text:p>
          </table:table-cell>
          <table:table-cell office:string-value="Transekt 18" office:value-type="string">
            <text:p>Transekt 18</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3" office:value-type="date">
            <text:p>2017-05-23</text:p>
          </table:table-cell>
          <table:table-cell office:value="10784.0" office:value-type="float" table:style-name="acdbc91">
            <text:p>10,784</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Chironomus longipes" office:value-type="string">
            <text:p>Chironomus longipes</text:p>
          </table:table-cell>
          <table:table-cell office:value="13.0" office:value-type="float" table:style-name="a2b6070">
            <text:p>13</text:p>
          </table:table-cell>
          <table:table-cell office:value="0.0" office:value-type="float" table:style-name="a632e05">
            <text:p>0</text:p>
          </table:table-cell>
          <table:table-cell office:value="0.0" office:value-type="float" table:style-name="abfd19b">
            <text:p>0</text:p>
          </table:table-cell>
          <table:table-cell office:value="0.0" office:value-type="float" table:style-name="afad2d0">
            <text:p>0</text:p>
          </table:table-cell>
          <table:table-cell office:value="1.0" office:value-type="float" table:style-name="afbfa3d">
            <text:p>1</text:p>
          </table:table-cell>
          <table:table-cell office:value="0.0" office:value-type="float" table:style-name="ac37241">
            <text:p>0</text:p>
          </table:table-cell>
          <table:table-cell office:value="0.0" office:value-type="float" table:style-name="a35d8c0">
            <text:p>0</text:p>
          </table:table-cell>
          <table:table-cell office:value="0.0" office:value-type="float" table:style-name="a67d467">
            <text:p>0</text:p>
          </table:table-cell>
          <table:table-cell office:value="0.0" office:value-type="float" table:style-name="abb1d98">
            <text:p>0</text:p>
          </table:table-cell>
          <table:table-cell office:value="1.0" office:value-type="float" table:style-name="a18d8ee">
            <text:p>1</text:p>
          </table:table-cell>
          <table:table-cell office:string-value="" office:value-type="string">
            <text:p/>
          </table:table-cell>
          <table:table-cell office:string-value="" office:value-type="string">
            <text:p/>
          </table:table-cell>
          <table:table-cell office:string-value="" office:value-type="string">
            <text:p/>
          </table:table-cell>
        </table:table-row>
        <table:table-row>
          <table:table-cell office:string-value="Bänke" office:value-type="string">
            <text:p>Bänke</text:p>
          </table:table-cell>
          <table:table-cell office:string-value="S_12" office:value-type="string">
            <text:p>S_12</text:p>
          </table:table-cell>
          <table:table-cell office:string-value="NTL" office:value-type="string">
            <text:p>NTL</text:p>
          </table:table-cell>
          <table:table-cell office:value="2.0" office:value-type="float" table:style-name="a7a2199">
            <text:p>2</text:p>
          </table:table-cell>
          <table:table-cell office:value="2.0" office:value-type="float" table:style-name="ab6acd6">
            <text:p>2</text:p>
          </table:table-cell>
          <table:table-cell office:string-value="Transekt 18" office:value-type="string">
            <text:p>Transekt 18</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3" office:value-type="date">
            <text:p>2017-05-23</text:p>
          </table:table-cell>
          <table:table-cell office:value="389.0" office:value-type="float" table:style-name="a3c18dc">
            <text:p>389</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Chironomus plumosus-Gr." office:value-type="string">
            <text:p>Chironomus plumosus-Gr.</text:p>
          </table:table-cell>
          <table:table-cell office:value="7.0" office:value-type="float" table:style-name="a42b23d">
            <text:p>7</text:p>
          </table:table-cell>
          <table:table-cell office:value="-2.0" office:value-type="float" table:style-name="abbf70c">
            <text:p>-2</text:p>
          </table:table-cell>
          <table:table-cell office:value="-2.0" office:value-type="float" table:style-name="a9b5949">
            <text:p>-2</text:p>
          </table:table-cell>
          <table:table-cell office:value="1.0" office:value-type="float" table:style-name="a159fe3">
            <text:p>1</text:p>
          </table:table-cell>
          <table:table-cell office:value="1.0" office:value-type="float" table:style-name="ac159ec">
            <text:p>1</text:p>
          </table:table-cell>
          <table:table-cell office:value="0.0" office:value-type="float" table:style-name="a6d48f8">
            <text:p>0</text:p>
          </table:table-cell>
          <table:table-cell office:value="0.0" office:value-type="float" table:style-name="aeeb21a">
            <text:p>0</text:p>
          </table:table-cell>
          <table:table-cell office:value="1.0" office:value-type="float" table:style-name="ae5a05d">
            <text:p>1</text:p>
          </table:table-cell>
          <table:table-cell office:value="0.0" office:value-type="float" table:style-name="a03c490">
            <text:p>0</text:p>
          </table:table-cell>
          <table:table-cell office:value="1.0" office:value-type="float" table:style-name="a469d93">
            <text:p>1</text:p>
          </table:table-cell>
          <table:table-cell office:string-value="" office:value-type="string">
            <text:p/>
          </table:table-cell>
          <table:table-cell office:string-value="" office:value-type="string">
            <text:p/>
          </table:table-cell>
          <table:table-cell office:string-value="" office:value-type="string">
            <text:p/>
          </table:table-cell>
        </table:table-row>
        <table:table-row>
          <table:table-cell office:string-value="Bänke" office:value-type="string">
            <text:p>Bänke</text:p>
          </table:table-cell>
          <table:table-cell office:string-value="S_12" office:value-type="string">
            <text:p>S_12</text:p>
          </table:table-cell>
          <table:table-cell office:string-value="NTL" office:value-type="string">
            <text:p>NTL</text:p>
          </table:table-cell>
          <table:table-cell office:value="2.0" office:value-type="float" table:style-name="aea3065">
            <text:p>2</text:p>
          </table:table-cell>
          <table:table-cell office:value="2.0" office:value-type="float" table:style-name="a3d18be">
            <text:p>2</text:p>
          </table:table-cell>
          <table:table-cell office:string-value="Transekt 18" office:value-type="string">
            <text:p>Transekt 18</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3" office:value-type="date">
            <text:p>2017-05-23</text:p>
          </table:table-cell>
          <table:table-cell office:value="394.0" office:value-type="float" table:style-name="ab7b9ef">
            <text:p>394</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Cloeon dipterum" office:value-type="string">
            <text:p>Cloeon dipterum</text:p>
          </table:table-cell>
          <table:table-cell office:value="3.0" office:value-type="float" table:style-name="a269e5b">
            <text:p>3</text:p>
          </table:table-cell>
          <table:table-cell office:string-value="" office:value-type="string">
            <text:p/>
          </table:table-cell>
          <table:table-cell office:string-value="" office:value-type="string">
            <text:p/>
          </table:table-cell>
          <table:table-cell office:value="0.0" office:value-type="float" table:style-name="a8a21b2">
            <text:p>0</text:p>
          </table:table-cell>
          <table:table-cell office:value="1.0" office:value-type="float" table:style-name="a9bb3aa">
            <text:p>1</text:p>
          </table:table-cell>
          <table:table-cell office:value="0.0" office:value-type="float" table:style-name="a3f4e73">
            <text:p>0</text:p>
          </table:table-cell>
          <table:table-cell office:value="0.0" office:value-type="float" table:style-name="aaf229b">
            <text:p>0</text:p>
          </table:table-cell>
          <table:table-cell office:value="1.0" office:value-type="float" table:style-name="a8ffba0">
            <text:p>1</text:p>
          </table:table-cell>
          <table:table-cell office:value="0.0" office:value-type="float" table:style-name="a592a0a">
            <text:p>0</text:p>
          </table:table-cell>
          <table:table-cell office:value="0.0" office:value-type="float" table:style-name="a6e6d9d">
            <text:p>0</text:p>
          </table:table-cell>
          <table:table-cell office:string-value="" office:value-type="string">
            <text:p/>
          </table:table-cell>
          <table:table-cell office:string-value="" office:value-type="string">
            <text:p/>
          </table:table-cell>
          <table:table-cell office:string-value="" office:value-type="string">
            <text:p/>
          </table:table-cell>
        </table:table-row>
        <table:table-row>
          <table:table-cell office:string-value="Bänke" office:value-type="string">
            <text:p>Bänke</text:p>
          </table:table-cell>
          <table:table-cell office:string-value="S_12" office:value-type="string">
            <text:p>S_12</text:p>
          </table:table-cell>
          <table:table-cell office:string-value="NTL" office:value-type="string">
            <text:p>NTL</text:p>
          </table:table-cell>
          <table:table-cell office:value="2.0" office:value-type="float" table:style-name="a1bd976">
            <text:p>2</text:p>
          </table:table-cell>
          <table:table-cell office:value="2.0" office:value-type="float" table:style-name="a62c1b2">
            <text:p>2</text:p>
          </table:table-cell>
          <table:table-cell office:string-value="Transekt 18" office:value-type="string">
            <text:p>Transekt 18</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3" office:value-type="date">
            <text:p>2017-05-23</text:p>
          </table:table-cell>
          <table:table-cell office:value="10354.0" office:value-type="float" table:style-name="a58ad9c">
            <text:p>10,354</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Coenagrion puella/pulchellum" office:value-type="string">
            <text:p>Coenagrion puella/pulchellum</text:p>
          </table:table-cell>
          <table:table-cell office:value="1.0" office:value-type="float" table:style-name="a7b879d">
            <text:p>1</text:p>
          </table:table-cell>
          <table:table-cell office:value="0.0" office:value-type="float" table:style-name="a70f58a">
            <text:p>0</text:p>
          </table:table-cell>
          <table:table-cell office:value="0.0" office:value-type="float" table:style-name="a17af1f">
            <text:p>0</text:p>
          </table:table-cell>
          <table:table-cell office:value="1.0" office:value-type="float" table:style-name="ae8de21">
            <text:p>1</text:p>
          </table:table-cell>
          <table:table-cell office:value="1.0" office:value-type="float" table:style-name="a9eb3e4">
            <text:p>1</text:p>
          </table:table-cell>
          <table:table-cell office:value="0.0" office:value-type="float" table:style-name="aca7c20">
            <text:p>0</text:p>
          </table:table-cell>
          <table:table-cell office:value="0.0" office:value-type="float" table:style-name="a4196b8">
            <text:p>0</text:p>
          </table:table-cell>
          <table:table-cell office:value="1.0" office:value-type="float" table:style-name="a410b16">
            <text:p>1</text:p>
          </table:table-cell>
          <table:table-cell office:value="0.0" office:value-type="float" table:style-name="a32dad9">
            <text:p>0</text:p>
          </table:table-cell>
          <table:table-cell office:value="0.0" office:value-type="float" table:style-name="a4719ee">
            <text:p>0</text:p>
          </table:table-cell>
          <table:table-cell office:string-value="" office:value-type="string">
            <text:p/>
          </table:table-cell>
          <table:table-cell office:string-value="" office:value-type="string">
            <text:p/>
          </table:table-cell>
          <table:table-cell office:string-value="" office:value-type="string">
            <text:p/>
          </table:table-cell>
        </table:table-row>
        <table:table-row>
          <table:table-cell office:string-value="Bänke" office:value-type="string">
            <text:p>Bänke</text:p>
          </table:table-cell>
          <table:table-cell office:string-value="S_12" office:value-type="string">
            <text:p>S_12</text:p>
          </table:table-cell>
          <table:table-cell office:string-value="NTL" office:value-type="string">
            <text:p>NTL</text:p>
          </table:table-cell>
          <table:table-cell office:value="2.0" office:value-type="float" table:style-name="ac1aadd">
            <text:p>2</text:p>
          </table:table-cell>
          <table:table-cell office:value="2.0" office:value-type="float" table:style-name="aa2c3f2">
            <text:p>2</text:p>
          </table:table-cell>
          <table:table-cell office:string-value="Transekt 18" office:value-type="string">
            <text:p>Transekt 18</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3" office:value-type="date">
            <text:p>2017-05-23</text:p>
          </table:table-cell>
          <table:table-cell office:value="20176.0" office:value-type="float" table:style-name="a4cb88c">
            <text:p>20,176</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Cricotopus sylvestris-Gr." office:value-type="string">
            <text:p>Cricotopus sylvestris-Gr.</text:p>
          </table:table-cell>
          <table:table-cell office:value="2.0" office:value-type="float" table:style-name="ac39f62">
            <text:p>2</text:p>
          </table:table-cell>
          <table:table-cell office:value="0.0" office:value-type="float" table:style-name="ab89f80">
            <text:p>0</text:p>
          </table:table-cell>
          <table:table-cell office:value="0.0" office:value-type="float" table:style-name="a44f90e">
            <text:p>0</text:p>
          </table:table-cell>
          <table:table-cell office:value="0.0" office:value-type="float" table:style-name="aa3ca8d">
            <text:p>0</text:p>
          </table:table-cell>
          <table:table-cell office:value="1.0" office:value-type="float" table:style-name="a5e868d">
            <text:p>1</text:p>
          </table:table-cell>
          <table:table-cell office:value="1.0" office:value-type="float" table:style-name="ae3583a">
            <text:p>1</text:p>
          </table:table-cell>
          <table:table-cell office:value="1.0" office:value-type="float" table:style-name="ad42f03">
            <text:p>1</text:p>
          </table:table-cell>
          <table:table-cell office:value="1.0" office:value-type="float" table:style-name="a597ac3">
            <text:p>1</text:p>
          </table:table-cell>
          <table:table-cell office:value="0.0" office:value-type="float" table:style-name="a852488">
            <text:p>0</text:p>
          </table:table-cell>
          <table:table-cell office:value="1.0" office:value-type="float" table:style-name="a229472">
            <text:p>1</text:p>
          </table:table-cell>
          <table:table-cell office:string-value="" office:value-type="string">
            <text:p/>
          </table:table-cell>
          <table:table-cell office:string-value="" office:value-type="string">
            <text:p/>
          </table:table-cell>
          <table:table-cell office:string-value="" office:value-type="string">
            <text:p/>
          </table:table-cell>
        </table:table-row>
        <table:table-row>
          <table:table-cell office:string-value="Bänke" office:value-type="string">
            <text:p>Bänke</text:p>
          </table:table-cell>
          <table:table-cell office:string-value="S_12" office:value-type="string">
            <text:p>S_12</text:p>
          </table:table-cell>
          <table:table-cell office:string-value="NTL" office:value-type="string">
            <text:p>NTL</text:p>
          </table:table-cell>
          <table:table-cell office:value="2.0" office:value-type="float" table:style-name="a8186a5">
            <text:p>2</text:p>
          </table:table-cell>
          <table:table-cell office:value="2.0" office:value-type="float" table:style-name="aa31955">
            <text:p>2</text:p>
          </table:table-cell>
          <table:table-cell office:string-value="Transekt 18" office:value-type="string">
            <text:p>Transekt 18</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3" office:value-type="date">
            <text:p>2017-05-23</text:p>
          </table:table-cell>
          <table:table-cell office:value="919.0" office:value-type="float" table:style-name="a1e687c">
            <text:p>919</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Enochrus testaceus" office:value-type="string">
            <text:p>Enochrus testaceus</text:p>
          </table:table-cell>
          <table:table-cell office:value="1.0" office:value-type="float" table:style-name="aa94b8b">
            <text:p>1</text:p>
          </table:table-cell>
          <table:table-cell office:value="0.0" office:value-type="float" table:style-name="a509b8c">
            <text:p>0</text:p>
          </table:table-cell>
          <table:table-cell office:value="0.0" office:value-type="float" table:style-name="a9b77b0">
            <text:p>0</text:p>
          </table:table-cell>
          <table:table-cell office:value="1.0" office:value-type="float" table:style-name="a414a2f">
            <text:p>1</text:p>
          </table:table-cell>
          <table:table-cell office:value="1.0" office:value-type="float" table:style-name="a51ab32">
            <text:p>1</text:p>
          </table:table-cell>
          <table:table-cell office:value="0.0" office:value-type="float" table:style-name="a927b2d">
            <text:p>0</text:p>
          </table:table-cell>
          <table:table-cell office:value="0.0" office:value-type="float" table:style-name="a893689">
            <text:p>0</text:p>
          </table:table-cell>
          <table:table-cell office:value="1.0" office:value-type="float" table:style-name="ac74a25">
            <text:p>1</text:p>
          </table:table-cell>
          <table:table-cell office:value="0.0" office:value-type="float" table:style-name="ae4e9a7">
            <text:p>0</text:p>
          </table:table-cell>
          <table:table-cell office:value="0.0" office:value-type="float" table:style-name="a423683">
            <text:p>0</text:p>
          </table:table-cell>
          <table:table-cell office:string-value="" office:value-type="string">
            <text:p/>
          </table:table-cell>
          <table:table-cell office:string-value="" office:value-type="string">
            <text:p/>
          </table:table-cell>
          <table:table-cell office:string-value="" office:value-type="string">
            <text:p/>
          </table:table-cell>
        </table:table-row>
        <table:table-row>
          <table:table-cell office:string-value="Bänke" office:value-type="string">
            <text:p>Bänke</text:p>
          </table:table-cell>
          <table:table-cell office:string-value="S_12" office:value-type="string">
            <text:p>S_12</text:p>
          </table:table-cell>
          <table:table-cell office:string-value="NTL" office:value-type="string">
            <text:p>NTL</text:p>
          </table:table-cell>
          <table:table-cell office:value="2.0" office:value-type="float" table:style-name="ab71903">
            <text:p>2</text:p>
          </table:table-cell>
          <table:table-cell office:value="2.0" office:value-type="float" table:style-name="af5a555">
            <text:p>2</text:p>
          </table:table-cell>
          <table:table-cell office:string-value="Transekt 18" office:value-type="string">
            <text:p>Transekt 18</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3" office:value-type="date">
            <text:p>2017-05-23</text:p>
          </table:table-cell>
          <table:table-cell office:value="1331.0" office:value-type="float" table:style-name="ab65e2f">
            <text:p>1,331</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Glossiphonia concolor" office:value-type="string">
            <text:p>Glossiphonia concolor</text:p>
          </table:table-cell>
          <table:table-cell office:value="1.0" office:value-type="float" table:style-name="a45d044">
            <text:p>1</text:p>
          </table:table-cell>
          <table:table-cell office:value="0.0" office:value-type="float" table:style-name="a93eed4">
            <text:p>0</text:p>
          </table:table-cell>
          <table:table-cell office:value="0.0" office:value-type="float" table:style-name="a6a1e61">
            <text:p>0</text:p>
          </table:table-cell>
          <table:table-cell office:value="1.0" office:value-type="float" table:style-name="ace917a">
            <text:p>1</text:p>
          </table:table-cell>
          <table:table-cell office:value="1.0" office:value-type="float" table:style-name="a6c89ad">
            <text:p>1</text:p>
          </table:table-cell>
          <table:table-cell office:value="0.0" office:value-type="float" table:style-name="a2fe785">
            <text:p>0</text:p>
          </table:table-cell>
          <table:table-cell office:value="0.0" office:value-type="float" table:style-name="a727e6e">
            <text:p>0</text:p>
          </table:table-cell>
          <table:table-cell office:value="1.0" office:value-type="float" table:style-name="a073836">
            <text:p>1</text:p>
          </table:table-cell>
          <table:table-cell office:value="0.0" office:value-type="float" table:style-name="a61cfd8">
            <text:p>0</text:p>
          </table:table-cell>
          <table:table-cell office:value="0.0" office:value-type="float" table:style-name="a5560bf">
            <text:p>0</text:p>
          </table:table-cell>
          <table:table-cell office:string-value="" office:value-type="string">
            <text:p/>
          </table:table-cell>
          <table:table-cell office:string-value="" office:value-type="string">
            <text:p/>
          </table:table-cell>
          <table:table-cell office:string-value="" office:value-type="string">
            <text:p/>
          </table:table-cell>
        </table:table-row>
        <table:table-row>
          <table:table-cell office:string-value="Bänke" office:value-type="string">
            <text:p>Bänke</text:p>
          </table:table-cell>
          <table:table-cell office:string-value="S_12" office:value-type="string">
            <text:p>S_12</text:p>
          </table:table-cell>
          <table:table-cell office:string-value="NTL" office:value-type="string">
            <text:p>NTL</text:p>
          </table:table-cell>
          <table:table-cell office:value="2.0" office:value-type="float" table:style-name="af82f80">
            <text:p>2</text:p>
          </table:table-cell>
          <table:table-cell office:value="2.0" office:value-type="float" table:style-name="ae54996">
            <text:p>2</text:p>
          </table:table-cell>
          <table:table-cell office:string-value="Transekt 18" office:value-type="string">
            <text:p>Transekt 18</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3" office:value-type="date">
            <text:p>2017-05-23</text:p>
          </table:table-cell>
          <table:table-cell office:value="20986.0" office:value-type="float" table:style-name="ab24ba9">
            <text:p>20,986</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Glyptotendipes pallens/glaucus" office:value-type="string">
            <text:p>Glyptotendipes pallens/glaucus</text:p>
          </table:table-cell>
          <table:table-cell office:value="1.0" office:value-type="float" table:style-name="a6b81a5">
            <text:p>1</text:p>
          </table:table-cell>
          <table:table-cell office:string-value="" office:value-type="string">
            <text:p/>
          </table:table-cell>
          <table:table-cell office:value="0.0" office:value-type="float" table:style-name="a33926e">
            <text:p>0</text:p>
          </table:table-cell>
          <table:table-cell office:value="2.0" office:value-type="float" table:style-name="ab2a400">
            <text:p>2</text:p>
          </table:table-cell>
          <table:table-cell office:value="1.0" office:value-type="float" table:style-name="a6ed642">
            <text:p>1</text:p>
          </table:table-cell>
          <table:table-cell office:value="0.0" office:value-type="float" table:style-name="a093544">
            <text:p>0</text:p>
          </table:table-cell>
          <table:table-cell office:value="0.0" office:value-type="float" table:style-name="a6cf25f">
            <text:p>0</text:p>
          </table:table-cell>
          <table:table-cell office:value="1.0" office:value-type="float" table:style-name="a54f1bf">
            <text:p>1</text:p>
          </table:table-cell>
          <table:table-cell office:value="0.0" office:value-type="float" table:style-name="aef540b">
            <text:p>0</text:p>
          </table:table-cell>
          <table:table-cell office:value="1.0" office:value-type="float" table:style-name="a9f560b">
            <text:p>1</text:p>
          </table:table-cell>
          <table:table-cell office:string-value="" office:value-type="string">
            <text:p/>
          </table:table-cell>
          <table:table-cell office:string-value="" office:value-type="string">
            <text:p/>
          </table:table-cell>
          <table:table-cell office:string-value="" office:value-type="string">
            <text:p/>
          </table:table-cell>
        </table:table-row>
        <table:table-row>
          <table:table-cell office:string-value="Bänke" office:value-type="string">
            <text:p>Bänke</text:p>
          </table:table-cell>
          <table:table-cell office:string-value="S_12" office:value-type="string">
            <text:p>S_12</text:p>
          </table:table-cell>
          <table:table-cell office:string-value="NTL" office:value-type="string">
            <text:p>NTL</text:p>
          </table:table-cell>
          <table:table-cell office:value="2.0" office:value-type="float" table:style-name="a2b37dc">
            <text:p>2</text:p>
          </table:table-cell>
          <table:table-cell office:value="2.0" office:value-type="float" table:style-name="aa3bfc2">
            <text:p>2</text:p>
          </table:table-cell>
          <table:table-cell office:string-value="Transekt 18" office:value-type="string">
            <text:p>Transekt 18</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3" office:value-type="date">
            <text:p>2017-05-23</text:p>
          </table:table-cell>
          <table:table-cell office:value="10505.0" office:value-type="float" table:style-name="ab5b84f">
            <text:p>10,505</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Guttipelopia guttipennis" office:value-type="string">
            <text:p>Guttipelopia guttipennis</text:p>
          </table:table-cell>
          <table:table-cell office:value="2.0" office:value-type="float" table:style-name="ae91c5c">
            <text:p>2</text:p>
          </table:table-cell>
          <table:table-cell office:string-value="" office:value-type="string">
            <text:p/>
          </table:table-cell>
          <table:table-cell office:value="1.0" office:value-type="float" table:style-name="a52bd71">
            <text:p>1</text:p>
          </table:table-cell>
          <table:table-cell office:value="2.0" office:value-type="float" table:style-name="a8bf87c">
            <text:p>2</text:p>
          </table:table-cell>
          <table:table-cell office:value="1.0" office:value-type="float" table:style-name="a77b360">
            <text:p>1</text:p>
          </table:table-cell>
          <table:table-cell office:value="0.0" office:value-type="float" table:style-name="ae22228">
            <text:p>0</text:p>
          </table:table-cell>
          <table:table-cell office:value="1.0" office:value-type="float" table:style-name="ae0e7df">
            <text:p>1</text:p>
          </table:table-cell>
          <table:table-cell office:value="2.0" office:value-type="float" table:style-name="a2334be">
            <text:p>2</text:p>
          </table:table-cell>
          <table:table-cell office:value="0.0" office:value-type="float" table:style-name="ae3cd52">
            <text:p>0</text:p>
          </table:table-cell>
          <table:table-cell office:value="1.0" office:value-type="float" table:style-name="ad98d95">
            <text:p>1</text:p>
          </table:table-cell>
          <table:table-cell office:string-value="" office:value-type="string">
            <text:p/>
          </table:table-cell>
          <table:table-cell office:string-value="" office:value-type="string">
            <text:p/>
          </table:table-cell>
          <table:table-cell office:string-value="" office:value-type="string">
            <text:p/>
          </table:table-cell>
        </table:table-row>
        <table:table-row>
          <table:table-cell office:string-value="Bänke" office:value-type="string">
            <text:p>Bänke</text:p>
          </table:table-cell>
          <table:table-cell office:string-value="S_12" office:value-type="string">
            <text:p>S_12</text:p>
          </table:table-cell>
          <table:table-cell office:string-value="NTL" office:value-type="string">
            <text:p>NTL</text:p>
          </table:table-cell>
          <table:table-cell office:value="2.0" office:value-type="float" table:style-name="a2363d8">
            <text:p>2</text:p>
          </table:table-cell>
          <table:table-cell office:value="2.0" office:value-type="float" table:style-name="ae994ad">
            <text:p>2</text:p>
          </table:table-cell>
          <table:table-cell office:string-value="Transekt 18" office:value-type="string">
            <text:p>Transekt 18</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3" office:value-type="date">
            <text:p>2017-05-23</text:p>
          </table:table-cell>
          <table:table-cell office:value="20994.0" office:value-type="float" table:style-name="accef45">
            <text:p>20,994</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Haliplus sibiricus" office:value-type="string">
            <text:p>Haliplus sibiricus</text:p>
          </table:table-cell>
          <table:table-cell office:value="1.0" office:value-type="float" table:style-name="ada34c5">
            <text:p>1</text:p>
          </table:table-cell>
          <table:table-cell office:value="0.0" office:value-type="float" table:style-name="a842b53">
            <text:p>0</text:p>
          </table:table-cell>
          <table:table-cell office:value="0.0" office:value-type="float" table:style-name="add12ce">
            <text:p>0</text:p>
          </table:table-cell>
          <table:table-cell office:value="0.0" office:value-type="float" table:style-name="a059d38">
            <text:p>0</text:p>
          </table:table-cell>
          <table:table-cell office:value="1.0" office:value-type="float" table:style-name="a07cc9a">
            <text:p>1</text:p>
          </table:table-cell>
          <table:table-cell office:value="0.0" office:value-type="float" table:style-name="a45b46d">
            <text:p>0</text:p>
          </table:table-cell>
          <table:table-cell office:value="0.0" office:value-type="float" table:style-name="aad8313">
            <text:p>0</text:p>
          </table:table-cell>
          <table:table-cell office:value="0.0" office:value-type="float" table:style-name="a5a6276">
            <text:p>0</text:p>
          </table:table-cell>
          <table:table-cell office:value="0.0" office:value-type="float" table:style-name="ac17494">
            <text:p>0</text:p>
          </table:table-cell>
          <table:table-cell office:value="0.0" office:value-type="float" table:style-name="ad4ebd5">
            <text:p>0</text:p>
          </table:table-cell>
          <table:table-cell office:string-value="" office:value-type="string">
            <text:p/>
          </table:table-cell>
          <table:table-cell office:string-value="" office:value-type="string">
            <text:p/>
          </table:table-cell>
          <table:table-cell office:string-value="" office:value-type="string">
            <text:p/>
          </table:table-cell>
        </table:table-row>
        <table:table-row>
          <table:table-cell office:string-value="Bänke" office:value-type="string">
            <text:p>Bänke</text:p>
          </table:table-cell>
          <table:table-cell office:string-value="S_12" office:value-type="string">
            <text:p>S_12</text:p>
          </table:table-cell>
          <table:table-cell office:string-value="NTL" office:value-type="string">
            <text:p>NTL</text:p>
          </table:table-cell>
          <table:table-cell office:value="2.0" office:value-type="float" table:style-name="a54b000">
            <text:p>2</text:p>
          </table:table-cell>
          <table:table-cell office:value="2.0" office:value-type="float" table:style-name="ac9328e">
            <text:p>2</text:p>
          </table:table-cell>
          <table:table-cell office:string-value="Transekt 18" office:value-type="string">
            <text:p>Transekt 18</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3" office:value-type="date">
            <text:p>2017-05-23</text:p>
          </table:table-cell>
          <table:table-cell office:value="1008.0" office:value-type="float" table:style-name="a5231c3">
            <text:p>1,008</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Helobdella stagnalis" office:value-type="string">
            <text:p>Helobdella stagnalis</text:p>
          </table:table-cell>
          <table:table-cell office:value="1.0" office:value-type="float" table:style-name="aa8dcd4">
            <text:p>1</text:p>
          </table:table-cell>
          <table:table-cell office:string-value="" office:value-type="string">
            <text:p/>
          </table:table-cell>
          <table:table-cell office:string-value="" office:value-type="string">
            <text:p/>
          </table:table-cell>
          <table:table-cell office:string-value="" office:value-type="string">
            <text:p/>
          </table:table-cell>
          <table:table-cell office:value="1.0" office:value-type="float" table:style-name="a9247e3">
            <text:p>1</text:p>
          </table:table-cell>
          <table:table-cell office:value="0.0" office:value-type="float" table:style-name="a49c0db">
            <text:p>0</text:p>
          </table:table-cell>
          <table:table-cell office:value="0.0" office:value-type="float" table:style-name="ab82abc">
            <text:p>0</text:p>
          </table:table-cell>
          <table:table-cell office:value="0.0" office:value-type="float" table:style-name="a0228d6">
            <text:p>0</text:p>
          </table:table-cell>
          <table:table-cell office:value="0.0" office:value-type="float" table:style-name="a4f8c17">
            <text:p>0</text:p>
          </table:table-cell>
          <table:table-cell office:value="0.0" office:value-type="float" table:style-name="a39109c">
            <text:p>0</text:p>
          </table:table-cell>
          <table:table-cell office:string-value="" office:value-type="string">
            <text:p/>
          </table:table-cell>
          <table:table-cell office:string-value="" office:value-type="string">
            <text:p/>
          </table:table-cell>
          <table:table-cell office:string-value="" office:value-type="string">
            <text:p/>
          </table:table-cell>
        </table:table-row>
        <table:table-row>
          <table:table-cell office:string-value="Bänke" office:value-type="string">
            <text:p>Bänke</text:p>
          </table:table-cell>
          <table:table-cell office:string-value="S_12" office:value-type="string">
            <text:p>S_12</text:p>
          </table:table-cell>
          <table:table-cell office:string-value="NTL" office:value-type="string">
            <text:p>NTL</text:p>
          </table:table-cell>
          <table:table-cell office:value="2.0" office:value-type="float" table:style-name="a93b6ad">
            <text:p>2</text:p>
          </table:table-cell>
          <table:table-cell office:value="2.0" office:value-type="float" table:style-name="a3eb08e">
            <text:p>2</text:p>
          </table:table-cell>
          <table:table-cell office:string-value="Transekt 18" office:value-type="string">
            <text:p>Transekt 18</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3" office:value-type="date">
            <text:p>2017-05-23</text:p>
          </table:table-cell>
          <table:table-cell office:value="10289.0" office:value-type="float" table:style-name="abaf457">
            <text:p>10,289</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Hydrovatus cuspidatus" office:value-type="string">
            <text:p>Hydrovatus cuspidatus</text:p>
          </table:table-cell>
          <table:table-cell office:value="1.0" office:value-type="float" table:style-name="ac0bf9d">
            <text:p>1</text:p>
          </table:table-cell>
          <table:table-cell office:value="0.0" office:value-type="float" table:style-name="a9f9171">
            <text:p>0</text:p>
          </table:table-cell>
          <table:table-cell office:value="1.0" office:value-type="float" table:style-name="ae010a5">
            <text:p>1</text:p>
          </table:table-cell>
          <table:table-cell office:value="2.0" office:value-type="float" table:style-name="a003827">
            <text:p>2</text:p>
          </table:table-cell>
          <table:table-cell office:value="1.0" office:value-type="float" table:style-name="a60cd6f">
            <text:p>1</text:p>
          </table:table-cell>
          <table:table-cell office:value="0.0" office:value-type="float" table:style-name="a2bc6c4">
            <text:p>0</text:p>
          </table:table-cell>
          <table:table-cell office:value="2.0" office:value-type="float" table:style-name="ad5d400">
            <text:p>2</text:p>
          </table:table-cell>
          <table:table-cell office:value="2.0" office:value-type="float" table:style-name="add703e">
            <text:p>2</text:p>
          </table:table-cell>
          <table:table-cell office:value="0.0" office:value-type="float" table:style-name="a18e132">
            <text:p>0</text:p>
          </table:table-cell>
          <table:table-cell office:value="0.0" office:value-type="float" table:style-name="af5267b">
            <text:p>0</text:p>
          </table:table-cell>
          <table:table-cell office:string-value="" office:value-type="string">
            <text:p/>
          </table:table-cell>
          <table:table-cell office:string-value="" office:value-type="string">
            <text:p/>
          </table:table-cell>
          <table:table-cell office:string-value="" office:value-type="string">
            <text:p/>
          </table:table-cell>
        </table:table-row>
        <table:table-row>
          <table:table-cell office:string-value="Bänke" office:value-type="string">
            <text:p>Bänke</text:p>
          </table:table-cell>
          <table:table-cell office:string-value="S_12" office:value-type="string">
            <text:p>S_12</text:p>
          </table:table-cell>
          <table:table-cell office:string-value="NTL" office:value-type="string">
            <text:p>NTL</text:p>
          </table:table-cell>
          <table:table-cell office:value="2.0" office:value-type="float" table:style-name="a167d8a">
            <text:p>2</text:p>
          </table:table-cell>
          <table:table-cell office:value="2.0" office:value-type="float" table:style-name="afa421c">
            <text:p>2</text:p>
          </table:table-cell>
          <table:table-cell office:string-value="Transekt 18" office:value-type="string">
            <text:p>Transekt 18</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3" office:value-type="date">
            <text:p>2017-05-23</text:p>
          </table:table-cell>
          <table:table-cell office:value="441.0" office:value-type="float" table:style-name="a8c4fea">
            <text:p>441</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Hyphydrus ovatus" office:value-type="string">
            <text:p>Hyphydrus ovatus</text:p>
          </table:table-cell>
          <table:table-cell office:value="3.0" office:value-type="float" table:style-name="a5b53d4">
            <text:p>3</text:p>
          </table:table-cell>
          <table:table-cell office:value="0.0" office:value-type="float" table:style-name="a14cb92">
            <text:p>0</text:p>
          </table:table-cell>
          <table:table-cell office:value="0.0" office:value-type="float" table:style-name="ad2478b">
            <text:p>0</text:p>
          </table:table-cell>
          <table:table-cell office:value="0.0" office:value-type="float" table:style-name="ae2656c">
            <text:p>0</text:p>
          </table:table-cell>
          <table:table-cell office:value="1.0" office:value-type="float" table:style-name="a67c1ce">
            <text:p>1</text:p>
          </table:table-cell>
          <table:table-cell office:value="0.0" office:value-type="float" table:style-name="a28d6c7">
            <text:p>0</text:p>
          </table:table-cell>
          <table:table-cell office:value="0.0" office:value-type="float" table:style-name="a382453">
            <text:p>0</text:p>
          </table:table-cell>
          <table:table-cell office:value="1.0" office:value-type="float" table:style-name="a12b1d6">
            <text:p>1</text:p>
          </table:table-cell>
          <table:table-cell office:value="0.0" office:value-type="float" table:style-name="a502e9a">
            <text:p>0</text:p>
          </table:table-cell>
          <table:table-cell office:value="0.0" office:value-type="float" table:style-name="a96eead">
            <text:p>0</text:p>
          </table:table-cell>
          <table:table-cell office:string-value="" office:value-type="string">
            <text:p/>
          </table:table-cell>
          <table:table-cell office:string-value="" office:value-type="string">
            <text:p/>
          </table:table-cell>
          <table:table-cell office:string-value="" office:value-type="string">
            <text:p/>
          </table:table-cell>
        </table:table-row>
        <table:table-row>
          <table:table-cell office:string-value="Bänke" office:value-type="string">
            <text:p>Bänke</text:p>
          </table:table-cell>
          <table:table-cell office:string-value="S_12" office:value-type="string">
            <text:p>S_12</text:p>
          </table:table-cell>
          <table:table-cell office:string-value="NTL" office:value-type="string">
            <text:p>NTL</text:p>
          </table:table-cell>
          <table:table-cell office:value="2.0" office:value-type="float" table:style-name="af2fbe4">
            <text:p>2</text:p>
          </table:table-cell>
          <table:table-cell office:value="2.0" office:value-type="float" table:style-name="ac35d90">
            <text:p>2</text:p>
          </table:table-cell>
          <table:table-cell office:string-value="Transekt 18" office:value-type="string">
            <text:p>Transekt 18</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3" office:value-type="date">
            <text:p>2017-05-23</text:p>
          </table:table-cell>
          <table:table-cell office:value="489.0" office:value-type="float" table:style-name="a1f7013">
            <text:p>489</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Ilyocoris cimicoides" office:value-type="string">
            <text:p>Ilyocoris cimicoides</text:p>
          </table:table-cell>
          <table:table-cell office:value="1.0" office:value-type="float" table:style-name="a7855b6">
            <text:p>1</text:p>
          </table:table-cell>
          <table:table-cell office:value="0.0" office:value-type="float" table:style-name="abc3921">
            <text:p>0</text:p>
          </table:table-cell>
          <table:table-cell office:value="0.0" office:value-type="float" table:style-name="addc5f1">
            <text:p>0</text:p>
          </table:table-cell>
          <table:table-cell office:value="0.0" office:value-type="float" table:style-name="af7a350">
            <text:p>0</text:p>
          </table:table-cell>
          <table:table-cell office:value="1.0" office:value-type="float" table:style-name="a6c3edb">
            <text:p>1</text:p>
          </table:table-cell>
          <table:table-cell office:value="0.0" office:value-type="float" table:style-name="aefda33">
            <text:p>0</text:p>
          </table:table-cell>
          <table:table-cell office:value="0.0" office:value-type="float" table:style-name="a83e45e">
            <text:p>0</text:p>
          </table:table-cell>
          <table:table-cell office:value="0.0" office:value-type="float" table:style-name="af1113c">
            <text:p>0</text:p>
          </table:table-cell>
          <table:table-cell office:value="0.0" office:value-type="float" table:style-name="aa1aed3">
            <text:p>0</text:p>
          </table:table-cell>
          <table:table-cell office:value="0.0" office:value-type="float" table:style-name="a95b26c">
            <text:p>0</text:p>
          </table:table-cell>
          <table:table-cell office:string-value="" office:value-type="string">
            <text:p/>
          </table:table-cell>
          <table:table-cell office:string-value="" office:value-type="string">
            <text:p/>
          </table:table-cell>
          <table:table-cell office:string-value="" office:value-type="string">
            <text:p/>
          </table:table-cell>
        </table:table-row>
        <table:table-row>
          <table:table-cell office:string-value="Bänke" office:value-type="string">
            <text:p>Bänke</text:p>
          </table:table-cell>
          <table:table-cell office:string-value="S_12" office:value-type="string">
            <text:p>S_12</text:p>
          </table:table-cell>
          <table:table-cell office:string-value="NTL" office:value-type="string">
            <text:p>NTL</text:p>
          </table:table-cell>
          <table:table-cell office:value="2.0" office:value-type="float" table:style-name="a1f4205">
            <text:p>2</text:p>
          </table:table-cell>
          <table:table-cell office:value="2.0" office:value-type="float" table:style-name="af15a45">
            <text:p>2</text:p>
          </table:table-cell>
          <table:table-cell office:string-value="Transekt 18" office:value-type="string">
            <text:p>Transekt 18</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3" office:value-type="date">
            <text:p>2017-05-23</text:p>
          </table:table-cell>
          <table:table-cell office:value="862.0" office:value-type="float" table:style-name="a7d22cd">
            <text:p>862</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Limnephilus decipiens" office:value-type="string">
            <text:p>Limnephilus decipiens</text:p>
          </table:table-cell>
          <table:table-cell office:value="1.0" office:value-type="float" table:style-name="a06543a">
            <text:p>1</text:p>
          </table:table-cell>
          <table:table-cell office:value="0.0" office:value-type="float" table:style-name="ad87a24">
            <text:p>0</text:p>
          </table:table-cell>
          <table:table-cell office:value="1.0" office:value-type="float" table:style-name="af6bb15">
            <text:p>1</text:p>
          </table:table-cell>
          <table:table-cell office:value="2.0" office:value-type="float" table:style-name="ad71ec9">
            <text:p>2</text:p>
          </table:table-cell>
          <table:table-cell office:value="1.0" office:value-type="float" table:style-name="a529530">
            <text:p>1</text:p>
          </table:table-cell>
          <table:table-cell office:value="0.0" office:value-type="float" table:style-name="ae48ce9">
            <text:p>0</text:p>
          </table:table-cell>
          <table:table-cell office:value="1.0" office:value-type="float" table:style-name="a3b7c66">
            <text:p>1</text:p>
          </table:table-cell>
          <table:table-cell office:value="1.0" office:value-type="float" table:style-name="a930570">
            <text:p>1</text:p>
          </table:table-cell>
          <table:table-cell office:value="0.0" office:value-type="float" table:style-name="ac0de19">
            <text:p>0</text:p>
          </table:table-cell>
          <table:table-cell office:value="0.0" office:value-type="float" table:style-name="abb84d1">
            <text:p>0</text:p>
          </table:table-cell>
          <table:table-cell office:string-value="" office:value-type="string">
            <text:p/>
          </table:table-cell>
          <table:table-cell office:string-value="" office:value-type="string">
            <text:p/>
          </table:table-cell>
          <table:table-cell office:string-value="" office:value-type="string">
            <text:p/>
          </table:table-cell>
        </table:table-row>
        <table:table-row>
          <table:table-cell office:string-value="Bänke" office:value-type="string">
            <text:p>Bänke</text:p>
          </table:table-cell>
          <table:table-cell office:string-value="S_12" office:value-type="string">
            <text:p>S_12</text:p>
          </table:table-cell>
          <table:table-cell office:string-value="NTL" office:value-type="string">
            <text:p>NTL</text:p>
          </table:table-cell>
          <table:table-cell office:value="2.0" office:value-type="float" table:style-name="a45dfd2">
            <text:p>2</text:p>
          </table:table-cell>
          <table:table-cell office:value="2.0" office:value-type="float" table:style-name="a17db8a">
            <text:p>2</text:p>
          </table:table-cell>
          <table:table-cell office:string-value="Transekt 18" office:value-type="string">
            <text:p>Transekt 18</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3" office:value-type="date">
            <text:p>2017-05-23</text:p>
          </table:table-cell>
          <table:table-cell office:value="1094.0" office:value-type="float" table:style-name="a27b91c">
            <text:p>1,094</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Lumbriculus variegatus" office:value-type="string">
            <text:p>Lumbriculus variegatus</text:p>
          </table:table-cell>
          <table:table-cell office:value="2.0" office:value-type="float" table:style-name="a7a30a4">
            <text:p>2</text:p>
          </table:table-cell>
          <table:table-cell office:value="0.0" office:value-type="float" table:style-name="a711bce">
            <text:p>0</text:p>
          </table:table-cell>
          <table:table-cell office:value="0.0" office:value-type="float" table:style-name="a06d8fa">
            <text:p>0</text:p>
          </table:table-cell>
          <table:table-cell office:value="0.0" office:value-type="float" table:style-name="aa94feb">
            <text:p>0</text:p>
          </table:table-cell>
          <table:table-cell office:value="1.0" office:value-type="float" table:style-name="a66f3ff">
            <text:p>1</text:p>
          </table:table-cell>
          <table:table-cell office:value="0.0" office:value-type="float" table:style-name="abc389c">
            <text:p>0</text:p>
          </table:table-cell>
          <table:table-cell office:value="0.0" office:value-type="float" table:style-name="a65e954">
            <text:p>0</text:p>
          </table:table-cell>
          <table:table-cell office:value="0.0" office:value-type="float" table:style-name="a57cc15">
            <text:p>0</text:p>
          </table:table-cell>
          <table:table-cell office:value="0.0" office:value-type="float" table:style-name="acff06b">
            <text:p>0</text:p>
          </table:table-cell>
          <table:table-cell office:value="0.0" office:value-type="float" table:style-name="ab3e05c">
            <text:p>0</text:p>
          </table:table-cell>
          <table:table-cell office:string-value="" office:value-type="string">
            <text:p/>
          </table:table-cell>
          <table:table-cell office:string-value="" office:value-type="string">
            <text:p/>
          </table:table-cell>
          <table:table-cell office:string-value="" office:value-type="string">
            <text:p/>
          </table:table-cell>
        </table:table-row>
        <table:table-row>
          <table:table-cell office:string-value="Bänke" office:value-type="string">
            <text:p>Bänke</text:p>
          </table:table-cell>
          <table:table-cell office:string-value="S_12" office:value-type="string">
            <text:p>S_12</text:p>
          </table:table-cell>
          <table:table-cell office:string-value="NTL" office:value-type="string">
            <text:p>NTL</text:p>
          </table:table-cell>
          <table:table-cell office:value="2.0" office:value-type="float" table:style-name="a567dfa">
            <text:p>2</text:p>
          </table:table-cell>
          <table:table-cell office:value="2.0" office:value-type="float" table:style-name="a96cb4a">
            <text:p>2</text:p>
          </table:table-cell>
          <table:table-cell office:string-value="Transekt 18" office:value-type="string">
            <text:p>Transekt 18</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3" office:value-type="date">
            <text:p>2017-05-23</text:p>
          </table:table-cell>
          <table:table-cell office:value="1200.0" office:value-type="float" table:style-name="a3f0908">
            <text:p>1,200</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Marstoniopsis scholtzi" office:value-type="string">
            <text:p>Marstoniopsis scholtzi</text:p>
          </table:table-cell>
          <table:table-cell office:value="65.0" office:value-type="float" table:style-name="a1c7429">
            <text:p>65</text:p>
          </table:table-cell>
          <table:table-cell office:value="1.0" office:value-type="float" table:style-name="a5b53cd">
            <text:p>1</text:p>
          </table:table-cell>
          <table:table-cell office:value="0.0" office:value-type="float" table:style-name="aa259d0">
            <text:p>0</text:p>
          </table:table-cell>
          <table:table-cell office:value="2.0" office:value-type="float" table:style-name="a4e82c0">
            <text:p>2</text:p>
          </table:table-cell>
          <table:table-cell office:value="4.0" office:value-type="float" table:style-name="a99f83f">
            <text:p>4</text:p>
          </table:table-cell>
          <table:table-cell office:value="1.0" office:value-type="float" table:style-name="a220e6e">
            <text:p>1</text:p>
          </table:table-cell>
          <table:table-cell office:value="0.0" office:value-type="float" table:style-name="a8024e8">
            <text:p>0</text:p>
          </table:table-cell>
          <table:table-cell office:value="1.0" office:value-type="float" table:style-name="a3f4314">
            <text:p>1</text:p>
          </table:table-cell>
          <table:table-cell office:value="0.0" office:value-type="float" table:style-name="af3a942">
            <text:p>0</text:p>
          </table:table-cell>
          <table:table-cell office:value="0.0" office:value-type="float" table:style-name="abfcb0b">
            <text:p>0</text:p>
          </table:table-cell>
          <table:table-cell office:string-value="" office:value-type="string">
            <text:p/>
          </table:table-cell>
          <table:table-cell office:string-value="" office:value-type="string">
            <text:p/>
          </table:table-cell>
          <table:table-cell office:string-value="" office:value-type="string">
            <text:p/>
          </table:table-cell>
        </table:table-row>
        <table:table-row>
          <table:table-cell office:string-value="Bänke" office:value-type="string">
            <text:p>Bänke</text:p>
          </table:table-cell>
          <table:table-cell office:string-value="S_12" office:value-type="string">
            <text:p>S_12</text:p>
          </table:table-cell>
          <table:table-cell office:string-value="NTL" office:value-type="string">
            <text:p>NTL</text:p>
          </table:table-cell>
          <table:table-cell office:value="2.0" office:value-type="float" table:style-name="ac3d75e">
            <text:p>2</text:p>
          </table:table-cell>
          <table:table-cell office:value="2.0" office:value-type="float" table:style-name="acfef74">
            <text:p>2</text:p>
          </table:table-cell>
          <table:table-cell office:string-value="Transekt 18" office:value-type="string">
            <text:p>Transekt 18</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3" office:value-type="date">
            <text:p>2017-05-23</text:p>
          </table:table-cell>
          <table:table-cell office:value="150.0" office:value-type="float" table:style-name="ab94c83">
            <text:p>150</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Notonecta sp." office:value-type="string">
            <text:p>Notonecta sp.</text:p>
          </table:table-cell>
          <table:table-cell office:value="1.0" office:value-type="float" table:style-name="a520cc8">
            <text:p>1</text:p>
          </table:table-cell>
          <table:table-cell office:value="0.0" office:value-type="float" table:style-name="afbd218">
            <text:p>0</text:p>
          </table:table-cell>
          <table:table-cell office:value="0.0" office:value-type="float" table:style-name="aba6f28">
            <text:p>0</text:p>
          </table:table-cell>
          <table:table-cell office:value="0.0" office:value-type="float" table:style-name="a008d5e">
            <text:p>0</text:p>
          </table:table-cell>
          <table:table-cell office:value="1.0" office:value-type="float" table:style-name="affa4a5">
            <text:p>1</text:p>
          </table:table-cell>
          <table:table-cell office:value="0.0" office:value-type="float" table:style-name="a4fb2bc">
            <text:p>0</text:p>
          </table:table-cell>
          <table:table-cell office:value="0.0" office:value-type="float" table:style-name="aab91c6">
            <text:p>0</text:p>
          </table:table-cell>
          <table:table-cell office:value="0.0" office:value-type="float" table:style-name="aa8f9a6">
            <text:p>0</text:p>
          </table:table-cell>
          <table:table-cell office:value="0.0" office:value-type="float" table:style-name="a677709">
            <text:p>0</text:p>
          </table:table-cell>
          <table:table-cell office:value="0.0" office:value-type="float" table:style-name="ad65a63">
            <text:p>0</text:p>
          </table:table-cell>
          <table:table-cell office:string-value="" office:value-type="string">
            <text:p/>
          </table:table-cell>
          <table:table-cell office:string-value="" office:value-type="string">
            <text:p/>
          </table:table-cell>
          <table:table-cell office:string-value="" office:value-type="string">
            <text:p/>
          </table:table-cell>
        </table:table-row>
        <table:table-row>
          <table:table-cell office:string-value="Bänke" office:value-type="string">
            <text:p>Bänke</text:p>
          </table:table-cell>
          <table:table-cell office:string-value="S_12" office:value-type="string">
            <text:p>S_12</text:p>
          </table:table-cell>
          <table:table-cell office:string-value="NTL" office:value-type="string">
            <text:p>NTL</text:p>
          </table:table-cell>
          <table:table-cell office:value="2.0" office:value-type="float" table:style-name="a7edc3b">
            <text:p>2</text:p>
          </table:table-cell>
          <table:table-cell office:value="2.0" office:value-type="float" table:style-name="a156f28">
            <text:p>2</text:p>
          </table:table-cell>
          <table:table-cell office:string-value="Transekt 18" office:value-type="string">
            <text:p>Transekt 18</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3" office:value-type="date">
            <text:p>2017-05-23</text:p>
          </table:table-cell>
          <table:table-cell office:value="558.0" office:value-type="float" table:style-name="aa540c8">
            <text:p>558</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Oecetis furva" office:value-type="string">
            <text:p>Oecetis furva</text:p>
          </table:table-cell>
          <table:table-cell office:value="65.0" office:value-type="float" table:style-name="a6d6661">
            <text:p>65</text:p>
          </table:table-cell>
          <table:table-cell office:value="0.0" office:value-type="float" table:style-name="a06be67">
            <text:p>0</text:p>
          </table:table-cell>
          <table:table-cell office:value="0.0" office:value-type="float" table:style-name="a920c28">
            <text:p>0</text:p>
          </table:table-cell>
          <table:table-cell office:value="1.0" office:value-type="float" table:style-name="a36bdcb">
            <text:p>1</text:p>
          </table:table-cell>
          <table:table-cell office:value="1.0" office:value-type="float" table:style-name="a684d17">
            <text:p>1</text:p>
          </table:table-cell>
          <table:table-cell office:value="0.0" office:value-type="float" table:style-name="aafb33e">
            <text:p>0</text:p>
          </table:table-cell>
          <table:table-cell office:value="0.0" office:value-type="float" table:style-name="aadf513">
            <text:p>0</text:p>
          </table:table-cell>
          <table:table-cell office:value="1.0" office:value-type="float" table:style-name="a35d33e">
            <text:p>1</text:p>
          </table:table-cell>
          <table:table-cell office:value="0.0" office:value-type="float" table:style-name="a4190d5">
            <text:p>0</text:p>
          </table:table-cell>
          <table:table-cell office:value="0.0" office:value-type="float" table:style-name="adb0d8c">
            <text:p>0</text:p>
          </table:table-cell>
          <table:table-cell office:string-value="" office:value-type="string">
            <text:p/>
          </table:table-cell>
          <table:table-cell office:string-value="" office:value-type="string">
            <text:p/>
          </table:table-cell>
          <table:table-cell office:string-value="" office:value-type="string">
            <text:p/>
          </table:table-cell>
        </table:table-row>
        <table:table-row>
          <table:table-cell office:string-value="Bänke" office:value-type="string">
            <text:p>Bänke</text:p>
          </table:table-cell>
          <table:table-cell office:string-value="S_12" office:value-type="string">
            <text:p>S_12</text:p>
          </table:table-cell>
          <table:table-cell office:string-value="NTL" office:value-type="string">
            <text:p>NTL</text:p>
          </table:table-cell>
          <table:table-cell office:value="2.0" office:value-type="float" table:style-name="aa88118">
            <text:p>2</text:p>
          </table:table-cell>
          <table:table-cell office:value="2.0" office:value-type="float" table:style-name="a8e9f51">
            <text:p>2</text:p>
          </table:table-cell>
          <table:table-cell office:string-value="Transekt 18" office:value-type="string">
            <text:p>Transekt 18</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3" office:value-type="date">
            <text:p>2017-05-23</text:p>
          </table:table-cell>
          <table:table-cell office:value="1083.0" office:value-type="float" table:style-name="a94bad4">
            <text:p>1,083</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Physa fontinalis" office:value-type="string">
            <text:p>Physa fontinalis</text:p>
          </table:table-cell>
          <table:table-cell office:value="20.0" office:value-type="float" table:style-name="ae47332">
            <text:p>20</text:p>
          </table:table-cell>
          <table:table-cell office:value="0.0" office:value-type="float" table:style-name="ab19fef">
            <text:p>0</text:p>
          </table:table-cell>
          <table:table-cell office:value="0.0" office:value-type="float" table:style-name="a129088">
            <text:p>0</text:p>
          </table:table-cell>
          <table:table-cell office:value="0.0" office:value-type="float" table:style-name="a0c1037">
            <text:p>0</text:p>
          </table:table-cell>
          <table:table-cell office:value="1.0" office:value-type="float" table:style-name="a634906">
            <text:p>1</text:p>
          </table:table-cell>
          <table:table-cell office:value="0.0" office:value-type="float" table:style-name="a258aa3">
            <text:p>0</text:p>
          </table:table-cell>
          <table:table-cell office:value="0.0" office:value-type="float" table:style-name="a8be699">
            <text:p>0</text:p>
          </table:table-cell>
          <table:table-cell office:value="1.0" office:value-type="float" table:style-name="a993320">
            <text:p>1</text:p>
          </table:table-cell>
          <table:table-cell office:value="0.0" office:value-type="float" table:style-name="a5f9137">
            <text:p>0</text:p>
          </table:table-cell>
          <table:table-cell office:value="0.0" office:value-type="float" table:style-name="a1c1170">
            <text:p>0</text:p>
          </table:table-cell>
          <table:table-cell office:string-value="" office:value-type="string">
            <text:p/>
          </table:table-cell>
          <table:table-cell office:string-value="" office:value-type="string">
            <text:p/>
          </table:table-cell>
          <table:table-cell office:string-value="" office:value-type="string">
            <text:p/>
          </table:table-cell>
        </table:table-row>
        <table:table-row>
          <table:table-cell office:string-value="Bänke" office:value-type="string">
            <text:p>Bänke</text:p>
          </table:table-cell>
          <table:table-cell office:string-value="S_12" office:value-type="string">
            <text:p>S_12</text:p>
          </table:table-cell>
          <table:table-cell office:string-value="NTL" office:value-type="string">
            <text:p>NTL</text:p>
          </table:table-cell>
          <table:table-cell office:value="2.0" office:value-type="float" table:style-name="a3f3ee5">
            <text:p>2</text:p>
          </table:table-cell>
          <table:table-cell office:value="2.0" office:value-type="float" table:style-name="a4421d6">
            <text:p>2</text:p>
          </table:table-cell>
          <table:table-cell office:string-value="Transekt 18" office:value-type="string">
            <text:p>Transekt 18</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3" office:value-type="date">
            <text:p>2017-05-23</text:p>
          </table:table-cell>
          <table:table-cell office:value="1230.0" office:value-type="float" table:style-name="adffe48">
            <text:p>1,230</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Pisidium pseudosphaerium" office:value-type="string">
            <text:p>Pisidium pseudosphaerium</text:p>
          </table:table-cell>
          <table:table-cell office:value="6.0" office:value-type="float" table:style-name="a9c18aa">
            <text:p>6</text:p>
          </table:table-cell>
          <table:table-cell office:value="0.0" office:value-type="float" table:style-name="a9b0e6c">
            <text:p>0</text:p>
          </table:table-cell>
          <table:table-cell office:value="0.0" office:value-type="float" table:style-name="a1845f6">
            <text:p>0</text:p>
          </table:table-cell>
          <table:table-cell office:value="2.0" office:value-type="float" table:style-name="a6d3c9a">
            <text:p>2</text:p>
          </table:table-cell>
          <table:table-cell office:value="4.0" office:value-type="float" table:style-name="a8416c1">
            <text:p>4</text:p>
          </table:table-cell>
          <table:table-cell office:value="0.0" office:value-type="float" table:style-name="a2f2b6b">
            <text:p>0</text:p>
          </table:table-cell>
          <table:table-cell office:value="0.0" office:value-type="float" table:style-name="a3b85bb">
            <text:p>0</text:p>
          </table:table-cell>
          <table:table-cell office:value="2.0" office:value-type="float" table:style-name="ae4b47d">
            <text:p>2</text:p>
          </table:table-cell>
          <table:table-cell office:value="0.0" office:value-type="float" table:style-name="ac0a54a">
            <text:p>0</text:p>
          </table:table-cell>
          <table:table-cell office:value="0.0" office:value-type="float" table:style-name="a68c86d">
            <text:p>0</text:p>
          </table:table-cell>
          <table:table-cell office:string-value="" office:value-type="string">
            <text:p/>
          </table:table-cell>
          <table:table-cell office:string-value="" office:value-type="string">
            <text:p/>
          </table:table-cell>
          <table:table-cell office:string-value="" office:value-type="string">
            <text:p/>
          </table:table-cell>
        </table:table-row>
        <table:table-row>
          <table:table-cell office:string-value="Bänke" office:value-type="string">
            <text:p>Bänke</text:p>
          </table:table-cell>
          <table:table-cell office:string-value="S_12" office:value-type="string">
            <text:p>S_12</text:p>
          </table:table-cell>
          <table:table-cell office:string-value="NTL" office:value-type="string">
            <text:p>NTL</text:p>
          </table:table-cell>
          <table:table-cell office:value="2.0" office:value-type="float" table:style-name="a078953">
            <text:p>2</text:p>
          </table:table-cell>
          <table:table-cell office:value="2.0" office:value-type="float" table:style-name="a3b46e6">
            <text:p>2</text:p>
          </table:table-cell>
          <table:table-cell office:string-value="Transekt 18" office:value-type="string">
            <text:p>Transekt 18</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3" office:value-type="date">
            <text:p>2017-05-23</text:p>
          </table:table-cell>
          <table:table-cell office:value="1082.0" office:value-type="float" table:style-name="aba771b">
            <text:p>1,082</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Planorbarius corneus" office:value-type="string">
            <text:p>Planorbarius corneus</text:p>
          </table:table-cell>
          <table:table-cell office:value="1.0" office:value-type="float" table:style-name="af9830d">
            <text:p>1</text:p>
          </table:table-cell>
          <table:table-cell office:string-value="" office:value-type="string">
            <text:p/>
          </table:table-cell>
          <table:table-cell office:value="0.0" office:value-type="float" table:style-name="a11a63d">
            <text:p>0</text:p>
          </table:table-cell>
          <table:table-cell office:value="0.0" office:value-type="float" table:style-name="a9ec697">
            <text:p>0</text:p>
          </table:table-cell>
          <table:table-cell office:value="1.0" office:value-type="float" table:style-name="afd4576">
            <text:p>1</text:p>
          </table:table-cell>
          <table:table-cell office:value="0.0" office:value-type="float" table:style-name="a426828">
            <text:p>0</text:p>
          </table:table-cell>
          <table:table-cell office:value="0.0" office:value-type="float" table:style-name="a6a22c8">
            <text:p>0</text:p>
          </table:table-cell>
          <table:table-cell office:value="0.0" office:value-type="float" table:style-name="abb2ff5">
            <text:p>0</text:p>
          </table:table-cell>
          <table:table-cell office:value="0.0" office:value-type="float" table:style-name="af9864a">
            <text:p>0</text:p>
          </table:table-cell>
          <table:table-cell office:value="0.0" office:value-type="float" table:style-name="a960fb5">
            <text:p>0</text:p>
          </table:table-cell>
          <table:table-cell office:string-value="" office:value-type="string">
            <text:p/>
          </table:table-cell>
          <table:table-cell office:string-value="" office:value-type="string">
            <text:p/>
          </table:table-cell>
          <table:table-cell office:string-value="" office:value-type="string">
            <text:p/>
          </table:table-cell>
        </table:table-row>
        <table:table-row>
          <table:table-cell office:string-value="Bänke" office:value-type="string">
            <text:p>Bänke</text:p>
          </table:table-cell>
          <table:table-cell office:string-value="S_12" office:value-type="string">
            <text:p>S_12</text:p>
          </table:table-cell>
          <table:table-cell office:string-value="NTL" office:value-type="string">
            <text:p>NTL</text:p>
          </table:table-cell>
          <table:table-cell office:value="2.0" office:value-type="float" table:style-name="affc38d">
            <text:p>2</text:p>
          </table:table-cell>
          <table:table-cell office:value="2.0" office:value-type="float" table:style-name="ac6e15a">
            <text:p>2</text:p>
          </table:table-cell>
          <table:table-cell office:string-value="Transekt 18" office:value-type="string">
            <text:p>Transekt 18</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3" office:value-type="date">
            <text:p>2017-05-23</text:p>
          </table:table-cell>
          <table:table-cell office:value="10343.0" office:value-type="float" table:style-name="a6afd7c">
            <text:p>10,343</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Plea minutissima" office:value-type="string">
            <text:p>Plea minutissima</text:p>
          </table:table-cell>
          <table:table-cell office:value="65.0" office:value-type="float" table:style-name="aa73224">
            <text:p>65</text:p>
          </table:table-cell>
          <table:table-cell office:value="0.0" office:value-type="float" table:style-name="a00d50e">
            <text:p>0</text:p>
          </table:table-cell>
          <table:table-cell office:value="0.0" office:value-type="float" table:style-name="a5f5600">
            <text:p>0</text:p>
          </table:table-cell>
          <table:table-cell office:value="0.0" office:value-type="float" table:style-name="a5e7b45">
            <text:p>0</text:p>
          </table:table-cell>
          <table:table-cell office:value="1.0" office:value-type="float" table:style-name="a03594f">
            <text:p>1</text:p>
          </table:table-cell>
          <table:table-cell office:value="0.0" office:value-type="float" table:style-name="a47234c">
            <text:p>0</text:p>
          </table:table-cell>
          <table:table-cell office:value="0.0" office:value-type="float" table:style-name="a2e2577">
            <text:p>0</text:p>
          </table:table-cell>
          <table:table-cell office:value="1.0" office:value-type="float" table:style-name="a09599e">
            <text:p>1</text:p>
          </table:table-cell>
          <table:table-cell office:value="0.0" office:value-type="float" table:style-name="a0b8ef4">
            <text:p>0</text:p>
          </table:table-cell>
          <table:table-cell office:value="0.0" office:value-type="float" table:style-name="a58918d">
            <text:p>0</text:p>
          </table:table-cell>
          <table:table-cell office:string-value="" office:value-type="string">
            <text:p/>
          </table:table-cell>
          <table:table-cell office:string-value="" office:value-type="string">
            <text:p/>
          </table:table-cell>
          <table:table-cell office:string-value="" office:value-type="string">
            <text:p/>
          </table:table-cell>
        </table:table-row>
        <table:table-row>
          <table:table-cell office:string-value="Bänke" office:value-type="string">
            <text:p>Bänke</text:p>
          </table:table-cell>
          <table:table-cell office:string-value="S_12" office:value-type="string">
            <text:p>S_12</text:p>
          </table:table-cell>
          <table:table-cell office:string-value="NTL" office:value-type="string">
            <text:p>NTL</text:p>
          </table:table-cell>
          <table:table-cell office:value="2.0" office:value-type="float" table:style-name="ac449ae">
            <text:p>2</text:p>
          </table:table-cell>
          <table:table-cell office:value="2.0" office:value-type="float" table:style-name="aa58aba">
            <text:p>2</text:p>
          </table:table-cell>
          <table:table-cell office:string-value="Transekt 18" office:value-type="string">
            <text:p>Transekt 18</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3" office:value-type="date">
            <text:p>2017-05-23</text:p>
          </table:table-cell>
          <table:table-cell office:value="555.0" office:value-type="float" table:style-name="a772ad3">
            <text:p>555</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Stratiomyiidae Gen. sp.  " office:value-type="string">
            <text:p>Stratiomyiidae Gen. sp. <text:s text:c="1"/></text:p>
          </table:table-cell>
          <table:table-cell office:value="1.0" office:value-type="float" table:style-name="a4a4414">
            <text:p>1</text:p>
          </table:table-cell>
          <table:table-cell office:value="0.0" office:value-type="float" table:style-name="a17ed8f">
            <text:p>0</text:p>
          </table:table-cell>
          <table:table-cell office:value="0.0" office:value-type="float" table:style-name="a4d4a99">
            <text:p>0</text:p>
          </table:table-cell>
          <table:table-cell office:value="0.0" office:value-type="float" table:style-name="a0f2242">
            <text:p>0</text:p>
          </table:table-cell>
          <table:table-cell office:value="1.0" office:value-type="float" table:style-name="ae08df7">
            <text:p>1</text:p>
          </table:table-cell>
          <table:table-cell office:value="0.0" office:value-type="float" table:style-name="a974622">
            <text:p>0</text:p>
          </table:table-cell>
          <table:table-cell office:value="0.0" office:value-type="float" table:style-name="a61c59f">
            <text:p>0</text:p>
          </table:table-cell>
          <table:table-cell office:value="0.0" office:value-type="float" table:style-name="afa7b62">
            <text:p>0</text:p>
          </table:table-cell>
          <table:table-cell office:value="0.0" office:value-type="float" table:style-name="a9a150a">
            <text:p>0</text:p>
          </table:table-cell>
          <table:table-cell office:value="0.0" office:value-type="float" table:style-name="ad1384b">
            <text:p>0</text:p>
          </table:table-cell>
          <table:table-cell office:string-value="" office:value-type="string">
            <text:p/>
          </table:table-cell>
          <table:table-cell office:string-value="" office:value-type="string">
            <text:p/>
          </table:table-cell>
          <table:table-cell office:string-value="" office:value-type="string">
            <text:p/>
          </table:table-cell>
        </table:table-row>
        <table:table-row>
          <table:table-cell office:string-value="Bänke" office:value-type="string">
            <text:p>Bänke</text:p>
          </table:table-cell>
          <table:table-cell office:string-value="S_12" office:value-type="string">
            <text:p>S_12</text:p>
          </table:table-cell>
          <table:table-cell office:string-value="NTL" office:value-type="string">
            <text:p>NTL</text:p>
          </table:table-cell>
          <table:table-cell office:value="2.0" office:value-type="float" table:style-name="a604640">
            <text:p>2</text:p>
          </table:table-cell>
          <table:table-cell office:value="2.0" office:value-type="float" table:style-name="aa6c5e3">
            <text:p>2</text:p>
          </table:table-cell>
          <table:table-cell office:string-value="Transekt 18" office:value-type="string">
            <text:p>Transekt 18</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3" office:value-type="date">
            <text:p>2017-05-23</text:p>
          </table:table-cell>
          <table:table-cell office:value="5011.0" office:value-type="float" table:style-name="af0ddcd">
            <text:p>5,011</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Stylaria lacustris" office:value-type="string">
            <text:p>Stylaria lacustris</text:p>
          </table:table-cell>
          <table:table-cell office:value="2.0" office:value-type="float" table:style-name="a4acd10">
            <text:p>2</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 office:value-type="string">
            <text:p/>
          </table:table-cell>
          <table:table-cell office:value="0.0" office:value-type="float" table:style-name="a29bbc3">
            <text:p>0</text:p>
          </table:table-cell>
          <table:table-cell office:string-value="" office:value-type="string">
            <text:p/>
          </table:table-cell>
          <table:table-cell office:string-value="Ja" office:value-type="string">
            <text:p>Ja</text:p>
          </table:table-cell>
          <table:table-cell office:string-value="MZB-Taxon DV-Nummer 5011 nicht eingestuft." office:value-type="string">
            <text:p>MZB-Taxon DV-Nummer 5011 nicht eingestuft.</text:p>
          </table:table-cell>
        </table:table-row>
        <table:table-row>
          <table:table-cell office:string-value="Bänke" office:value-type="string">
            <text:p>Bänke</text:p>
          </table:table-cell>
          <table:table-cell office:string-value="S_12" office:value-type="string">
            <text:p>S_12</text:p>
          </table:table-cell>
          <table:table-cell office:string-value="NTL" office:value-type="string">
            <text:p>NTL</text:p>
          </table:table-cell>
          <table:table-cell office:value="2.0" office:value-type="float" table:style-name="a11bb4f">
            <text:p>2</text:p>
          </table:table-cell>
          <table:table-cell office:value="2.0" office:value-type="float" table:style-name="a003175">
            <text:p>2</text:p>
          </table:table-cell>
          <table:table-cell office:string-value="Transekt 18" office:value-type="string">
            <text:p>Transekt 18</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3" office:value-type="date">
            <text:p>2017-05-23</text:p>
          </table:table-cell>
          <table:table-cell office:value="479.0" office:value-type="float" table:style-name="a36b66f">
            <text:p>479</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Triaenodes sp." office:value-type="string">
            <text:p>Triaenodes sp.</text:p>
          </table:table-cell>
          <table:table-cell office:value="20.0" office:value-type="float" table:style-name="aa8ac05">
            <text:p>20</text:p>
          </table:table-cell>
          <table:table-cell office:value="0.0" office:value-type="float" table:style-name="afb68ea">
            <text:p>0</text:p>
          </table:table-cell>
          <table:table-cell office:value="0.0" office:value-type="float" table:style-name="aea8ff8">
            <text:p>0</text:p>
          </table:table-cell>
          <table:table-cell office:value="1.0" office:value-type="float" table:style-name="a6a66c9">
            <text:p>1</text:p>
          </table:table-cell>
          <table:table-cell office:value="1.0" office:value-type="float" table:style-name="a71e25e">
            <text:p>1</text:p>
          </table:table-cell>
          <table:table-cell office:value="0.0" office:value-type="float" table:style-name="a52852a">
            <text:p>0</text:p>
          </table:table-cell>
          <table:table-cell office:value="0.0" office:value-type="float" table:style-name="acf2041">
            <text:p>0</text:p>
          </table:table-cell>
          <table:table-cell office:value="1.0" office:value-type="float" table:style-name="a1a7cde">
            <text:p>1</text:p>
          </table:table-cell>
          <table:table-cell office:value="0.0" office:value-type="float" table:style-name="a746d87">
            <text:p>0</text:p>
          </table:table-cell>
          <table:table-cell office:value="0.0" office:value-type="float" table:style-name="afed2af">
            <text:p>0</text:p>
          </table:table-cell>
          <table:table-cell office:string-value="" office:value-type="string">
            <text:p/>
          </table:table-cell>
          <table:table-cell office:string-value="" office:value-type="string">
            <text:p/>
          </table:table-cell>
          <table:table-cell office:string-value="" office:value-type="string">
            <text:p/>
          </table:table-cell>
        </table:table-row>
        <table:table-row>
          <table:table-cell office:string-value="Bänke" office:value-type="string">
            <text:p>Bänke</text:p>
          </table:table-cell>
          <table:table-cell office:string-value="S_12" office:value-type="string">
            <text:p>S_12</text:p>
          </table:table-cell>
          <table:table-cell office:string-value="NTL" office:value-type="string">
            <text:p>NTL</text:p>
          </table:table-cell>
          <table:table-cell office:value="2.0" office:value-type="float" table:style-name="ada5054">
            <text:p>2</text:p>
          </table:table-cell>
          <table:table-cell office:value="2.0" office:value-type="float" table:style-name="a9e864c">
            <text:p>2</text:p>
          </table:table-cell>
          <table:table-cell office:string-value="Transekt 18" office:value-type="string">
            <text:p>Transekt 18</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3" office:value-type="date">
            <text:p>2017-05-23</text:p>
          </table:table-cell>
          <table:table-cell office:value="1985.0" office:value-type="float" table:style-name="a0dbe9e">
            <text:p>1,985</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Valvata cristata" office:value-type="string">
            <text:p>Valvata cristata</text:p>
          </table:table-cell>
          <table:table-cell office:value="48.0" office:value-type="float" table:style-name="a07b2db">
            <text:p>48</text:p>
          </table:table-cell>
          <table:table-cell office:value="1.0" office:value-type="float" table:style-name="a01979d">
            <text:p>1</text:p>
          </table:table-cell>
          <table:table-cell office:value="1.0" office:value-type="float" table:style-name="aba5ab4">
            <text:p>1</text:p>
          </table:table-cell>
          <table:table-cell office:value="1.0" office:value-type="float" table:style-name="adefb29">
            <text:p>1</text:p>
          </table:table-cell>
          <table:table-cell office:value="1.0" office:value-type="float" table:style-name="af749e8">
            <text:p>1</text:p>
          </table:table-cell>
          <table:table-cell office:value="1.0" office:value-type="float" table:style-name="a468d40">
            <text:p>1</text:p>
          </table:table-cell>
          <table:table-cell office:value="1.0" office:value-type="float" table:style-name="ab19158">
            <text:p>1</text:p>
          </table:table-cell>
          <table:table-cell office:value="1.0" office:value-type="float" table:style-name="a90d43b">
            <text:p>1</text:p>
          </table:table-cell>
          <table:table-cell office:value="0.0" office:value-type="float" table:style-name="a44d6a8">
            <text:p>0</text:p>
          </table:table-cell>
          <table:table-cell office:value="0.0" office:value-type="float" table:style-name="af1c47f">
            <text:p>0</text:p>
          </table:table-cell>
          <table:table-cell office:string-value="" office:value-type="string">
            <text:p/>
          </table:table-cell>
          <table:table-cell office:string-value="" office:value-type="string">
            <text:p/>
          </table:table-cell>
          <table:table-cell office:string-value="" office:value-type="string">
            <text:p/>
          </table:table-cell>
        </table:table-row>
        <table:table-row>
          <table:table-cell office:string-value="Bänke" office:value-type="string">
            <text:p>Bänke</text:p>
          </table:table-cell>
          <table:table-cell office:string-value="S_12" office:value-type="string">
            <text:p>S_12</text:p>
          </table:table-cell>
          <table:table-cell office:string-value="NTL" office:value-type="string">
            <text:p>NTL</text:p>
          </table:table-cell>
          <table:table-cell office:value="2.0" office:value-type="float" table:style-name="ab7d357">
            <text:p>2</text:p>
          </table:table-cell>
          <table:table-cell office:value="2.0" office:value-type="float" table:style-name="a4b749d">
            <text:p>2</text:p>
          </table:table-cell>
          <table:table-cell office:string-value="Transekt 18" office:value-type="string">
            <text:p>Transekt 18</text:p>
          </table:table-cell>
          <table:table-cell office:string-value="" office:value-type="string">
            <text:p/>
          </table:table-cell>
          <table:table-cell office:string-value="" office:value-type="string">
            <text:p/>
          </table:table-cell>
          <table:table-cell office:string-value="O" office:value-type="string">
            <text:p>O</text:p>
          </table:table-cell>
          <table:table-cell office:date-value="2017-05-23" office:value-type="date">
            <text:p>2017-05-23</text:p>
          </table:table-cell>
          <table:table-cell office:value="10878.0" office:value-type="float" table:style-name="a831fb4">
            <text:p>10,878</text:p>
          </table:table-cell>
          <table:table-cell office:string-value="" office:value-type="string">
            <text:p/>
          </table:table-cell>
          <table:table-cell office:string-value="" office:value-type="string">
            <text:p/>
          </table:table-cell>
          <table:table-cell office:string-value="" office:value-type="string">
            <text:p/>
          </table:table-cell>
          <table:table-cell office:string-value="Zavreliella marmorata" office:value-type="string">
            <text:p>Zavreliella marmorata</text:p>
          </table:table-cell>
          <table:table-cell office:value="3.0" office:value-type="float" table:style-name="a122131">
            <text:p>3</text:p>
          </table:table-cell>
          <table:table-cell office:value="0.0" office:value-type="float" table:style-name="a270c78">
            <text:p>0</text:p>
          </table:table-cell>
          <table:table-cell office:value="1.0" office:value-type="float" table:style-name="a085807">
            <text:p>1</text:p>
          </table:table-cell>
          <table:table-cell office:value="1.0" office:value-type="float" table:style-name="a0a184b">
            <text:p>1</text:p>
          </table:table-cell>
          <table:table-cell office:value="1.0" office:value-type="float" table:style-name="ab1963d">
            <text:p>1</text:p>
          </table:table-cell>
          <table:table-cell office:value="0.0" office:value-type="float" table:style-name="a42bc7e">
            <text:p>0</text:p>
          </table:table-cell>
          <table:table-cell office:value="1.0" office:value-type="float" table:style-name="a0c1d73">
            <text:p>1</text:p>
          </table:table-cell>
          <table:table-cell office:value="1.0" office:value-type="float" table:style-name="ad51eaa">
            <text:p>1</text:p>
          </table:table-cell>
          <table:table-cell office:value="0.0" office:value-type="float" table:style-name="a9c803e">
            <text:p>0</text:p>
          </table:table-cell>
          <table:table-cell office:value="1.0" office:value-type="float" table:style-name="a35eb16">
            <text:p>1</text:p>
          </table:table-cell>
          <table:table-cell office:string-value="" office:value-type="string">
            <text:p/>
          </table:table-cell>
          <table:table-cell office:string-value="" office:value-type="string">
            <text:p/>
          </table:table-cell>
          <table:table-cell office:string-value="" office:value-type="string">
            <text:p/>
          </table:table-cell>
        </table:table-row>
      </table:table>
      <table:table table:name="LogMeldungen" table:style-name="ac6a676">
        <table:table-column table:number-columns-repeated="5" table:style-name="a597601"/>
        <table:table-row>
          <table:table-cell office:string-value="Timestamp" office:value-type="string">
            <text:p>Timestamp</text:p>
          </table:table-cell>
          <table:table-cell office:string-value="Level" office:value-type="string">
            <text:p>Level</text:p>
          </table:table-cell>
          <table:table-cell office:string-value="Message" office:value-type="string">
            <text:p>Message</text:p>
          </table:table-cell>
          <table:table-cell office:string-value="MDC" office:value-type="string">
            <text:p>MDC</text:p>
          </table:table-cell>
          <table:table-cell>
            <text:p/>
          </table:table-cell>
        </table:table-row>
        <table:table-row>
          <table:table-cell office:string-value="2026-05-29T07:32:35.821Z" office:value-type="string">
            <text:p>2026-05-29T07:32:35.821Z</text:p>
          </table:table-cell>
          <table:table-cell office:string-value="WARN" office:value-type="string">
            <text:p>WARN</text:p>
          </table:table-cell>
          <table:table-cell office:string-value="[SPREADSHEET_LOG] Molanna Testversion 0.5" office:value-type="string">
            <text:p>[SPREADSHEET_LOG] Molanna Testversion 0.5</text:p>
          </table:table-cell>
          <table:table-cell office:string-value="{jobId=b977159c-04d7-4e79-9c10-b20fcae47d90, sessionId=LMsCEOrTjnflskUjnniljlIp1jYp54fo3kV_BrQv}" office:value-type="string">
            <text:p>{jobId=b977159c-04d7-4e79-9c10-b20fcae47d90, sessionId=LMsCEOrTjnflskUjnniljlIp1jYp54fo3kV_BrQv}</text:p>
          </table:table-cell>
          <table:table-cell>
            <text:p/>
          </table:table-cell>
        </table:table-row>
        <table:table-row>
          <table:table-cell/>
          <table:table-cell/>
          <table:table-cell/>
          <table:table-cell/>
          <table:table-cell/>
        </table:table-row>
        <table:table-row>
          <table:table-cell/>
          <table:table-cell/>
          <table:table-cell/>
          <table:table-cell/>
          <table:table-cell/>
        </table:table-row>
        <table:table-row>
          <table:table-cell/>
          <table:table-cell/>
          <table:table-cell/>
          <table:table-cell/>
          <table:table-cell/>
        </table:table-row>
        <table:table-row>
          <table:table-cell/>
          <table:table-cell/>
          <table:table-cell/>
          <table:table-cell/>
          <table:table-cell/>
        </table:table-row>
        <table:table-row>
          <table:table-cell/>
          <table:table-cell/>
          <table:table-cell/>
          <table:table-cell/>
          <table:table-cell/>
        </table:table-row>
        <table:table-row>
          <table:table-cell/>
          <table:table-cell/>
          <table:table-cell/>
          <table:table-cell/>
          <table:table-cell/>
        </table:table-row>
        <table:table-row>
          <table:table-cell/>
          <table:table-cell/>
          <table:table-cell/>
          <table:table-cell/>
          <table:table-cell/>
        </table:table-row>
        <table:table-row>
          <table:table-cell/>
          <table:table-cell/>
          <table:table-cell/>
          <table:table-cell/>
          <table:table-cell/>
        </table:table-row>
        <table:table-row>
          <table:table-cell/>
          <table:table-cell/>
          <table:table-cell/>
          <table:table-cell/>
          <table:table-cell/>
        </table:table-row>
        <table:table-row>
          <table:table-cell/>
          <table:table-cell/>
          <table:table-cell/>
          <table:table-cell/>
          <table:table-cell/>
        </table:table-row>
        <table:table-row>
          <table:table-cell/>
          <table:table-cell/>
          <table:table-cell/>
          <table:table-cell/>
          <table:table-cell/>
        </table:table-row>
        <table:table-row>
          <table:table-cell/>
          <table:table-cell/>
          <table:table-cell/>
          <table:table-cell/>
          <table:table-cell/>
        </table:table-row>
        <table:table-row>
          <table:table-cell/>
          <table:table-cell/>
          <table:table-cell/>
          <table:table-cell/>
          <table:table-cell/>
        </table:table-row>
        <table:table-row>
          <table:table-cell/>
          <table:table-cell/>
          <table:table-cell/>
          <table:table-cell/>
          <table:table-cell/>
        </table:table-row>
        <table:table-row>
          <table:table-cell/>
          <table:table-cell/>
          <table:table-cell/>
          <table:table-cell/>
          <table:table-cell/>
        </table:table-row>
        <table:table-row>
          <table:table-cell/>
          <table:table-cell/>
          <table:table-cell/>
          <table:table-cell/>
          <table:table-cell/>
        </table:table-row>
        <table:table-row>
          <table:table-cell/>
          <table:table-cell/>
          <table:table-cell/>
          <table:table-cell/>
          <table:table-cell/>
        </table:table-row>
        <table:table-row>
          <table:table-cell/>
          <table:table-cell/>
          <table:table-cell/>
          <table:table-cell/>
          <table:table-cell/>
        </table:table-row>
        <table:table-row>
          <table:table-cell/>
          <table:table-cell/>
          <table:table-cell/>
          <table:table-cell/>
          <table:table-cell/>
        </table:table-row>
        <table:table-row>
          <table:table-cell/>
          <table:table-cell/>
          <table:table-cell/>
          <table:table-cell/>
          <table:table-cell/>
        </table:table-row>
        <table:table-row>
          <table:table-cell/>
          <table:table-cell/>
          <table:table-cell/>
          <table:table-cell/>
          <table:table-cell/>
        </table:table-row>
        <table:table-row>
          <table:table-cell/>
          <table:table-cell/>
          <table:table-cell/>
          <table:table-cell/>
          <table:table-cell/>
        </table:table-row>
        <table:table-row>
          <table:table-cell/>
          <table:table-cell/>
          <table:table-cell/>
          <table:table-cell/>
          <table:table-cell/>
        </table:table-row>
        <table:table-row>
          <table:table-cell/>
          <table:table-cell/>
          <table:table-cell/>
          <table:table-cell/>
          <table:table-cell/>
        </table:table-row>
        <table:table-row>
          <table:table-cell/>
          <table:table-cell/>
          <table:table-cell/>
          <table:table-cell/>
          <table:table-cell/>
        </table:table-row>
        <table:table-row>
          <table:table-cell/>
          <table:table-cell/>
          <table:table-cell/>
          <table:table-cell/>
          <table:table-cell/>
        </table:table-row>
        <table:table-row>
          <table:table-cell/>
          <table:table-cell/>
          <table:table-cell/>
          <table:table-cell/>
          <table:table-cell/>
        </table:table-row>
        <table:table-row>
          <table:table-cell/>
          <table:table-cell/>
          <table:table-cell/>
          <table:table-cell/>
          <table:table-cell/>
        </table:table-row>
        <table:table-row>
          <table:table-cell/>
          <table:table-cell/>
          <table:table-cell/>
          <table:table-cell/>
          <table:table-cell/>
        </table:table-row>
        <table:table-row>
          <table:table-cell/>
          <table:table-cell/>
          <table:table-cell/>
          <table:table-cell/>
          <table:table-cell/>
        </table:table-row>
        <table:table-row>
          <table:table-cell/>
          <table:table-cell/>
          <table:table-cell/>
          <table:table-cell/>
          <table:table-cell/>
        </table:table-row>
        <table:table-row>
          <table:table-cell/>
          <table:table-cell/>
          <table:table-cell/>
          <table:table-cell/>
          <table:table-cell/>
        </table:table-row>
        <table:table-row>
          <table:table-cell/>
          <table:table-cell/>
          <table:table-cell/>
          <table:table-cell/>
          <table:table-cell/>
        </table:table-row>
        <table:table-row>
          <table:table-cell/>
          <table:table-cell/>
          <table:table-cell/>
          <table:table-cell/>
          <table:table-cell/>
        </table:table-row>
        <table:table-row>
          <table:table-cell/>
          <table:table-cell/>
          <table:table-cell/>
          <table:table-cell/>
          <table:table-cell/>
        </table:table-row>
        <table:table-row>
          <table:table-cell/>
          <table:table-cell/>
          <table:table-cell/>
          <table:table-cell/>
          <table:table-cell/>
        </table:table-row>
        <table:table-row>
          <table:table-cell/>
          <table:table-cell/>
          <table:table-cell/>
          <table:table-cell/>
          <table:table-cell/>
        </table:table-row>
        <table:table-row>
          <table:table-cell/>
          <table:table-cell/>
          <table:table-cell/>
          <table:table-cell/>
          <table:table-cell/>
        </table:table-row>
        <table:table-row>
          <table:table-cell/>
          <table:table-cell/>
          <table:table-cell/>
          <table:table-cell/>
          <table:table-cell/>
        </table:table-row>
        <table:table-row>
          <table:table-cell/>
          <table:table-cell/>
          <table:table-cell/>
          <table:table-cell/>
          <table:table-cell/>
        </table:table-row>
        <table:table-row>
          <table:table-cell/>
          <table:table-cell/>
          <table:table-cell/>
          <table:table-cell/>
          <table:table-cell/>
        </table:table-row>
        <table:table-row>
          <table:table-cell/>
          <table:table-cell/>
          <table:table-cell/>
          <table:table-cell/>
          <table:table-cell/>
        </table:table-row>
        <table:table-row>
          <table:table-cell/>
          <table:table-cell/>
          <table:table-cell/>
          <table:table-cell/>
          <table:table-cell/>
        </table:table-row>
        <table:table-row>
          <table:table-cell/>
          <table:table-cell/>
          <table:table-cell/>
          <table:table-cell/>
          <table:table-cell/>
        </table:table-row>
        <table:table-row>
          <table:table-cell/>
          <table:table-cell/>
          <table:table-cell/>
          <table:table-cell/>
          <table:table-cell/>
        </table:table-row>
        <table:table-row>
          <table:table-cell/>
          <table:table-cell/>
          <table:table-cell/>
          <table:table-cell/>
          <table:table-cell/>
        </table:table-row>
        <table:table-row>
          <table:table-cell/>
          <table:table-cell/>
          <table:table-cell/>
          <table:table-cell/>
          <table:table-cell/>
        </table:table-row>
        <table:table-row>
          <table:table-cell/>
          <table:table-cell/>
          <table:table-cell/>
          <table:table-cell/>
          <table:table-cell/>
        </table:table-row>
        <table:table-row>
          <table:table-cell/>
          <table:table-cell/>
          <table:table-cell/>
          <table:table-cell/>
          <table:table-cell/>
        </table:table-row>
        <table:table-row>
          <table:table-cell/>
          <table:table-cell/>
          <table:table-cell/>
          <table:table-cell/>
          <table:table-cell/>
        </table:table-row>
        <table:table-row>
          <table:table-cell/>
          <table:table-cell/>
          <table:table-cell/>
          <table:table-cell/>
          <table:table-cell/>
        </table:table-row>
        <table:table-row>
          <table:table-cell/>
          <table:table-cell/>
          <table:table-cell/>
          <table:table-cell/>
          <table:table-cell/>
        </table:table-row>
        <table:table-row>
          <table:table-cell/>
          <table:table-cell/>
          <table:table-cell/>
          <table:table-cell/>
          <table:table-cell/>
        </table:table-row>
        <table:table-row>
          <table:table-cell/>
          <table:table-cell/>
          <table:table-cell/>
          <table:table-cell/>
          <table:table-cell/>
        </table:table-row>
        <table:table-row>
          <table:table-cell/>
          <table:table-cell/>
          <table:table-cell/>
          <table:table-cell/>
          <table:table-cell/>
        </table:table-row>
        <table:table-row>
          <table:table-cell/>
          <table:table-cell/>
          <table:table-cell/>
          <table:table-cell/>
          <table:table-cell/>
        </table:table-row>
        <table:table-row>
          <table:table-cell/>
          <table:table-cell/>
          <table:table-cell/>
          <table:table-cell/>
          <table:table-cell/>
        </table:table-row>
        <table:table-row>
          <table:table-cell/>
          <table:table-cell/>
          <table:table-cell/>
          <table:table-cell/>
          <table:table-cell/>
        </table:table-row>
        <table:table-row>
          <table:table-cell/>
          <table:table-cell/>
          <table:table-cell/>
          <table:table-cell/>
          <table:table-cell/>
        </table:table-row>
        <table:table-row>
          <table:table-cell/>
          <table:table-cell/>
          <table:table-cell/>
          <table:table-cell/>
          <table:table-cell/>
        </table:table-row>
        <table:table-row>
          <table:table-cell/>
          <table:table-cell/>
          <table:table-cell/>
          <table:table-cell/>
          <table:table-cell/>
        </table:table-row>
        <table:table-row>
          <table:table-cell/>
          <table:table-cell/>
          <table:table-cell/>
          <table:table-cell/>
          <table:table-cell/>
        </table:table-row>
        <table:table-row>
          <table:table-cell/>
          <table:table-cell/>
          <table:table-cell/>
          <table:table-cell/>
          <table:table-cell/>
        </table:table-row>
        <table:table-row>
          <table:table-cell/>
          <table:table-cell/>
          <table:table-cell/>
          <table:table-cell/>
          <table:table-cell/>
        </table:table-row>
        <table:table-row>
          <table:table-cell/>
          <table:table-cell/>
          <table:table-cell/>
          <table:table-cell/>
          <table:table-cell/>
        </table:table-row>
        <table:table-row>
          <table:table-cell/>
          <table:table-cell/>
          <table:table-cell/>
          <table:table-cell/>
          <table:table-cell/>
        </table:table-row>
        <table:table-row>
          <table:table-cell/>
          <table:table-cell/>
          <table:table-cell/>
          <table:table-cell/>
          <table:table-cell/>
        </table:table-row>
        <table:table-row>
          <table:table-cell/>
          <table:table-cell/>
          <table:table-cell/>
          <table:table-cell/>
          <table:table-cell/>
        </table:table-row>
        <table:table-row>
          <table:table-cell/>
          <table:table-cell/>
          <table:table-cell/>
          <table:table-cell/>
          <table:table-cell/>
        </table:table-row>
        <table:table-row>
          <table:table-cell/>
          <table:table-cell/>
          <table:table-cell/>
          <table:table-cell/>
          <table:table-cell/>
        </table:table-row>
        <table:table-row>
          <table:table-cell/>
          <table:table-cell/>
          <table:table-cell/>
          <table:table-cell/>
          <table:table-cell/>
        </table:table-row>
        <table:table-row>
          <table:table-cell/>
          <table:table-cell/>
          <table:table-cell/>
          <table:table-cell/>
          <table:table-cell/>
        </table:table-row>
        <table:table-row>
          <table:table-cell/>
          <table:table-cell/>
          <table:table-cell/>
          <table:table-cell/>
          <table:table-cell/>
        </table:table-row>
        <table:table-row>
          <table:table-cell/>
          <table:table-cell/>
          <table:table-cell/>
          <table:table-cell/>
          <table:table-cell/>
        </table:table-row>
        <table:table-row>
          <table:table-cell/>
          <table:table-cell/>
          <table:table-cell/>
          <table:table-cell/>
          <table:table-cell/>
        </table:table-row>
        <table:table-row>
          <table:table-cell/>
          <table:table-cell/>
          <table:table-cell/>
          <table:table-cell/>
          <table:table-cell/>
        </table:table-row>
        <table:table-row>
          <table:table-cell/>
          <table:table-cell/>
          <table:table-cell/>
          <table:table-cell/>
          <table:table-cell/>
        </table:table-row>
        <table:table-row>
          <table:table-cell/>
          <table:table-cell/>
          <table:table-cell/>
          <table:table-cell/>
          <table:table-cell/>
        </table:table-row>
        <table:table-row>
          <table:table-cell/>
          <table:table-cell/>
          <table:table-cell/>
          <table:table-cell/>
          <table:table-cell/>
        </table:table-row>
        <table:table-row>
          <table:table-cell/>
          <table:table-cell/>
          <table:table-cell/>
          <table:table-cell/>
          <table:table-cell/>
        </table:table-row>
        <table:table-row>
          <table:table-cell/>
          <table:table-cell/>
          <table:table-cell/>
          <table:table-cell/>
          <table:table-cell/>
        </table:table-row>
        <table:table-row>
          <table:table-cell/>
          <table:table-cell/>
          <table:table-cell/>
          <table:table-cell/>
          <table:table-cell/>
        </table:table-row>
        <table:table-row>
          <table:table-cell/>
          <table:table-cell/>
          <table:table-cell/>
          <table:table-cell/>
          <table:table-cell/>
        </table:table-row>
        <table:table-row>
          <table:table-cell/>
          <table:table-cell/>
          <table:table-cell/>
          <table:table-cell/>
          <table:table-cell/>
        </table:table-row>
        <table:table-row>
          <table:table-cell/>
          <table:table-cell/>
          <table:table-cell/>
          <table:table-cell/>
          <table:table-cell/>
        </table:table-row>
        <table:table-row>
          <table:table-cell/>
          <table:table-cell/>
          <table:table-cell/>
          <table:table-cell/>
          <table:table-cell/>
        </table:table-row>
        <table:table-row>
          <table:table-cell/>
          <table:table-cell/>
          <table:table-cell/>
          <table:table-cell/>
          <table:table-cell/>
        </table:table-row>
        <table:table-row>
          <table:table-cell/>
          <table:table-cell/>
          <table:table-cell/>
          <table:table-cell/>
          <table:table-cell/>
        </table:table-row>
        <table:table-row>
          <table:table-cell/>
          <table:table-cell/>
          <table:table-cell/>
          <table:table-cell/>
          <table:table-cell/>
        </table:table-row>
        <table:table-row>
          <table:table-cell/>
          <table:table-cell/>
          <table:table-cell/>
          <table:table-cell/>
          <table:table-cell/>
        </table:table-row>
        <table:table-row>
          <table:table-cell/>
          <table:table-cell/>
          <table:table-cell/>
          <table:table-cell/>
          <table:table-cell/>
        </table:table-row>
        <table:table-row>
          <table:table-cell/>
          <table:table-cell/>
          <table:table-cell/>
          <table:table-cell/>
          <table:table-cell/>
        </table:table-row>
        <table:table-row>
          <table:table-cell/>
          <table:table-cell/>
          <table:table-cell/>
          <table:table-cell/>
          <table:table-cell/>
        </table:table-row>
        <table:table-row>
          <table:table-cell/>
          <table:table-cell/>
          <table:table-cell/>
          <table:table-cell/>
          <table:table-cell/>
        </table:table-row>
        <table:table-row>
          <table:table-cell/>
          <table:table-cell/>
          <table:table-cell/>
          <table:table-cell/>
          <table:table-cell/>
        </table:table-row>
        <table:table-row>
          <table:table-cell/>
          <table:table-cell/>
          <table:table-cell/>
          <table:table-cell/>
          <table:table-cell/>
        </table:table-row>
        <table:table-row>
          <table:table-cell/>
          <table:table-cell/>
          <table:table-cell/>
          <table:table-cell/>
          <table:table-cell/>
        </table:table-row>
        <table:table-row>
          <table:table-cell/>
          <table:table-cell/>
          <table:table-cell/>
          <table:table-cell/>
          <table:table-cell/>
        </table:table-row>
      </table:table>
    </office:spreadsheet>
  </office:body>
</office:document-content>
</file>

<file path=styles.xml><?xml version="1.0" encoding="utf-8"?>
<office:document-styles xmlns:office="urn:oasis:names:tc:opendocument:xmlns:office:1.0" xmlns:anim="urn:oasis:names:tc:opendocument:xmlns:animation:1.0" xmlns:calcext="urn:org:documentfoundation:names:experimental:calc:xmlns:calcext:1.0" xmlns:chart="urn:oasis:names:tc:opendocument:xmlns:chart:1.0" xmlns:config="urn:oasis:names:tc:opendocument:xmlns:config:1.0" xmlns:db="urn:oasis:names:tc:opendocument:xmlns:database:1.0" xmlns:dc="http://purl.org/dc/elements/1.1/" xmlns:dom="http://www.w3.org/2001/xml-events"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oo="http://openoffice.org/2004/office" xmlns:oooc="http://openoffice.org/2004/calc" xmlns:ooow="http://openoffice.org/2004/writer"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xmlns:xml="http://www.w3.org/XML/1998/namespace" office:version="1.2">
  <office:font-face-decls>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table-cell">
      <style:table-cell-properties style:decimal-places="2"/>
      <style:paragraph-properties style:tab-stop-distance="1.25cm"/>
      <style:text-properties style:font-name="Arial" style:font-name-asian="Lucida Sans Unicode" style:font-name-complex="Tahoma"/>
    </style:default-style>
    <number:number-style style:name="N0">
      <number:number number:min-integer-digits="1"/>
    </number:number-style>
    <number:currency-style style:name="N106P0" style:volatile="true">
      <number:number number:decimal-places="2" number:grouping="true" number:min-integer-digits="1"/>
      <number:text/>
    </number:currency-style>
    <number:currency-style style:name="N106">
      <style:text-properties fo:color="#ff0000"/>
      <number:text>-</number:text>
      <number:number number:decimal-places="2" number:grouping="true" number:min-integer-digits="1"/>
      <number:text/>
      <style:map style:apply-style-name="N106P0" style:condition="value()&gt;=0"/>
    </number:currency-style>
    <style:style style:family="table-cell" style:name="Default"/>
    <style:style style:family="table-cell" style:name="Result" style:parent-style-name="Default">
      <style:text-properties fo:font-style="italic" fo:font-weight="bold" style:text-underline-color="font-color" style:text-underline-style="solid" style:text-underline-width="auto"/>
    </style:style>
    <style:style style:data-style-name="N106" style:family="table-cell" style:name="Result2" style:parent-style-name="Result"/>
    <style:style style:family="table-cell" style:name="Heading" style:parent-style-name="Default">
      <style:table-cell-properties style:repeat-content="false" style:text-align-source="fix"/>
      <style:paragraph-properties fo:text-align="center"/>
      <style:text-properties fo:font-size="16pt" fo:font-style="italic" fo:font-weight="bold"/>
    </style:style>
    <style:style style:family="table-cell" style:name="Heading1" style:parent-style-name="Heading">
      <style:table-cell-properties style:rotation-angle="90"/>
    </style:style>
  </office:styles>
  <office:automatic-styles>
    <style:page-layout style:name="pm1">
      <style:page-layout-properties style:writing-mode="lr-tb"/>
      <style:header-style>
        <style:header-footer-properties fo:margin-bottom="0.25cm" fo:margin-left="0cm" fo:margin-right="0cm" fo:min-height="0.751cm"/>
      </style:header-style>
      <style:footer-style>
        <style:header-footer-properties fo:margin-left="0cm" fo:margin-right="0cm" fo:margin-top="0.25cm" fo:min-height="0.751cm"/>
      </style:footer-style>
    </style:page-layout>
    <style:page-layout style:name="pm2">
      <style:page-layout-properties style:writing-mode="lr-tb"/>
      <style:header-style>
        <style:header-footer-properties fo:background-color="#c0c0c0" fo:border="0.088cm solid #000000" fo:margin-bottom="0.25cm" fo:margin-left="0cm" fo:margin-right="0cm" fo:min-height="0.751cm" fo:padding="0.018cm">
          <style:background-image/>
        </style:header-footer-properties>
      </style:header-style>
      <style:footer-style>
        <style:header-footer-properties fo:background-color="#c0c0c0" fo:border="0.088cm solid #000000" fo:margin-left="0cm" fo:margin-right="0cm" fo:margin-top="0.25cm" fo:min-height="0.751cm" fo:padding="0.018cm">
          <style:background-image/>
        </style:header-footer-properties>
      </style:footer-style>
    </style:page-layout>
  </office:automatic-styles>
  <office:master-styles>
    <style:master-page style:name="Default" style:page-layout-name="pm1">
      <style:header>
        <text:p><text:sheet-name>???</text:sheet-name></text:p>
      </style:header>
      <style:header-left style:display="false"/>
      <style:footer>
        <text:p>Page <text:page-number>1</text:page-number></text:p>
      </style:footer>
      <style:footer-left style:display="false"/>
    </style:master-page>
    <style:master-page style:name="Report" style:page-layout-name="pm2">
      <style:header>
        <style:region-left>
          <text:p><text:sheet-name>???</text:sheet-name> (<text:title>???</text:title>)</text:p>
        </style:region-left>
        <style:region-right/>
      </style:header>
      <style:header-left style:display="false"/>
      <style:footer>
        <text:p>Page <text:page-number>1</text:page-number> / <text:page-count>99</text:page-count></text:p>
      </style:footer>
      <style:footer-left style:display="false"/>
    </style:master-page>
  </office:master-styles>
</office:document-styles>
</file>

<file path=meta.xml><?xml version="1.0" encoding="utf-8"?>
<office:document-meta xmlns:office="urn:oasis:names:tc:opendocument:xmlns:office:1.0" xmlns:anim="urn:oasis:names:tc:opendocument:xmlns:animation:1.0" xmlns:calcext="urn:org:documentfoundation:names:experimental:calc:xmlns:calcext: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oo="http://openoffice.org/2004/office"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xmlns:xml="http://www.w3.org/XML/1998/namespace" office:version="1.2">
  <office:meta>
    <meta:generator>StarOffice/8$Win32 OpenOffice.org_project/680m18$Build-9161</meta:generator>
    <meta:user-defined meta:name="License" meta:value-type="string">Licensed to the Apache Software Foundation (ASF) under one 
or more contributor license agreements.  See the NOTICE file 
distributed with this work for additional information 
regarding copyright ownership.  The ASF licenses this file 
to you under the Apache License, Version 2.0 (the 
"License"); you may not use this file except in compliance 
with the License.  You may obtain a copy of the License at 

 http://www.apache.org/licenses/LICENSE-2.0 

Unless required by applicable law or agreed to in writing, 
software distributed under the License is distributed on an 
"AS IS" BASIS, WITHOUT WARRANTIES OR CONDITIONS OF ANY 
KIND, either express or implied.  See the License for the 
specific language governing permissions and limitations 
under the License.</meta:user-defined>
    <dc:creator>hanbiao</dc:creator>
    <dc:date>2026-05-29T07:32:41.013915Z</dc:date>
    <meta:editing-cycles>3</meta:editing-cycles>
    <meta:editing-duration>PT1.387S</meta:editing-duration>
    <meta:creation-date>2026-05-29T07:32:36.217186Z</meta:creation-date>
  </office:meta>
</office:document-meta>
</file>